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e3" style:family="table-cell" style:parent-style-name="Default" style:data-style-name="N4"/>
    <style:style style:name="ce4" style:family="table-cell" style:parent-style-name="Default" style:data-style-name="N4"/>
    <style:style style:name="ce5" style:family="table-cell" style:parent-style-name="Default" style:data-style-name="N4"/>
    <style:style style:name="ce6" style:family="table-cell" style:parent-style-name="Default" style:data-style-name="N4"/>
    <style:style style:name="ce7" style:family="table-cell" style:parent-style-name="Default" style:data-style-name="N4"/>
    <style:style style:name="ce8" style:family="table-cell" style:parent-style-name="Default" style:data-style-name="N4"/>
    <style:style style:name="ce9" style:family="table-cell" style:parent-style-name="Default" style:data-style-name="N4"/>
    <style:style style:name="ce10" style:family="table-cell" style:parent-style-name="Default" style:data-style-name="N4"/>
    <style:style style:name="ce11" style:family="table-cell" style:parent-style-name="Default" style:data-style-name="N4"/>
    <style:style style:name="ce12" style:family="table-cell" style:parent-style-name="Default" style:data-style-name="N4"/>
    <style:style style:name="ce13" style:family="table-cell" style:parent-style-name="Default" style:data-style-name="N4"/>
    <style:style style:name="ce14" style:family="table-cell" style:parent-style-name="Default" style:data-style-name="N4"/>
    <style:style style:name="ce15" style:family="table-cell" style:parent-style-name="Default" style:data-style-name="N4"/>
    <style:style style:name="ce16" style:family="table-cell" style:parent-style-name="Default" style:data-style-name="N4"/>
    <style:style style:name="ce17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5.90020833333333cm"/>
    </style:style>
    <style:style style:name="co4" style:family="table-column">
      <style:table-column-properties fo:break-before="auto" style:column-width="6.82625cm"/>
    </style:style>
    <style:style style:name="co5" style:family="table-column">
      <style:table-column-properties fo:break-before="auto" style:column-width="7.01145833333333cm"/>
    </style:style>
    <style:style style:name="co6" style:family="table-column">
      <style:table-column-properties fo:break-before="auto" style:column-width="9.23395833333333cm"/>
    </style:style>
    <style:style style:name="co7" style:family="table-column">
      <style:table-column-properties fo:break-before="auto" style:column-width="4.048125cm"/>
    </style:style>
    <style:style style:name="co8" style:family="table-column">
      <style:table-column-properties fo:break-before="auto" style:column-width="10.16cm"/>
    </style:style>
    <style:style style:name="co9" style:family="table-column">
      <style:table-column-properties fo:break-before="auto" style:column-width="5.159375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2.75166666666667cm"/>
    </style:style>
    <style:style style:name="co12" style:family="table-column">
      <style:table-column-properties fo:break-before="auto" style:column-width="8.493125cm"/>
    </style:style>
    <style:style style:name="co13" style:family="table-column">
      <style:table-column-properties fo:break-before="auto" style:column-width="3.30729166666667cm"/>
    </style:style>
    <style:style style:name="co14" style:family="table-column">
      <style:table-column-properties fo:break-before="auto" style:column-width="4.23333333333333cm"/>
    </style:style>
    <style:style style:name="co15" style:family="table-column">
      <style:table-column-properties fo:break-before="auto" style:column-width="4.60375cm"/>
    </style:style>
    <style:style style:name="co16" style:family="table-column">
      <style:table-column-properties fo:break-before="auto" style:column-width="3.4925cm"/>
    </style:style>
    <style:style style:name="co17" style:family="table-column">
      <style:table-column-properties fo:break-before="auto" style:column-width="4.97416666666667cm"/>
    </style:style>
    <style:style style:name="co18" style:family="table-column">
      <style:table-column-properties fo:break-before="auto" style:column-width="40.5077083333333cm"/>
    </style:style>
    <style:style style:name="co1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ultado_da_consult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3" table:default-cell-style-name="ce1"/>
        <table:table-column table:style-name="co16" table:default-cell-style-name="ce1"/>
        <table:table-column table:style-name="co15" table:default-cell-style-name="ce1"/>
        <table:table-column table:style-name="co17" table:default-cell-style-name="ce1"/>
        <table:table-column table:style-name="co18" table:default-cell-style-name="ce1"/>
        <table:table-column table:style-name="co19" table:number-columns-repeated="16360" table:default-cell-style-name="ce1"/>
        <table:table-row table:style-name="ro1">
          <table:table-cell office:value-type="string" table:style-name="ce1">
            <text:p>RELATÓRIO GASTOS COM PASSAGENS E DIÁRIA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rograma de Trabalho: Todo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De 1/6/2026 a 30/6/2026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Numero Conclusao</text:p>
          </table:table-cell>
          <table:table-cell office:value-type="string" table:style-name="ce1">
            <text:p>Data Assinatura Conclusao</text:p>
          </table:table-cell>
          <table:table-cell office:value-type="string" table:style-name="ce1">
            <text:p>Solicitacao De Deslocamento</text:p>
          </table:table-cell>
          <table:table-cell office:value-type="string" table:style-name="ce1">
            <text:p>Solicitacao De Deslocamento Data</text:p>
          </table:table-cell>
          <table:table-cell office:value-type="string" table:style-name="ce1">
            <text:p>Proponente</text:p>
          </table:table-cell>
          <table:table-cell office:value-type="string" table:style-name="ce1">
            <text:p>Prop Cargo Funcao</text:p>
          </table:table-cell>
          <table:table-cell office:value-type="string" table:style-name="ce1">
            <text:p>Beneficiario</text:p>
          </table:table-cell>
          <table:table-cell office:value-type="string" table:style-name="ce1">
            <text:p>Beneficiario Tipo</text:p>
          </table:table-cell>
          <table:table-cell office:value-type="string" table:style-name="ce1">
            <text:p>Benef Cargo Funcao</text:p>
          </table:table-cell>
          <table:table-cell office:value-type="string" table:style-name="ce1">
            <text:p>Periodo</text:p>
          </table:table-cell>
          <table:table-cell office:value-type="string" table:style-name="ce1">
            <text:p>Data Inicio</text:p>
          </table:table-cell>
          <table:table-cell office:value-type="string" table:style-name="ce1">
            <text:p>Data Fim</text:p>
          </table:table-cell>
          <table:table-cell office:value-type="string" table:style-name="ce1">
            <text:p>Itinerario</text:p>
          </table:table-cell>
          <table:table-cell office:value-type="string" table:style-name="ce1">
            <text:p>Tipo Viagem</text:p>
          </table:table-cell>
          <table:table-cell office:value-type="string" table:style-name="ce1">
            <text:p>Meio De Transporte</text:p>
          </table:table-cell>
          <table:table-cell office:value-type="string" table:style-name="ce1">
            <text:p>Diarias Bruto (R$)</text:p>
          </table:table-cell>
          <table:table-cell office:value-type="string" table:style-name="ce1">
            <text:p>Adic Desloc (R$)</text:p>
          </table:table-cell>
          <table:table-cell office:value-type="string" table:style-name="ce1">
            <text:p>Desc Aux Alim (R$)</text:p>
          </table:table-cell>
          <table:table-cell office:value-type="string" table:style-name="ce1">
            <text:p>Desc Aux Transp (R$)</text:p>
          </table:table-cell>
          <table:table-cell office:value-type="string" table:style-name="ce1">
            <text:p>Subtotal Diarias Bruto (R$)</text:p>
          </table:table-cell>
          <table:table-cell office:value-type="string" table:style-name="ce1">
            <text:p>Desc Teto (R$)</text:p>
          </table:table-cell>
          <table:table-cell office:value-type="string" table:style-name="ce1">
            <text:p>Diarias Liquido (R$)</text:p>
          </table:table-cell>
          <table:table-cell office:value-type="string" table:style-name="ce1">
            <text:p>Passagens Liquido (R$)</text:p>
          </table:table-cell>
          <table:table-cell office:value-type="string" table:style-name="ce1">
            <text:p>Finalidade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4337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76478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FRANCISCO JOSÉ DA SILVA MORAES</text:p>
          </table:table-cell>
          <table:table-cell office:value-type="string" table:style-name="ce1">
            <text:p>Assessor(a)-Adjunto(a)</text:p>
          </table:table-cell>
          <table:table-cell office:value-type="string" table:style-name="ce1">
            <text:p>AMARO EVANDRO MACABU DE LIM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15/05/2026 a 24/05/2026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2026-05-24</text:p>
          </table:table-cell>
          <table:table-cell office:value-type="string" table:style-name="ce1">
            <text:p>RIO / BELÉM / PORTEL / BELÉM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5935.22" table:style-name="ce3">
            <text:p>5.935,22</text:p>
          </table:table-cell>
          <table:table-cell office:value-type="float" office:value="1221.76" table:style-name="ce5">
            <text:p>1.221,76</text:p>
          </table:table-cell>
          <table:table-cell office:value-type="float" office:value="507.36" table:style-name="ce7">
            <text:p>507,3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6649.62" table:style-name="ce14">
            <text:p>6.649,62</text:p>
          </table:table-cell>
          <table:table-cell office:value-type="float" office:value="2872.76" table:style-name="ce16">
            <text:p>2.872,76</text:p>
          </table:table-cell>
          <table:table-cell office:value-type="string" table:style-name="ce1">
            <text:p>Apoio logístico e operacional, por ocasião do Projeto Itinerância Cooperativa na Amazônia Legal - Edição 2026 nos municípios de Breves - PA e Portel - PA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4342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76441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FRANCISCO JOSÉ DA SILVA MORAES</text:p>
          </table:table-cell>
          <table:table-cell office:value-type="string" table:style-name="ce1">
            <text:p>Assessor(a)-Adjunto(a)</text:p>
          </table:table-cell>
          <table:table-cell office:value-type="string" table:style-name="ce1">
            <text:p>ROGÉRIO ROCHA TRIANI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15/05/2026 a 24/05/2026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2026-05-24</text:p>
          </table:table-cell>
          <table:table-cell office:value-type="string" table:style-name="ce1">
            <text:p>RIO / BELÉM / PORTEL / BELÉM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5935.22" table:style-name="ce3">
            <text:p>5.935,22</text:p>
          </table:table-cell>
          <table:table-cell office:value-type="float" office:value="1221.76" table:style-name="ce5">
            <text:p>1.221,76</text:p>
          </table:table-cell>
          <table:table-cell office:value-type="float" office:value="507.36" table:style-name="ce7">
            <text:p>507,3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6649.62" table:style-name="ce14">
            <text:p>6.649,62</text:p>
          </table:table-cell>
          <table:table-cell office:value-type="float" office:value="2872.76" table:style-name="ce16">
            <text:p>2.872,76</text:p>
          </table:table-cell>
          <table:table-cell office:value-type="string" table:style-name="ce1">
            <text:p>Apoio logístico e operacional, por ocasião do Projeto Itinerância Cooperativa na Amazônia Legal - Edição 2026 nos municípios de Breves - PA e Portel - PA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4733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677493</text:p>
          </table:table-cell>
          <table:table-cell office:value-type="string" table:style-name="ce1">
            <text:p>2026-03-25</text:p>
          </table:table-cell>
          <table:table-cell office:value-type="string" table:style-name="ce1">
            <text:p>MÔNICA COELHO DE OLIVEIRA</text:p>
          </table:table-cell>
          <table:table-cell office:value-type="string" table:style-name="ce1">
            <text:p>Assistente III</text:p>
          </table:table-cell>
          <table:table-cell office:value-type="string" table:style-name="ce1">
            <text:p>ANDRE WILSON ALVES CAMODEG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27/05/2026 a 29/05/2026</text:p>
          </table:table-cell>
          <table:table-cell office:value-type="string" table:style-name="ce1">
            <text:p>2026-05-27</text:p>
          </table:table-cell>
          <table:table-cell office:value-type="string" table:style-name="ce1">
            <text:p>2026-05-29</text:p>
          </table:table-cell>
          <table:table-cell office:value-type="string" table:style-name="ce1">
            <text:p>Rio de Janeiro / Brasília (DF)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266.1999999999998" table:style-name="ce14">
            <text:p>2.266,20</text:p>
          </table:table-cell>
          <table:table-cell office:value-type="float" office:value="882.89" table:style-name="ce16">
            <text:p>882,89</text:p>
          </table:table-cell>
          <table:table-cell office:value-type="string" table:style-name="ce1">
            <text:p>Participar do 5º Encontro Nacional de Comunicação do Poder Judiciário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4759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821032</text:p>
          </table:table-cell>
          <table:table-cell office:value-type="string" table:style-name="ce1">
            <text:p>2026-06-03</text:p>
          </table:table-cell>
          <table:table-cell office:value-type="string" table:style-name="ce1">
            <text:p>RODRIGO DA FONSECA FERNANDES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ALUISIO GONÇALVES DE CASTRO MEND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03/06/2026 a 05/06/2026</text:p>
          </table:table-cell>
          <table:table-cell office:value-type="string" table:style-name="ce1">
            <text:p>2026-06-03</text:p>
          </table:table-cell>
          <table:table-cell office:value-type="string" table:style-name="ce1">
            <text:p>2026-06-05</text:p>
          </table:table-cell>
          <table:table-cell office:value-type="string" table:style-name="ce1">
            <text:p>RIO DE JANEIRO / 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3297.38" table:style-name="ce3">
            <text:p>3.297,38</text:p>
          </table:table-cell>
          <table:table-cell office:value-type="float" office:value="305.44" table:style-name="ce5">
            <text:p>305,44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78.22" table:style-name="ce11">
            <text:p>578,22</text:p>
          </table:table-cell>
          <table:table-cell office:value-type="float" office:value="578.22" table:style-name="ce13">
            <text:p>578,22</text:p>
          </table:table-cell>
          <table:table-cell office:value-type="float" office:value="3024.6" table:style-name="ce14">
            <text:p>3.024,6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Comparecimento à a cerimônia de abertura do XVI Simpósio Nacional de Direito Constitucional, em 4/5/26, em Curitiba - PR, bem como participação, na qualidade de palestrante, da conferência 10 Anos do Código de Processo Civil Brasileiro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619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76168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MATHEUS HENRIQUE CRUZ MACEDO</text:p>
          </table:table-cell>
          <table:table-cell office:value-type="string" table:style-name="ce1">
            <text:p/>
          </table:table-cell>
          <table:table-cell office:value-type="string" table:style-name="ce1">
            <text:p>GUSTAVO MONTEIRO DE BARROS BARRET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TECNOLOGIA DA INFORMAÇÃO</text:p>
          </table:table-cell>
          <table:table-cell office:value-type="string" table:style-name="ce1">
            <text:p>01/06/2026 a 03/06/2026</text:p>
          </table:table-cell>
          <table:table-cell office:value-type="string" table:style-name="ce1">
            <text:p>2026-06-01</text:p>
          </table:table-cell>
          <table:table-cell office:value-type="string" table:style-name="ce1">
            <text:p>2026-06-03</text:p>
          </table:table-cell>
          <table:table-cell office:value-type="string" table:style-name="ce1">
            <text:p>RIO DE JANEIRO / FORTALEZ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266.1999999999998" table:style-name="ce14">
            <text:p>2.266,20</text:p>
          </table:table-cell>
          <table:table-cell office:value-type="float" office:value="1179.8800000000001" table:style-name="ce16">
            <text:p>1.179,88</text:p>
          </table:table-cell>
          <table:table-cell office:value-type="string" table:style-name="ce1">
            <text:p>Participação no Encontro Nacional de Tecnologia e Inovação da Justiça Federal - ENASTIC, promovido pela Justiça Federal - Seção Judiciária do Ceará, na sede da Justiça Federal de Primeiro Grau no Ceará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6205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25567</text:p>
          </table:table-cell>
          <table:table-cell office:value-type="string" table:style-name="ce1">
            <text:p>2026-04-24</text:p>
          </table:table-cell>
          <table:table-cell office:value-type="string" table:style-name="ce1">
            <text:p>FERNANDA ALVES DOS SANTOS</text:p>
          </table:table-cell>
          <table:table-cell office:value-type="string" table:style-name="ce1">
            <text:p>Coordenador(a) de Núcleo</text:p>
          </table:table-cell>
          <table:table-cell office:value-type="string" table:style-name="ce1">
            <text:p>CRISTIANE CONDE CHMATALIK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2/05/2026 a 13/05/2026</text:p>
          </table:table-cell>
          <table:table-cell office:value-type="string" table:style-name="ce1">
            <text:p>2026-05-12</text:p>
          </table:table-cell>
          <table:table-cell office:value-type="string" table:style-name="ce1">
            <text:p>2026-05-13</text:p>
          </table:table-cell>
          <table:table-cell office:value-type="string" table:style-name="ce1">
            <text:p>VIT/RIO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Sem Passagens</text:p>
          </table:table-cell>
          <table:table-cell office:value-type="float" office:value="1879.5" table:style-name="ce3">
            <text:p>1.879,50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367.68" table:style-name="ce11">
            <text:p>367,68</text:p>
          </table:table-cell>
          <table:table-cell office:value-type="float" office:value="367.68" table:style-name="ce13">
            <text:p>367,68</text:p>
          </table:table-cell>
          <table:table-cell office:value-type="float" office:value="1953.58" table:style-name="ce14">
            <text:p>1.953,58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Atuar como docente e coordenadora no Curso Direitos Humanos, Gênero, Raça e Etnia, a ser realizado entre os dias 12 e 20/05/2026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6268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22573</text:p>
          </table:table-cell>
          <table:table-cell office:value-type="string" table:style-name="ce1">
            <text:p>2026-04-22</text:p>
          </table:table-cell>
          <table:table-cell office:value-type="string" table:style-name="ce1">
            <text:p>MATHEUS HENRIQUE CRUZ MACEDO</text:p>
          </table:table-cell>
          <table:table-cell office:value-type="string" table:style-name="ce1">
            <text:p/>
          </table:table-cell>
          <table:table-cell office:value-type="string" table:style-name="ce1">
            <text:p>ROBERTO DA SILVA MENDONÇ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TECNOLOGIA DA INFORMAÇÃO</text:p>
          </table:table-cell>
          <table:table-cell office:value-type="string" table:style-name="ce1">
            <text:p>17/05/2026 a 23/05/2026</text:p>
          </table:table-cell>
          <table:table-cell office:value-type="string" table:style-name="ce1">
            <text:p>2026-05-17</text:p>
          </table:table-cell>
          <table:table-cell office:value-type="string" table:style-name="ce1">
            <text:p>2026-05-23</text:p>
          </table:table-cell>
          <table:table-cell office:value-type="string" table:style-name="ce1">
            <text:p>RIO DE JANEIRO / 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963.3999999999996" table:style-name="ce3">
            <text:p>4.963,40</text:p>
          </table:table-cell>
          <table:table-cell office:value-type="float" office:value="610.88" table:style-name="ce5">
            <text:p>610,88</text:p>
          </table:table-cell>
          <table:table-cell office:value-type="float" office:value="422.8" table:style-name="ce7">
            <text:p>422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5151.4799999999996" table:style-name="ce14">
            <text:p>5.151,48</text:p>
          </table:table-cell>
          <table:table-cell office:value-type="float" office:value="1477.39" table:style-name="ce16">
            <text:p>1.477,39</text:p>
          </table:table-cell>
          <table:table-cell office:value-type="string" table:style-name="ce1">
            <text:p>Participação nos encontros do Grupo de Trabalho de Gestão de Pessoas (GT-GP) referentes ao projeto SERH, na sede do Conselho da Justiça Federal (CJF), em Brasília - DF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6339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22565</text:p>
          </table:table-cell>
          <table:table-cell office:value-type="string" table:style-name="ce1">
            <text:p>2026-04-22</text:p>
          </table:table-cell>
          <table:table-cell office:value-type="string" table:style-name="ce1">
            <text:p>MATHEUS HENRIQUE CRUZ MACEDO</text:p>
          </table:table-cell>
          <table:table-cell office:value-type="string" table:style-name="ce1">
            <text:p/>
          </table:table-cell>
          <table:table-cell office:value-type="string" table:style-name="ce1">
            <text:p>CARLOS HENRIQUE DA SILVA OLIVEIR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17/05/2026 a 23/05/2026</text:p>
          </table:table-cell>
          <table:table-cell office:value-type="string" table:style-name="ce1">
            <text:p>2026-05-17</text:p>
          </table:table-cell>
          <table:table-cell office:value-type="string" table:style-name="ce1">
            <text:p>2026-05-23</text:p>
          </table:table-cell>
          <table:table-cell office:value-type="string" table:style-name="ce1">
            <text:p>RIO DE JANEIRO / 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963.3999999999996" table:style-name="ce3">
            <text:p>4.963,40</text:p>
          </table:table-cell>
          <table:table-cell office:value-type="float" office:value="610.88" table:style-name="ce5">
            <text:p>610,88</text:p>
          </table:table-cell>
          <table:table-cell office:value-type="float" office:value="422.8" table:style-name="ce7">
            <text:p>422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5151.4799999999996" table:style-name="ce14">
            <text:p>5.151,48</text:p>
          </table:table-cell>
          <table:table-cell office:value-type="float" office:value="1477.39" table:style-name="ce16">
            <text:p>1.477,39</text:p>
          </table:table-cell>
          <table:table-cell office:value-type="string" table:style-name="ce1">
            <text:p>Participação nos encontros do Grupo de Trabalho de Gestão de Pessoas (GT-GP) referentes ao projeto SERH, na sede do Conselho da Justiça Federal (CJF), em Brasília - DF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6451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<text:s/>1722530</text:p>
          </table:table-cell>
          <table:table-cell office:value-type="string" table:style-name="ce1">
            <text:p>2026-04-22</text:p>
          </table:table-cell>
          <table:table-cell office:value-type="string" table:style-name="ce1">
            <text:p>MATHEUS HENRIQUE CRUZ MACEDO</text:p>
          </table:table-cell>
          <table:table-cell office:value-type="string" table:style-name="ce1">
            <text:p/>
          </table:table-cell>
          <table:table-cell office:value-type="string" table:style-name="ce1">
            <text:p>MOISES OLIVEIRA DA SILV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TECNOLOGIA DA INFORMAÇÃO</text:p>
          </table:table-cell>
          <table:table-cell office:value-type="string" table:style-name="ce1">
            <text:p>17/05/2026 a 23/05/2026</text:p>
          </table:table-cell>
          <table:table-cell office:value-type="string" table:style-name="ce1">
            <text:p>2026-05-17</text:p>
          </table:table-cell>
          <table:table-cell office:value-type="string" table:style-name="ce1">
            <text:p>2026-05-23</text:p>
          </table:table-cell>
          <table:table-cell office:value-type="string" table:style-name="ce1">
            <text:p>RIO DE JANEIRO / 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963.3999999999996" table:style-name="ce3">
            <text:p>4.963,40</text:p>
          </table:table-cell>
          <table:table-cell office:value-type="float" office:value="610.88" table:style-name="ce5">
            <text:p>610,88</text:p>
          </table:table-cell>
          <table:table-cell office:value-type="float" office:value="422.8" table:style-name="ce7">
            <text:p>422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5151.4799999999996" table:style-name="ce14">
            <text:p>5.151,48</text:p>
          </table:table-cell>
          <table:table-cell office:value-type="float" office:value="1477.39" table:style-name="ce16">
            <text:p>1.477,39</text:p>
          </table:table-cell>
          <table:table-cell office:value-type="string" table:style-name="ce1">
            <text:p>Participação nos encontros do Grupo de Trabalho de Gestão de Pessoas (GT-GP) referentes ao projeto SERH, na sede do Conselho da Justiça Federal (CJF), em Brasília - DF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27994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<text:s/>1787014</text:p>
          </table:table-cell>
          <table:table-cell office:value-type="string" table:style-name="ce1">
            <text:p>2026-05-20</text:p>
          </table:table-cell>
          <table:table-cell office:value-type="string" table:style-name="ce1">
            <text:p>ANA CRISTINA RODRIGUES DA ROCHA</text:p>
          </table:table-cell>
          <table:table-cell office:value-type="string" table:style-name="ce1">
            <text:p>Assessor(a) de Juiz</text:p>
          </table:table-cell>
          <table:table-cell office:value-type="string" table:style-name="ce1">
            <text:p>MARCUS ABRAHAM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29/05/2026 a 06/06/2026</text:p>
          </table:table-cell>
          <table:table-cell office:value-type="string" table:style-name="ce1">
            <text:p>2026-05-29</text:p>
          </table:table-cell>
          <table:table-cell office:value-type="string" table:style-name="ce1">
            <text:p>2026-06-06</text:p>
          </table:table-cell>
          <table:table-cell office:value-type="string" table:style-name="ce1">
            <text:p>RIO DE JANEIRO/LISBOA</text:p>
          </table:table-cell>
          <table:table-cell office:value-type="string" table:style-name="ce1">
            <text:p>Internacional</text:p>
          </table:table-cell>
          <table:table-cell office:value-type="string" table:style-name="ce1">
            <text:p>Sem Passagens</text:p>
          </table:table-cell>
          <table:table-cell office:value-type="float" office:value="31136.04" table:style-name="ce3">
            <text:p>31.136,04</text:p>
          </table:table-cell>
          <table:table-cell office:value-type="float" office:value="305.44" table:style-name="ce5">
            <text:p>305,44</text:p>
          </table:table-cell>
          <table:table-cell office:value-type="float" office:value="338.24" table:style-name="ce7">
            <text:p>338,2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1103.24" table:style-name="ce14">
            <text:p>31.103,24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ticipação na 3ª Edição do Diálogos sobre Inovação &amp; Direito, em Oeiras (Portugal), e no XIV Fórum Jurídico de Lisboa (Portugal)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0902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<text:s/>1786941</text:p>
          </table:table-cell>
          <table:table-cell office:value-type="string" table:style-name="ce1">
            <text:p>2026-05-20</text:p>
          </table:table-cell>
          <table:table-cell office:value-type="string" table:style-name="ce1">
            <text:p>MÔNICA BORGES PEREZ</text:p>
          </table:table-cell>
          <table:table-cell office:value-type="string" table:style-name="ce1">
            <text:p>Supervisor(a)</text:p>
          </table:table-cell>
          <table:table-cell office:value-type="string" table:style-name="ce1">
            <text:p>PAULO CEZAR BRAGA EDMUND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08/06/2026 a 10/06/202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de Janeiro/Recife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266.1999999999998" table:style-name="ce14">
            <text:p>2.266,20</text:p>
          </table:table-cell>
          <table:table-cell office:value-type="float" office:value="2170.5500000000002" table:style-name="ce16">
            <text:p>2.170,55</text:p>
          </table:table-cell>
          <table:table-cell office:value-type="string" table:style-name="ce1">
            <text:p>3º Encontro de Gestão da Justiça Federal de 2026, dia 09/06/26, na sede do Tribunal Regional Federal da 5ª Região, conforme convite 1756543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129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<text:s/>1798888</text:p>
          </table:table-cell>
          <table:table-cell office:value-type="string" table:style-name="ce1">
            <text:p>2026-05-26</text:p>
          </table:table-cell>
          <table:table-cell office:value-type="string" table:style-name="ce1">
            <text:p>HUGO MACHADO SENNA</text:p>
          </table:table-cell>
          <table:table-cell office:value-type="string" table:style-name="ce1">
            <text:p>Assessor(a)</text:p>
          </table:table-cell>
          <table:table-cell office:value-type="string" table:style-name="ce1">
            <text:p>LUCAS BURKE GOM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07/06/2026 a 09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Rio de Janeiro/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350.7600000000002" table:style-name="ce14">
            <text:p>2.350,76</text:p>
          </table:table-cell>
          <table:table-cell office:value-type="float" office:value="2772.24" table:style-name="ce16">
            <text:p>2.772,24</text:p>
          </table:table-cell>
          <table:table-cell office:value-type="string" table:style-name="ce1">
            <text:p>Participar da 3ª Reunião Negocial do Sistema eproc e da Reunião de Inteligência Artificial no Sistema eproc – 2026, nos dias 8 e 9/6/26, nas dependências do Tribunal de Justiça do Estado do Paraná, em Curitiba.<text:s/>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1314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<text:s/>1798841</text:p>
          </table:table-cell>
          <table:table-cell office:value-type="string" table:style-name="ce1">
            <text:p>2026-05-26</text:p>
          </table:table-cell>
          <table:table-cell office:value-type="string" table:style-name="ce1">
            <text:p>HUGO MACHADO SENNA</text:p>
          </table:table-cell>
          <table:table-cell office:value-type="string" table:style-name="ce1">
            <text:p>Assessor(a)</text:p>
          </table:table-cell>
          <table:table-cell office:value-type="string" table:style-name="ce1">
            <text:p>GUSTAVO MONTEIRO DE BARROS BARRET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TECNOLOGIA DA INFORMAÇÃO</text:p>
          </table:table-cell>
          <table:table-cell office:value-type="string" table:style-name="ce1">
            <text:p>07/06/2026 a 09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Rio de Janeiro/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350.7600000000002" table:style-name="ce14">
            <text:p>2.350,76</text:p>
          </table:table-cell>
          <table:table-cell office:value-type="float" office:value="3104.04" table:style-name="ce16">
            <text:p>3.104,04</text:p>
          </table:table-cell>
          <table:table-cell office:value-type="string" table:style-name="ce1">
            <text:p>Participar da 3ª Reunião Negocial do Sistema eproc e da Reunião de Inteligência Artificial no Sistema eproc – 2026, nos dias 8 e 9/6/26, nas dependências do Tribunal de Justiça do Estado do Paraná, em Curitiba.<text:s/>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1325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<text:s/>1798898</text:p>
          </table:table-cell>
          <table:table-cell office:value-type="string" table:style-name="ce1">
            <text:p>2026-05-26</text:p>
          </table:table-cell>
          <table:table-cell office:value-type="string" table:style-name="ce1">
            <text:p>LUCAS BURKE GOMES</text:p>
          </table:table-cell>
          <table:table-cell office:value-type="string" table:style-name="ce1">
            <text:p>Assessor(a)</text:p>
          </table:table-cell>
          <table:table-cell office:value-type="string" table:style-name="ce1">
            <text:p>HUGO MACHADO SENN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OPERAÇÃO DE COMPUTADORES</text:p>
          </table:table-cell>
          <table:table-cell office:value-type="string" table:style-name="ce1">
            <text:p>07/06/2026 a 09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Rio de Janeiro/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350.7600000000002" table:style-name="ce14">
            <text:p>2.350,76</text:p>
          </table:table-cell>
          <table:table-cell office:value-type="float" office:value="2772.24" table:style-name="ce16">
            <text:p>2.772,24</text:p>
          </table:table-cell>
          <table:table-cell office:value-type="string" table:style-name="ce1">
            <text:p>Participar da 3ª Reunião Negocial do Sistema eproc e da Reunião de Inteligência Artificial no Sistema eproc – 2026, nos dias 8 e 9/6/26, nas dependências do Tribunal de Justiça do Estado do Paraná, em Curitiba.<text:s/>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3696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<text:s/>1824895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RICARDO HENRIQUE MACHADO TERTULIAN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</text:p>
          </table:table-cell>
          <table:table-cell office:value-type="string" table:style-name="ce1">
            <text:p>09/06/2026 a 10/06/2026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de Janeiro/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145.4000000000001" table:style-name="ce3">
            <text:p>1.145,40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587.16" table:style-name="ce14">
            <text:p>1.587,16</text:p>
          </table:table-cell>
          <table:table-cell office:value-type="float" office:value="3664.7" table:style-name="ce16">
            <text:p>3.664,70</text:p>
          </table:table-cell>
          <table:table-cell office:value-type="string" table:style-name="ce1">
            <text:p>Correição Ordinária na 2ª Vara Federal, 1ª Vara Federal Criminal, 2º Juizado Especial Federal e 3º Juizado Especial Feder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3883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<text:s/>182494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TANIA CHRISTANI DA SILV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09/06/2026 a 10/06/2026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de Janeiro / 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937.14" table:style-name="ce3">
            <text:p>937,14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39.74" table:style-name="ce9">
            <text:p>39,74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339.16" table:style-name="ce14">
            <text:p>1.339,16</text:p>
          </table:table-cell>
          <table:table-cell office:value-type="float" office:value="3664.7" table:style-name="ce16">
            <text:p>3.664,70</text:p>
          </table:table-cell>
          <table:table-cell office:value-type="string" table:style-name="ce1">
            <text:p>Correição Ordinária na 2ª Vara Federal, 1ª Vara Federal Criminal, 2º Juizado Especial Federal e 3º Juizado Especial Feder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4054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<text:s/>1824963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FERNANDA BRAGA GONÇALV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09/06/2026 a 10/06/2026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de Janeiro/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937.14" table:style-name="ce3">
            <text:p>937,14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91.18" table:style-name="ce9">
            <text:p>91,18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287.72" table:style-name="ce14">
            <text:p>1.287,72</text:p>
          </table:table-cell>
          <table:table-cell office:value-type="float" office:value="3664.7" table:style-name="ce16">
            <text:p>3.664,70</text:p>
          </table:table-cell>
          <table:table-cell office:value-type="string" table:style-name="ce1">
            <text:p>Correição Ordinária na 2ª Vara Federal, 1ª Vara Federal Criminal, 2º Juizado Especial Federal e 3º Juizado Especial Feder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5093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<text:s/>1719117</text:p>
          </table:table-cell>
          <table:table-cell office:value-type="string" table:style-name="ce1">
            <text:p>2026-04-17</text:p>
          </table:table-cell>
          <table:table-cell office:value-type="string" table:style-name="ce1">
            <text:p>ANDREA BRAGA DE FARIA FRANCO</text:p>
          </table:table-cell>
          <table:table-cell office:value-type="string" table:style-name="ce1">
            <text:p>Assessor(a) de Juiz</text:p>
          </table:table-cell>
          <table:table-cell office:value-type="string" table:style-name="ce1">
            <text:p>MARCELLO FERREIRA DE SOUZA GRANAD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23/05/2026 a 07/06/2026</text:p>
          </table:table-cell>
          <table:table-cell office:value-type="string" table:style-name="ce1">
            <text:p>2026-05-23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RIO/LYON</text:p>
          </table:table-cell>
          <table:table-cell office:value-type="string" table:style-name="ce1">
            <text:p>Internacional</text:p>
          </table:table-cell>
          <table:table-cell office:value-type="string" table:style-name="ce1">
            <text:p>Aéreo</text:p>
          </table:table-cell>
          <table:table-cell office:value-type="float" office:value="20361.78" table:style-name="ce3">
            <text:p>20.361,78</text:p>
          </table:table-cell>
          <table:table-cell office:value-type="float" office:value="305.44" table:style-name="ce5">
            <text:p>305,44</text:p>
          </table:table-cell>
          <table:table-cell office:value-type="float" office:value="422.8" table:style-name="ce7">
            <text:p>422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0244.419999999998" table:style-name="ce14">
            <text:p>20.244,42</text:p>
          </table:table-cell>
          <table:table-cell office:value-type="float" office:value="7125.73" table:style-name="ce16">
            <text:p>7.125,73</text:p>
          </table:table-cell>
          <table:table-cell office:value-type="string" table:style-name="ce1">
            <text:p>Participação no 2º Simpósio STJ–Interpol, a ser realizado nos dias 26 e 27 de maio de 2026, na cidade de Lyon, França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6821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<text:s/>1834491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FLAVIO LINS XAVIER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CARMEN SILVIA LIMA DE ARRUD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10/06/2026 a 11/06/2026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RIO DE JANEIRO/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202.38" table:style-name="ce3">
            <text:p>2.202,38</text:p>
          </table:table-cell>
          <table:table-cell office:value-type="float" office:value="340" table:style-name="ce4">
            <text:p>3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72.98" table:style-name="ce11">
            <text:p>472,98</text:p>
          </table:table-cell>
          <table:table-cell office:value-type="float" office:value="472.98" table:style-name="ce13">
            <text:p>472,98</text:p>
          </table:table-cell>
          <table:table-cell office:value-type="float" office:value="2069.4" table:style-name="ce14">
            <text:p>2.069,40</text:p>
          </table:table-cell>
          <table:table-cell office:value-type="float" office:value="5753.38" table:style-name="ce16">
            <text:p>5.753,38</text:p>
          </table:table-cell>
          <table:table-cell office:value-type="string" table:style-name="ce1">
            <text:p>Participação na Solenidade de Posse da AJUFE como representante do TRF2 em Brasília/DF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731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<text:s/>182674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MÁRCIA CARVALHO RIBEIRO DE JESUS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LUIZ PAULO DA SILVA ARAÚJO FILH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10/06/2026 a 10/06/2026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/ BRASI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694.18" table:style-name="ce3">
            <text:p>694,18</text:p>
          </table:table-cell>
          <table:table-cell office:value-type="float" office:value="0" table:style-name="ce4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694.18" table:style-name="ce14">
            <text:p>694,18</text:p>
          </table:table-cell>
          <table:table-cell office:value-type="float" office:value="4081.27" table:style-name="ce16">
            <text:p>4.081,27</text:p>
          </table:table-cell>
          <table:table-cell office:value-type="string" table:style-name="ce1">
            <text:p>Reunião no Senado Federal - Dia 10/06/2026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302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734453</text:p>
          </table:table-cell>
          <table:table-cell office:value-type="string" table:style-name="ce1">
            <text:p>2026-04-29</text:p>
          </table:table-cell>
          <table:table-cell office:value-type="string" table:style-name="ce1">
            <text:p>MÁRCIA CARVALHO RIBEIRO DE JESUS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LUIZ PAULO DA SILVA ARAÚJO FILH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29/05/2026 a 06/06/2026</text:p>
          </table:table-cell>
          <table:table-cell office:value-type="string" table:style-name="ce1">
            <text:p>2026-05-29</text:p>
          </table:table-cell>
          <table:table-cell office:value-type="string" table:style-name="ce1">
            <text:p>2026-06-06</text:p>
          </table:table-cell>
          <table:table-cell office:value-type="string" table:style-name="ce1">
            <text:p>RIO / PARIS / LISBOA / AMESTERDA</text:p>
          </table:table-cell>
          <table:table-cell office:value-type="string" table:style-name="ce1">
            <text:p>Internacional</text:p>
          </table:table-cell>
          <table:table-cell office:value-type="string" table:style-name="ce1">
            <text:p>Aéreo</text:p>
          </table:table-cell>
          <table:table-cell office:value-type="float" office:value="32636.43" table:style-name="ce3">
            <text:p>32.636,43</text:p>
          </table:table-cell>
          <table:table-cell office:value-type="float" office:value="305.44" table:style-name="ce5">
            <text:p>305,44</text:p>
          </table:table-cell>
          <table:table-cell office:value-type="float" office:value="507.36" table:style-name="ce7">
            <text:p>507,3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2434.51" table:style-name="ce14">
            <text:p>32.434,51</text:p>
          </table:table-cell>
          <table:table-cell office:value-type="float" office:value="45483.23" table:style-name="ce16">
            <text:p>45.483,23</text:p>
          </table:table-cell>
          <table:table-cell office:value-type="string" table:style-name="ce1">
            <text:p>Participação no XIV Fórum Jurídico de Lisboa, de 1 a 3/6/26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719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34751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MARTA CRISTINA SANTIAGO FELIZARDO</text:p>
          </table:table-cell>
          <table:table-cell office:value-type="string" table:style-name="ce1">
            <text:p>Assessor(a)-Chefe</text:p>
          </table:table-cell>
          <table:table-cell office:value-type="string" table:style-name="ce1">
            <text:p>GLAUCE MARA SILVARES RANGEL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</text:p>
          </table:table-cell>
          <table:table-cell office:value-type="string" table:style-name="ce1">
            <text:p>12/06/2026 a 13/06/202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2026-06-13</text:p>
          </table:table-cell>
          <table:table-cell office:value-type="string" table:style-name="ce1">
            <text:p>Rio de janeiro/Paraty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Sem Passagens</text:p>
          </table:table-cell>
          <table:table-cell office:value-type="float" office:value="1275.06" table:style-name="ce3">
            <text:p>1.275,06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90.5" table:style-name="ce14">
            <text:p>1.190,5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a participar do evento de encerramento da Semana da Pauta Verde 2026, no dia 12/6/26, no Fórum da Justiça Estadual de Paraty, em ação conjunta dos Grupos de Meio Ambiente deste Tribunal e do Tribunal de Justiça do Estado do Rio de Janeiro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736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34881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MARTA CRISTINA SANTIAGO FELIZARDO</text:p>
          </table:table-cell>
          <table:table-cell office:value-type="string" table:style-name="ce1">
            <text:p>Assessor(a)-Chefe</text:p>
          </table:table-cell>
          <table:table-cell office:value-type="string" table:style-name="ce1">
            <text:p>ÚRSULA HARTALIAN LAUTERT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</text:p>
          </table:table-cell>
          <table:table-cell office:value-type="string" table:style-name="ce1">
            <text:p>12/06/2026 a 13/06/202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2026-06-13</text:p>
          </table:table-cell>
          <table:table-cell office:value-type="string" table:style-name="ce1">
            <text:p>rio de janeiro/paraty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Sem Passagens</text:p>
          </table:table-cell>
          <table:table-cell office:value-type="float" office:value="1275.06" table:style-name="ce3">
            <text:p>1.275,06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90.5" table:style-name="ce14">
            <text:p>1.190,5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a participar do evento de encerramento da Semana da Pauta Verde 2026, no dia 12/6/26, no Fórum da Justiça Estadual de Paraty, em ação conjunta dos Grupos de Meio Ambiente deste Tribunal e do Tribunal de Justiça do Estado do Rio de Janeiro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749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34859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MARTA CRISTINA SANTIAGO FELIZARDO</text:p>
          </table:table-cell>
          <table:table-cell office:value-type="string" table:style-name="ce1">
            <text:p>Assessor(a)-Chefe</text:p>
          </table:table-cell>
          <table:table-cell office:value-type="string" table:style-name="ce1">
            <text:p>LUCIANA SIMÕES DOS SANTO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</text:p>
          </table:table-cell>
          <table:table-cell office:value-type="string" table:style-name="ce1">
            <text:p>12/06/2026 a 13/06/202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2026-06-13</text:p>
          </table:table-cell>
          <table:table-cell office:value-type="string" table:style-name="ce1">
            <text:p>rio de janeiro/paraty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Sem Passagens</text:p>
          </table:table-cell>
          <table:table-cell office:value-type="float" office:value="1275.06" table:style-name="ce3">
            <text:p>1.275,06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90.5" table:style-name="ce14">
            <text:p>1.190,5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a participar do evento de encerramento da Semana da Pauta Verde 2026, no dia 12/6/26, no Fórum da Justiça Estadual de Paraty, em ação conjunta dos Grupos de Meio Ambiente deste Tribunal e do Tribunal de Justiça do Estado do Rio de Janeiro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845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03054</text:p>
          </table:table-cell>
          <table:table-cell office:value-type="string" table:style-name="ce1">
            <text:p>2026-05-27</text:p>
          </table:table-cell>
          <table:table-cell office:value-type="string" table:style-name="ce1">
            <text:p>MARKENSON PAULO FRANÇA</text:p>
          </table:table-cell>
          <table:table-cell office:value-type="string" table:style-name="ce1">
            <text:p>Diretor(a) de Subsecretaria</text:p>
          </table:table-cell>
          <table:table-cell office:value-type="string" table:style-name="ce1">
            <text:p>FABIO DA SILVA GREGORI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ANÁLISE SIST. DE INFORMAÇÃO</text:p>
          </table:table-cell>
          <table:table-cell office:value-type="string" table:style-name="ce1">
            <text:p>07/06/2026 a 10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/RECIFE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672.6" table:style-name="ce3">
            <text:p>2.672,60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73.2" table:style-name="ce9">
            <text:p>73,2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956.6" table:style-name="ce14">
            <text:p>2.956,60</text:p>
          </table:table-cell>
          <table:table-cell office:value-type="float" office:value="4150.6499999999996" table:style-name="ce16">
            <text:p>4.150,65</text:p>
          </table:table-cell>
          <table:table-cell office:value-type="string" table:style-name="ce1">
            <text:p>Participação no evento FIAJ da Escola Judicial de Pernambuco (ESMAPE), nos dias 08 e 09 de junho de 2026, em Recife/PE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852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03508</text:p>
          </table:table-cell>
          <table:table-cell office:value-type="string" table:style-name="ce1">
            <text:p>2026-05-27</text:p>
          </table:table-cell>
          <table:table-cell office:value-type="string" table:style-name="ce1">
            <text:p>MARKENSON PAULO FRANÇA</text:p>
          </table:table-cell>
          <table:table-cell office:value-type="string" table:style-name="ce1">
            <text:p>Diretor(a) de Subsecretaria</text:p>
          </table:table-cell>
          <table:table-cell office:value-type="string" table:style-name="ce1">
            <text:p>WALACE LEAL BASTOS PEREIR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TECNOLOGIA DA INFORMAÇÃO</text:p>
          </table:table-cell>
          <table:table-cell office:value-type="string" table:style-name="ce1">
            <text:p>07/06/2026 a 10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/ RECIFE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186.66" table:style-name="ce3">
            <text:p>2.186,66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6" table:style-name="ce8">
            <text:p>6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537.86" table:style-name="ce14">
            <text:p>2.537,86</text:p>
          </table:table-cell>
          <table:table-cell office:value-type="float" office:value="4605.55" table:style-name="ce16">
            <text:p>4.605,55</text:p>
          </table:table-cell>
          <table:table-cell office:value-type="string" table:style-name="ce1">
            <text:p>Participação no evento FIAJ da Escola Judicial de Pernambuco (ESMAPE), nos dias 08 e 09 de junho de 2026, em Recife/PE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8858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22127</text:p>
          </table:table-cell>
          <table:table-cell office:value-type="string" table:style-name="ce1">
            <text:p>2026-06-03</text:p>
          </table:table-cell>
          <table:table-cell office:value-type="string" table:style-name="ce1">
            <text:p>VINICIUS DRUMMOND DE PAIVA</text:p>
          </table:table-cell>
          <table:table-cell office:value-type="string" table:style-name="ce1">
            <text:p>Coordenador(a) de Núcleo</text:p>
          </table:table-cell>
          <table:table-cell office:value-type="string" table:style-name="ce1">
            <text:p>DEYVID TOLEDO SANTIAGO DE ALMEID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ESTATÍSTICA</text:p>
          </table:table-cell>
          <table:table-cell office:value-type="string" table:style-name="ce1">
            <text:p>07/06/2026 a 10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/RECIFE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672.6" table:style-name="ce3">
            <text:p>2.672,60</text:p>
          </table:table-cell>
          <table:table-cell office:value-type="float" office:value="610.88" table:style-name="ce5">
            <text:p>610,88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029.8" table:style-name="ce14">
            <text:p>3.029,80</text:p>
          </table:table-cell>
          <table:table-cell office:value-type="float" office:value="4150.6499999999996" table:style-name="ce16">
            <text:p>4.150,65</text:p>
          </table:table-cell>
          <table:table-cell office:value-type="string" table:style-name="ce1">
            <text:p>Participação no evento FIAJ da Escola Judicial de Pernambuco (ESMAPE), nos dias 08 e 09 de junho de 2026, em Recife/PE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9528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07489</text:p>
          </table:table-cell>
          <table:table-cell office:value-type="string" table:style-name="ce1">
            <text:p>2026-05-28</text:p>
          </table:table-cell>
          <table:table-cell office:value-type="string" table:style-name="ce1">
            <text:p>ALINE SILVA CUNHA</text:p>
          </table:table-cell>
          <table:table-cell office:value-type="string" table:style-name="ce1">
            <text:p>Chefe de Setor</text:p>
          </table:table-cell>
          <table:table-cell office:value-type="string" table:style-name="ce1">
            <text:p>MÔNICA LÚCIA DO NASCIMENTO ALCANTARA BOTELH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09/06/2026 a 10/06/2026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SÃO PEDRO DA ALDEIA/RIO DE JANEIRO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879.5" table:style-name="ce3">
            <text:p>1.879,50</text:p>
          </table:table-cell>
          <table:table-cell office:value-type="float" office:value="610.88" table:style-name="ce5">
            <text:p>610,88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2.24" table:style-name="ce11">
            <text:p>452,24</text:p>
          </table:table-cell>
          <table:table-cell office:value-type="float" office:value="452.24" table:style-name="ce13">
            <text:p>452,24</text:p>
          </table:table-cell>
          <table:table-cell office:value-type="float" office:value="2038.14" table:style-name="ce14">
            <text:p>2.038,14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ticipação na reunião e sessão da Comissão de Soluções Fundiárias designadas para o dia 10/06/2026, às 11h e 14h, na sede do TRF2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39550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<text:s/>1807502</text:p>
          </table:table-cell>
          <table:table-cell office:value-type="string" table:style-name="ce1">
            <text:p>2026-05-28</text:p>
          </table:table-cell>
          <table:table-cell office:value-type="string" table:style-name="ce1">
            <text:p>ALINE SILVA CUNHA</text:p>
          </table:table-cell>
          <table:table-cell office:value-type="string" table:style-name="ce1">
            <text:p>Chefe de Setor</text:p>
          </table:table-cell>
          <table:table-cell office:value-type="string" table:style-name="ce1">
            <text:p>THIAGO BARCELOS DA SILV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ECNICO JUDICIARIO</text:p>
          </table:table-cell>
          <table:table-cell office:value-type="string" table:style-name="ce1">
            <text:p>09/06/2026 a 10/06/2026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SÃO PEDRO DA ALDEIA/RIO DE JANEIRO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937.14" table:style-name="ce3">
            <text:p>937,14</text:p>
          </table:table-cell>
          <table:table-cell office:value-type="float" office:value="610.88" table:style-name="ce5">
            <text:p>610,88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378.9" table:style-name="ce14">
            <text:p>1.378,9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ticipação na reunião da Comissão de Soluções Fundiárias designadas para o dia 10/06/2026, às 11h, na sede do TRF2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0703</text:p>
          </table:table-cell>
          <table:table-cell office:value-type="string" table:style-name="ce1">
            <text:p>2026-06-16</text:p>
          </table:table-cell>
          <table:table-cell office:value-type="string" table:style-name="ce1">
            <text:p><text:s/>1787550</text:p>
          </table:table-cell>
          <table:table-cell office:value-type="string" table:style-name="ce1">
            <text:p>2026-05-21</text:p>
          </table:table-cell>
          <table:table-cell office:value-type="string" table:style-name="ce1">
            <text:p>HUGO MACHADO SENNA</text:p>
          </table:table-cell>
          <table:table-cell office:value-type="string" table:style-name="ce1">
            <text:p>Assessor(a)</text:p>
          </table:table-cell>
          <table:table-cell office:value-type="string" table:style-name="ce1">
            <text:p>MAURO LUIS ROCHA LOP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07/06/2026 a 09/06/2026</text:p>
          </table:table-cell>
          <table:table-cell office:value-type="string" table:style-name="ce1">
            <text:p>2026-06-07</text:p>
          </table:table-cell>
          <table:table-cell office:value-type="string" table:style-name="ce1">
            <text:p>2026-06-09</text:p>
          </table:table-cell>
          <table:table-cell office:value-type="string" table:style-name="ce1">
            <text:p>Rio de Janeiro/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3132.5" table:style-name="ce3">
            <text:p>3.132,50</text:p>
          </table:table-cell>
          <table:table-cell office:value-type="float" office:value="610.88" table:style-name="ce5">
            <text:p>610,88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9.04" table:style-name="ce11">
            <text:p>599,04</text:p>
          </table:table-cell>
          <table:table-cell office:value-type="float" office:value="599.04" table:style-name="ce13">
            <text:p>599,04</text:p>
          </table:table-cell>
          <table:table-cell office:value-type="float" office:value="3144.34" table:style-name="ce14">
            <text:p>3.144,34</text:p>
          </table:table-cell>
          <table:table-cell office:value-type="float" office:value="3007.94" table:style-name="ce16">
            <text:p>3.007,94</text:p>
          </table:table-cell>
          <table:table-cell office:value-type="string" table:style-name="ce1">
            <text:p>Participar da 3ª Reunião Negocial do Sistema eproc e da Reunião de Inteligência Artificial no Sistema eproc – 2026, nos dias 8 e 9/6/26, nas dependências do Tribunal de Justiça do Estado do Paraná, em Curitiba.<text:s/>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0726</text:p>
          </table:table-cell>
          <table:table-cell office:value-type="string" table:style-name="ce1">
            <text:p>2026-06-16</text:p>
          </table:table-cell>
          <table:table-cell office:value-type="string" table:style-name="ce1">
            <text:p><text:s/>1786383</text:p>
          </table:table-cell>
          <table:table-cell office:value-type="string" table:style-name="ce1">
            <text:p>2026-05-20</text:p>
          </table:table-cell>
          <table:table-cell office:value-type="string" table:style-name="ce1">
            <text:p>MARKENSON PAULO FRANÇA</text:p>
          </table:table-cell>
          <table:table-cell office:value-type="string" table:style-name="ce1">
            <text:p>Diretor(a) de Subsecretaria</text:p>
          </table:table-cell>
          <table:table-cell office:value-type="string" table:style-name="ce1">
            <text:p>RENATO DO AMARAL CRIVANO MACHAD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TECNOLOGIA DA INFORMAÇÃO</text:p>
          </table:table-cell>
          <table:table-cell office:value-type="string" table:style-name="ce1">
            <text:p>08/06/2026 a 10/06/202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/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305.44" table:style-name="ce5">
            <text:p>305,44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960.76" table:style-name="ce14">
            <text:p>1.960,76</text:p>
          </table:table-cell>
          <table:table-cell office:value-type="float" office:value="1148.3399999999999" table:style-name="ce16">
            <text:p>1.148,34</text:p>
          </table:table-cell>
          <table:table-cell office:value-type="string" table:style-name="ce1">
            <text:p>Participação no encontro do dia 09/06/2026 - Inteligência Artificial no eproc, TRF4, Curitiba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5381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<text:s/>1837558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RICARDO SENRA GOMES</text:p>
          </table:table-cell>
          <table:table-cell office:value-type="string" table:style-name="ce1">
            <text:p>DIRETOR DE SECRETARIA</text:p>
          </table:table-cell>
          <table:table-cell office:value-type="string" table:style-name="ce1">
            <text:p>ANA CAROLINA VIEIRA DE CARVALH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2/06/2026 a 12/06/202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RIO / PARATY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Veículo Próprio</text:p>
          </table:table-cell>
          <table:table-cell office:value-type="float" office:value="697.42" table:style-name="ce3">
            <text:p>697,42</text:p>
          </table:table-cell>
          <table:table-cell office:value-type="float" office:value="0" table:style-name="ce4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697.42" table:style-name="ce14">
            <text:p>697,42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Cerimônia de encerramento da Semana da Pauta Verde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7133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<text:s/>1835600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FRANCISCO JOSÉ DA SILVA MORAES</text:p>
          </table:table-cell>
          <table:table-cell office:value-type="string" table:style-name="ce1">
            <text:p>Assessor(a)-Adjunto(a)</text:p>
          </table:table-cell>
          <table:table-cell office:value-type="string" table:style-name="ce1">
            <text:p>GERALDO SANTOS DA SILV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12/06/2026 a 13/06/2026</text:p>
          </table:table-cell>
          <table:table-cell office:value-type="string" table:style-name="ce1">
            <text:p>2026-06-12</text:p>
          </table:table-cell>
          <table:table-cell office:value-type="string" table:style-name="ce1">
            <text:p>2026-06-13</text:p>
          </table:table-cell>
          <table:table-cell office:value-type="string" table:style-name="ce1">
            <text:p>RIO / PARATY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043.24" table:style-name="ce3">
            <text:p>1.043,24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26.37" table:style-name="ce9">
            <text:p>26,37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932.31" table:style-name="ce14">
            <text:p>932,31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Transportar 3 (três) servidoras e material de apoio para a cerimônia de encerramento da Semana da Pauta Verde - 2026, a realizar-se nas dependências do Fórum da Justiça Estadual de Paraty/RJ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7464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<text:s/>1787355</text:p>
          </table:table-cell>
          <table:table-cell office:value-type="string" table:style-name="ce1">
            <text:p>2026-05-21</text:p>
          </table:table-cell>
          <table:table-cell office:value-type="string" table:style-name="ce1">
            <text:p>MARKENSON PAULO FRANÇA</text:p>
          </table:table-cell>
          <table:table-cell office:value-type="string" table:style-name="ce1">
            <text:p>Diretor(a) de Subsecretaria</text:p>
          </table:table-cell>
          <table:table-cell office:value-type="string" table:style-name="ce1">
            <text:p>EDSON SALES DA ROCH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ANALISTA JUDICIÁRIO(A)/TECNOLOGIA DA INFORMAÇÃO</text:p>
          </table:table-cell>
          <table:table-cell office:value-type="string" table:style-name="ce1">
            <text:p>08/06/2026 a 10/06/2026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2026-06-10</text:p>
          </table:table-cell>
          <table:table-cell office:value-type="string" table:style-name="ce1">
            <text:p>RIO / CURITIB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909" table:style-name="ce2">
            <text:p>1.909,00</text:p>
          </table:table-cell>
          <table:table-cell office:value-type="float" office:value="305.44" table:style-name="ce5">
            <text:p>305,44</text:p>
          </table:table-cell>
          <table:table-cell office:value-type="float" office:value="253.68" table:style-name="ce7">
            <text:p>253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960.76" table:style-name="ce14">
            <text:p>1.960,76</text:p>
          </table:table-cell>
          <table:table-cell office:value-type="float" office:value="1148.3399999999999" table:style-name="ce16">
            <text:p>1.148,34</text:p>
          </table:table-cell>
          <table:table-cell office:value-type="string" table:style-name="ce1">
            <text:p>Participação no encontro do dia 09/06/2026 - Inteligência Artificial no eproc, TRF4, Curitiba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9884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<text:s/>1803028</text:p>
          </table:table-cell>
          <table:table-cell office:value-type="string" table:style-name="ce1">
            <text:p>2026-05-27</text:p>
          </table:table-cell>
          <table:table-cell office:value-type="string" table:style-name="ce1">
            <text:p>MARIA ROSANGELA DE OLIVEIRA</text:p>
          </table:table-cell>
          <table:table-cell office:value-type="string" table:style-name="ce1">
            <text:p>DIRETOR DE SECRETARIA</text:p>
          </table:table-cell>
          <table:table-cell office:value-type="string" table:style-name="ce1">
            <text:p>MÁRIO VICTOR BRAGA PEREIRA FRANCISCO DE SOUZ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SUBSTITUTO</text:p>
          </table:table-cell>
          <table:table-cell office:value-type="string" table:style-name="ce1">
            <text:p>15/06/2026 a 17/06/2026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Rio/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3487.1" table:style-name="ce3">
            <text:p>3.487,10</text:p>
          </table:table-cell>
          <table:table-cell office:value-type="float" office:value="680" table:style-name="ce4">
            <text:p>68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9.14" table:style-name="ce11">
            <text:p>799,14</text:p>
          </table:table-cell>
          <table:table-cell office:value-type="float" office:value="799.14" table:style-name="ce13">
            <text:p>799,14</text:p>
          </table:table-cell>
          <table:table-cell office:value-type="float" office:value="3367.96" table:style-name="ce14">
            <text:p>3.367,96</text:p>
          </table:table-cell>
          <table:table-cell office:value-type="float" office:value="2346.89" table:style-name="ce16">
            <text:p>2.346,89</text:p>
          </table:table-cell>
          <table:table-cell office:value-type="string" table:style-name="ce1">
            <text:p>Participação no Fórum Nacional do Judiciário para a Saúde no Estado do Rio de Janeiro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49922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<text:s/>1825180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SILVANA GODOI CAMARA</text:p>
          </table:table-cell>
          <table:table-cell office:value-type="string" table:style-name="ce1">
            <text:p>COORDENADOR</text:p>
          </table:table-cell>
          <table:table-cell office:value-type="string" table:style-name="ce1">
            <text:p>FERNANDA RIBEIRO PINT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SUBSTITUTO</text:p>
          </table:table-cell>
          <table:table-cell office:value-type="string" table:style-name="ce1">
            <text:p>15/06/2026 a 17/06/2026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Rio de Janeiro/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3487.1" table:style-name="ce3">
            <text:p>3.487,10</text:p>
          </table:table-cell>
          <table:table-cell office:value-type="float" office:value="680" table:style-name="ce4">
            <text:p>68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9.14" table:style-name="ce11">
            <text:p>799,14</text:p>
          </table:table-cell>
          <table:table-cell office:value-type="float" office:value="799.14" table:style-name="ce13">
            <text:p>799,14</text:p>
          </table:table-cell>
          <table:table-cell office:value-type="float" office:value="3367.96" table:style-name="ce14">
            <text:p>3.367,96</text:p>
          </table:table-cell>
          <table:table-cell office:value-type="float" office:value="1430.89" table:style-name="ce16">
            <text:p>1.430,89</text:p>
          </table:table-cell>
          <table:table-cell office:value-type="string" table:style-name="ce1">
            <text:p>Fórum Nacional do Judiciário para a Saúde no Estado do Rio de Janeiro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2635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777204</text:p>
          </table:table-cell>
          <table:table-cell office:value-type="string" table:style-name="ce1">
            <text:p>2026-05-15</text:p>
          </table:table-cell>
          <table:table-cell office:value-type="string" table:style-name="ce1">
            <text:p>GLAUCIA CAPARELI DO NASCIMENTO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MARCOS PAULO SECIOSO DE GÓ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4/06/2026 a 17/06/2026</text:p>
          </table:table-cell>
          <table:table-cell office:value-type="string" table:style-name="ce1">
            <text:p>2026-06-14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RIO DE JANEIRO / 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789.68" table:style-name="ce3">
            <text:p>2.789,68</text:p>
          </table:table-cell>
          <table:table-cell office:value-type="float" office:value="340" table:style-name="ce4">
            <text:p>3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129.68" table:style-name="ce14">
            <text:p>3.129,68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ticipar do 2º Congresso STJ da Primeira Instância Federal e Estadual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2663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839505</text:p>
          </table:table-cell>
          <table:table-cell office:value-type="string" table:style-name="ce1">
            <text:p>2026-06-15</text:p>
          </table:table-cell>
          <table:table-cell office:value-type="string" table:style-name="ce1">
            <text:p>DANIELLE MELLO VIEIRA</text:p>
          </table:table-cell>
          <table:table-cell office:value-type="string" table:style-name="ce1">
            <text:p>OFICIAL DE GABINETE</text:p>
          </table:table-cell>
          <table:table-cell office:value-type="string" table:style-name="ce1">
            <text:p>DÉBORA VALLE DE BRIT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SUBSTITUTO</text:p>
          </table:table-cell>
          <table:table-cell office:value-type="string" table:style-name="ce1">
            <text:p>14/06/2026 a 17/06/2026</text:p>
          </table:table-cell>
          <table:table-cell office:value-type="string" table:style-name="ce1">
            <text:p>2026-06-14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RIO/BRASI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Sem Passagens</text:p>
          </table:table-cell>
          <table:table-cell office:value-type="float" office:value="2789.68" table:style-name="ce3">
            <text:p>2.789,68</text:p>
          </table:table-cell>
          <table:table-cell office:value-type="float" office:value="0" table:style-name="ce4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789.68" table:style-name="ce14">
            <text:p>2.789,68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2º Congresso STJ da Segunda Instância Federal e Estadual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2671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825801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TOR ADRIEN CORREA PINHEIRO</text:p>
          </table:table-cell>
          <table:table-cell office:value-type="string" table:style-name="ce1">
            <text:p>DIRETOR DE SECRETARIA</text:p>
          </table:table-cell>
          <table:table-cell office:value-type="string" table:style-name="ce1">
            <text:p>VICTOR ROBERTO CORRÊA DE SOUZ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4/06/2026 a 17/06/2026</text:p>
          </table:table-cell>
          <table:table-cell office:value-type="string" table:style-name="ce1">
            <text:p>2026-06-14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Rio de Janeiro/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881.9399999999996" table:style-name="ce3">
            <text:p>4.881,94</text:p>
          </table:table-cell>
          <table:table-cell office:value-type="float" office:value="680" table:style-name="ce4">
            <text:p>68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28.71" table:style-name="ce11">
            <text:p>1.028,71</text:p>
          </table:table-cell>
          <table:table-cell office:value-type="float" office:value="1028.71" table:style-name="ce13">
            <text:p>1.028,71</text:p>
          </table:table-cell>
          <table:table-cell office:value-type="float" office:value="4533.2299999999996" table:style-name="ce14">
            <text:p>4.533,23</text:p>
          </table:table-cell>
          <table:table-cell office:value-type="float" office:value="4349.79" table:style-name="ce16">
            <text:p>4.349,79</text:p>
          </table:table-cell>
          <table:table-cell office:value-type="string" table:style-name="ce1">
            <text:p>Participação no 2º Congresso STJ da Primeira Instância Federal e Estadual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3135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825172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CARLA TERESA BONFADINI DE SÁ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7/06/2026 a 18/06/2026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Rio de Janeiro/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2092.2600000000002" table:style-name="ce3">
            <text:p>2.092,26</text:p>
          </table:table-cell>
          <table:table-cell office:value-type="float" office:value="340" table:style-name="ce4">
            <text:p>3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9.57" table:style-name="ce11">
            <text:p>399,57</text:p>
          </table:table-cell>
          <table:table-cell office:value-type="float" office:value="399.57" table:style-name="ce13">
            <text:p>399,57</text:p>
          </table:table-cell>
          <table:table-cell office:value-type="float" office:value="2032.69" table:style-name="ce14">
            <text:p>2.032,69</text:p>
          </table:table-cell>
          <table:table-cell office:value-type="float" office:value="3999.9" table:style-name="ce16">
            <text:p>3.999,90</text:p>
          </table:table-cell>
          <table:table-cell office:value-type="string" table:style-name="ce1">
            <text:p>Correição Ordinária na 4ª Vara Federal, 5ª Vara Federal, 6ª Vara Federal e 2ª Vara Federal Crimin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3172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825225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FERNANDA BRAGA GONÇALV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17/06/2026 a 18/06/2026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Rio de Janeiro / 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043.24" table:style-name="ce3">
            <text:p>1.043,24</text:p>
          </table:table-cell>
          <table:table-cell office:value-type="float" office:value="680" table:style-name="ce4">
            <text:p>680,00</text:p>
          </table:table-cell>
          <table:table-cell office:value-type="float" office:value="169.12" table:style-name="ce7">
            <text:p>169,12</text:p>
          </table:table-cell>
          <table:table-cell office:value-type="float" office:value="89.78" table:style-name="ce9">
            <text:p>89,78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464.34" table:style-name="ce14">
            <text:p>1.464,34</text:p>
          </table:table-cell>
          <table:table-cell office:value-type="float" office:value="3999.9" table:style-name="ce16">
            <text:p>3.999,90</text:p>
          </table:table-cell>
          <table:table-cell office:value-type="string" table:style-name="ce1">
            <text:p>Correição Ordinária na 4ª Vara Federal, 5ª Vara Federal, 6ª Vara Federal e 2ª Vara Federal Crimin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3256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<text:s/>1825200</text:p>
          </table:table-cell>
          <table:table-cell office:value-type="string" table:style-name="ce1">
            <text:p>2026-06-0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CLAUDIA PEETERS PERES CONTI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17/06/2026 a 18/06/2026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Rio de Janeiro / Vitór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1275.06" table:style-name="ce3">
            <text:p>1.275,06</text:p>
          </table:table-cell>
          <table:table-cell office:value-type="float" office:value="680" table:style-name="ce4">
            <text:p>680,00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785.94" table:style-name="ce14">
            <text:p>1.785,94</text:p>
          </table:table-cell>
          <table:table-cell office:value-type="float" office:value="3999.9" table:style-name="ce16">
            <text:p>3.999,90</text:p>
          </table:table-cell>
          <table:table-cell office:value-type="string" table:style-name="ce1">
            <text:p>Correição Ordinária na 4ª Vara Federal, 5ª Vara Federal, 6ª Vara Federal e 2ª Vara Federal Criminal de Vitória/E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6157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<text:s/>1846931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CLAUDIA PEETERS PERES CONTI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22/06/2026 a 23/06/2026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Rio de Janeiro/São Pedro da Alde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275.06" table:style-name="ce3">
            <text:p>1.275,06</text:p>
          </table:table-cell>
          <table:table-cell office:value-type="float" office:value="0" table:style-name="ce4">
            <text:p>0,00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05.94" table:style-name="ce14">
            <text:p>1.105,94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Correição Ordinária nas Varas Federais de São Pedro da Aldeia e nos Setores Administrativo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6160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<text:s/>1846944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TANIA CHRISTANI DA SILVA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</text:p>
          </table:table-cell>
          <table:table-cell office:value-type="string" table:style-name="ce1">
            <text:p>22/06/2026 a 23/06/2026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Rio de Janiero/São Pedro da Alde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043.24" table:style-name="ce3">
            <text:p>1.043,24</text:p>
          </table:table-cell>
          <table:table-cell office:value-type="float" office:value="0" table:style-name="ce4">
            <text:p>0,00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874.12" table:style-name="ce14">
            <text:p>874,12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Correição Ordinária nas Varas Federais de São Pedro da Aldeia e nos Setores Administrativo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6165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<text:s/>1846960</text:p>
          </table:table-cell>
          <table:table-cell office:value-type="string" table:style-name="ce1">
            <text:p>2026-06-18</text:p>
          </table:table-cell>
          <table:table-cell office:value-type="string" table:style-name="ce1">
            <text:p>VICTOR BRANCO GONÇALVES CATALDO</text:p>
          </table:table-cell>
          <table:table-cell office:value-type="string" table:style-name="ce1">
            <text:p>Assistente V</text:p>
          </table:table-cell>
          <table:table-cell office:value-type="string" table:style-name="ce1">
            <text:p>EDER RODRIGUES GONÇALV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22/06/2026 a 23/06/2026</text:p>
          </table:table-cell>
          <table:table-cell office:value-type="string" table:style-name="ce1">
            <text:p>2026-06-22</text:p>
          </table:table-cell>
          <table:table-cell office:value-type="string" table:style-name="ce1">
            <text:p>2026-06-23</text:p>
          </table:table-cell>
          <table:table-cell office:value-type="string" table:style-name="ce1">
            <text:p>Rio de Janeiro/São Pedro da Alde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043.24" table:style-name="ce3">
            <text:p>1.043,24</text:p>
          </table:table-cell>
          <table:table-cell office:value-type="float" office:value="0" table:style-name="ce4">
            <text:p>0,00</text:p>
          </table:table-cell>
          <table:table-cell office:value-type="float" office:value="169.12" table:style-name="ce7">
            <text:p>169,1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874.12" table:style-name="ce14">
            <text:p>874,12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Correição Ordinária nas Varas Federais de São Pedro da Aldeia e nos Setores Administrativo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7089</text:p>
          </table:table-cell>
          <table:table-cell office:value-type="string" table:style-name="ce1">
            <text:p>2026-06-24</text:p>
          </table:table-cell>
          <table:table-cell office:value-type="string" table:style-name="ce1">
            <text:p><text:s/>1808586</text:p>
          </table:table-cell>
          <table:table-cell office:value-type="string" table:style-name="ce1">
            <text:p>2026-05-28</text:p>
          </table:table-cell>
          <table:table-cell office:value-type="string" table:style-name="ce1">
            <text:p>ALINE SILVA CUNHA</text:p>
          </table:table-cell>
          <table:table-cell office:value-type="string" table:style-name="ce1">
            <text:p>Chefe de Setor</text:p>
          </table:table-cell>
          <table:table-cell office:value-type="string" table:style-name="ce1">
            <text:p>FLÁVIO OLIVEIRA LUCA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17/06/2026 a 20/06/2026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2026-06-20</text:p>
          </table:table-cell>
          <table:table-cell office:value-type="string" table:style-name="ce1">
            <text:p>RIO DE JANEIRO/SALVADOR/SÃO LUIZ/SALVADOR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616.33" table:style-name="ce3">
            <text:p>4.616,33</text:p>
          </table:table-cell>
          <table:table-cell office:value-type="float" office:value="305.44" table:style-name="ce5">
            <text:p>305,44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0.97" table:style-name="ce11">
            <text:p>790,97</text:p>
          </table:table-cell>
          <table:table-cell office:value-type="float" office:value="790.97" table:style-name="ce13">
            <text:p>790,97</text:p>
          </table:table-cell>
          <table:table-cell office:value-type="float" office:value="4130.8" table:style-name="ce14">
            <text:p>4.130,8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Participação no Encontro Nacional das Comissões de Soluções Fundiárias, que será realizado nos dias 18 e 19 de junho de 2026, na cidade de São Luís/MA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58170</text:p>
          </table:table-cell>
          <table:table-cell office:value-type="string" table:style-name="ce1">
            <text:p>2026-06-24</text:p>
          </table:table-cell>
          <table:table-cell office:value-type="string" table:style-name="ce1">
            <text:p><text:s/>1808976</text:p>
          </table:table-cell>
          <table:table-cell office:value-type="string" table:style-name="ce1">
            <text:p>2026-05-28</text:p>
          </table:table-cell>
          <table:table-cell office:value-type="string" table:style-name="ce1">
            <text:p>ALINE SILVA CUNHA</text:p>
          </table:table-cell>
          <table:table-cell office:value-type="string" table:style-name="ce1">
            <text:p>Chefe de Setor</text:p>
          </table:table-cell>
          <table:table-cell office:value-type="string" table:style-name="ce1">
            <text:p>ANDREA DAQUER BARSOTTI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JUIZ FEDERAL</text:p>
          </table:table-cell>
          <table:table-cell office:value-type="string" table:style-name="ce1">
            <text:p>17/06/2026 a 20/06/2026</text:p>
          </table:table-cell>
          <table:table-cell office:value-type="string" table:style-name="ce1">
            <text:p>2026-06-17</text:p>
          </table:table-cell>
          <table:table-cell office:value-type="string" table:style-name="ce1">
            <text:p>2026-06-20</text:p>
          </table:table-cell>
          <table:table-cell office:value-type="string" table:style-name="ce1">
            <text:p>RIO DE JANEIRO/BRASÍLIA/SÃO LUIZ/BRASÍLIA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Aéreo</text:p>
          </table:table-cell>
          <table:table-cell office:value-type="float" office:value="4385.5" table:style-name="ce3">
            <text:p>4.385,50</text:p>
          </table:table-cell>
          <table:table-cell office:value-type="float" office:value="610.88" table:style-name="ce5">
            <text:p>610,88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45.84" table:style-name="ce11">
            <text:p>745,84</text:p>
          </table:table-cell>
          <table:table-cell office:value-type="float" office:value="745.84" table:style-name="ce13">
            <text:p>745,84</text:p>
          </table:table-cell>
          <table:table-cell office:value-type="float" office:value="4250.54" table:style-name="ce14">
            <text:p>4.250,54</text:p>
          </table:table-cell>
          <table:table-cell office:value-type="float" office:value="2552.9499999999998" table:style-name="ce16">
            <text:p>2.552,95</text:p>
          </table:table-cell>
          <table:table-cell office:value-type="string" table:style-name="ce1">
            <text:p>Participação no Encontro Nacional das Comissões de Soluções Fundiárias, que será realizado nos dias 18 e 19 de junho de 2026, na cidade de São Luís/MA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62292</text:p>
          </table:table-cell>
          <table:table-cell office:value-type="string" table:style-name="ce1">
            <text:p>2026-06-26</text:p>
          </table:table-cell>
          <table:table-cell office:value-type="string" table:style-name="ce1">
            <text:p><text:s/>1851514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FRANCISCO JOSÉ DA SILVA MORAES</text:p>
          </table:table-cell>
          <table:table-cell office:value-type="string" table:style-name="ce1">
            <text:p>Assessor(a)-Adjunto(a)</text:p>
          </table:table-cell>
          <table:table-cell office:value-type="string" table:style-name="ce1">
            <text:p>LEÔNIDAS RODRIGUES ROMÃ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19/06/2026 a 21/06/2026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2026-06-21</text:p>
          </table:table-cell>
          <table:table-cell office:value-type="string" table:style-name="ce1">
            <text:p>RIO / ANGRA DOS REIS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738.73" table:style-name="ce3">
            <text:p>1.738,73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654.17" table:style-name="ce14">
            <text:p>1.654,17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Apoio ao Exmo. Sr. Ministro ROBERTO BARROSO, com viatura oficial, no período de 19 a 21 de junho de 2026, em Angra dos Reis/RJ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63276</text:p>
          </table:table-cell>
          <table:table-cell office:value-type="string" table:style-name="ce1">
            <text:p>2026-06-26</text:p>
          </table:table-cell>
          <table:table-cell office:value-type="string" table:style-name="ce1">
            <text:p><text:s/>1851559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FRANCISCO JOSÉ DA SILVA MORAES</text:p>
          </table:table-cell>
          <table:table-cell office:value-type="string" table:style-name="ce1">
            <text:p>Assessor(a)-Adjunto(a)</text:p>
          </table:table-cell>
          <table:table-cell office:value-type="string" table:style-name="ce1">
            <text:p>VILSON EURIPEDES RICARDO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TÉCNICO(A) JUDICIÁRIO(A)/AG. DA POLÍCIA JUDICIAL</text:p>
          </table:table-cell>
          <table:table-cell office:value-type="string" table:style-name="ce1">
            <text:p>19/06/2026 a 21/06/2026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2026-06-21</text:p>
          </table:table-cell>
          <table:table-cell office:value-type="string" table:style-name="ce1">
            <text:p>RIO / ANGRA DOS REIS</text:p>
          </table:table-cell>
          <table:table-cell office:value-type="string" table:style-name="ce1">
            <text:p>Nacional</text:p>
          </table:table-cell>
          <table:table-cell office:value-type="string" table:style-name="ce1">
            <text:p>Rodoviário</text:p>
          </table:table-cell>
          <table:table-cell office:value-type="float" office:value="1738.73" table:style-name="ce3">
            <text:p>1.738,73</text:p>
          </table:table-cell>
          <table:table-cell office:value-type="float" office:value="0" table:style-name="ce4">
            <text:p>0,00</text:p>
          </table:table-cell>
          <table:table-cell office:value-type="float" office:value="84.56" table:style-name="ce7">
            <text:p>84,56</text:p>
          </table:table-cell>
          <table:table-cell office:value-type="float" office:value="18.97" table:style-name="ce9">
            <text:p>18,97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635.2" table:style-name="ce14">
            <text:p>1.635,20</text:p>
          </table:table-cell>
          <table:table-cell office:value-type="float" office:value="0" table:style-name="ce15">
            <text:p>0,00</text:p>
          </table:table-cell>
          <table:table-cell office:value-type="string" table:style-name="ce1">
            <text:p>Apoio ao Exmo. Sr. Ministro ROBERTO BARROSO, com viatura oficial, no período de 19 a 21 de junho de 2026, em Angra dos Reis/RJ.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1866987</text:p>
          </table:table-cell>
          <table:table-cell office:value-type="string" table:style-name="ce1">
            <text:p>2026-06-30</text:p>
          </table:table-cell>
          <table:table-cell office:value-type="string" table:style-name="ce1">
            <text:p><text:s/>1833267</text:p>
          </table:table-cell>
          <table:table-cell office:value-type="string" table:style-name="ce1">
            <text:p>2026-06-11</text:p>
          </table:table-cell>
          <table:table-cell office:value-type="string" table:style-name="ce1">
            <text:p>RODRIGO DA FONSECA FERNANDES</text:p>
          </table:table-cell>
          <table:table-cell office:value-type="string" table:style-name="ce1">
            <text:p>Chefe de Gabinete</text:p>
          </table:table-cell>
          <table:table-cell office:value-type="string" table:style-name="ce1">
            <text:p>ALUISIO GONÇALVES DE CASTRO MENDES</text:p>
          </table:table-cell>
          <table:table-cell office:value-type="string" table:style-name="ce1">
            <text:p>TRF2/SJRJ/SJES</text:p>
          </table:table-cell>
          <table:table-cell office:value-type="string" table:style-name="ce1">
            <text:p>DESEMBARGADOR FEDERAL</text:p>
          </table:table-cell>
          <table:table-cell office:value-type="string" table:style-name="ce1">
            <text:p>19/06/2026 a 26/06/2026</text:p>
          </table:table-cell>
          <table:table-cell office:value-type="string" table:style-name="ce1">
            <text:p>2026-06-19</text:p>
          </table:table-cell>
          <table:table-cell office:value-type="string" table:style-name="ce1">
            <text:p>2026-06-26</text:p>
          </table:table-cell>
          <table:table-cell office:value-type="string" table:style-name="ce1">
            <text:p>RIO DE JANEIRO / LUANDA</text:p>
          </table:table-cell>
          <table:table-cell office:value-type="string" table:style-name="ce1">
            <text:p>Internacional</text:p>
          </table:table-cell>
          <table:table-cell office:value-type="string" table:style-name="ce1">
            <text:p>Aéreo</text:p>
          </table:table-cell>
          <table:table-cell office:value-type="float" office:value="37060.160000000003" table:style-name="ce3">
            <text:p>37.060,16</text:p>
          </table:table-cell>
          <table:table-cell office:value-type="float" office:value="340" table:style-name="ce4">
            <text:p>3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37400.160000000003" table:style-name="ce14">
            <text:p>37.400,16</text:p>
          </table:table-cell>
          <table:table-cell office:value-type="float" office:value="16000" table:style-name="ce15">
            <text:p>16.000,00</text:p>
          </table:table-cell>
          <table:table-cell office:value-type="string" table:style-name="ce1">
            <text:p>Participar das atividades da 3ª fase do "1º Diálogo Judicial entre Brasil e Angola", de 22 a 26/6/2026, na Escola de Administração e Políticas Públicas - ENAPP, em Luanda - Angola.<text:s/></text:p>
          </table:table-cell>
          <table:table-cell table:number-columns-repeated="16360"/>
        </table:table-row>
        <table:table-row table:number-rows-repeated="1048521" table:style-name="ro1">
          <table:table-cell table:number-columns-repeated="16384"/>
        </table:table-row>
      </table:table>
      <table:database-ranges>
        <table:database-range table:target-range-address="Resultado_da_consulta.A5:Resultado_da_consulta.X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iarias_e_passagens_2026_6</dc:title>
    <meta:initial-creator>TRF2</meta:initial-creator>
    <dc:creator>TRF2</dc:creator>
    <meta:creation-date>2026-08-06T15:38:59Z</meta:creation-date>
    <dc:date>2026-08-31T14:41:19Z</dc:date>
  </office:meta>
</office:document-meta>
</file>