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 fo:wrap-option="wrap"/>
    </style:style>
    <style:style style:name="ce5" style:family="table-cell" style:parent-style-name="Default" style:data-style-name="N0">
      <style:table-cell-properties fo:background-color="transparen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FFFFFF" fo:border-bottom="none" fo:border-left="thin solid #000000" fo:border-right="thin solid #000000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12" style:family="table-cell" style:parent-style-name="Default" style:data-style-name="N0">
      <style:table-cell-properties fo:border-top="thin solid #FFFFFF" fo:border-bottom="thin solid #000000" fo:border-left="thin solid #000000" fo:border-right="thin solid #000000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fo:background-color="#DAF2D0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FFFFFF" fo:border-right="none" fo:background-color="#DAF2D0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automatic" fo:background-color="#DAF2D0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7" style:family="table-cell" style:parent-style-name="Default" style:data-style-name="N0">
      <style:table-cell-properties fo:border="thin solid #000000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/>
    </style:style>
    <style:style style:name="ce19" style:family="table-cell" style:parent-style-name="Default" style:data-style-name="N0">
      <style:table-cell-properties fo:border-top="thin solid #FFFFFF" fo:border-bottom="none" fo:border-left="thin solid #000000" fo:border-right="none"/>
    </style:style>
    <style:style style:name="ce20" style:family="table-cell" style:parent-style-name="Default" style:data-style-name="N0">
      <style:table-cell-properties fo:border-top="thin solid #FFFFFF" fo:border-bottom="thin solid #000000" fo:border-left="thin solid #000000" fo:border-right="none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.343958333333333cm"/>
    </style:style>
    <style:style style:name="co2" style:family="table-column">
      <style:table-column-properties fo:break-before="auto" style:column-width="10.95375cm"/>
    </style:style>
    <style:style style:name="co3" style:family="table-column">
      <style:table-column-properties fo:break-before="auto" style:column-width="5.60916666666667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2.54cm"/>
    </style:style>
    <style:style style:name="co6" style:family="table-column">
      <style:table-column-properties fo:break-before="auto" style:column-width="3.86291666666667cm"/>
    </style:style>
    <style:style style:name="co7" style:family="table-column">
      <style:table-column-properties fo:break-before="auto" style:column-width="3.46604166666667cm"/>
    </style:style>
    <style:style style:name="co8" style:family="table-column">
      <style:table-column-properties fo:break-before="auto" style:column-width="4.73604166666667cm"/>
    </style:style>
    <style:style style:name="co9" style:family="table-column">
      <style:table-column-properties fo:break-before="auto" style:column-width="2.96333333333333cm"/>
    </style:style>
    <style:style style:name="co10" style:family="table-column">
      <style:table-column-properties fo:break-before="auto" style:column-width="1.87854166666667cm"/>
    </style:style>
    <style:style style:name="co11" style:family="table-column">
      <style:table-column-properties fo:break-before="auto" style:column-width="1.031875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2.75pt" style:use-optimal-row-height="false" fo:break-before="auto"/>
    </style:style>
    <style:style style:name="ro6" style:family="table-row">
      <style:table-row-properties style:row-height="12.75pt" style:use-optimal-row-height="true" fo:break-before="auto" fo:break-after="page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lotacao-por-genero-trf2-31-0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1"/>
        <table:table-column table:style-name="co8" table:default-cell-style-name="ce1"/>
        <table:table-column table:style-name="co5" table:number-columns-repeated="2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12" table:number-columns-repeated="16370" table:default-cell-style-name="ce1"/>
        <table:table-row table:style-name="ro1">
          <table:table-cell/>
          <table:table-cell office:value-type="string" table:style-name="ce2">
            <text:p>PODER JUDICIÁRIO</text:p>
          </table:table-cell>
          <table:table-cell table:number-columns-repeated="4" table:style-name="ce3"/>
          <table:table-cell table:number-columns-repeated="16378" table:style-name="ce1"/>
        </table:table-row>
        <table:table-row table:style-name="ro1">
          <table:table-cell/>
          <table:table-cell office:value-type="string" table:style-name="ce2">
            <text:p>ÓRGÃO: TRIBUNAL REGIONAL FEDERAL DA 2ª REGIÃO</text:p>
          </table:table-cell>
          <table:table-cell table:number-columns-repeated="4" table:style-name="ce3"/>
          <table:table-cell table:number-columns-repeated="16378" table:style-name="ce1"/>
        </table:table-row>
        <table:table-row table:style-name="ro1">
          <table:table-cell/>
          <table:table-cell office:value-type="string" table:style-name="ce2">
            <text:p>UNIDADE: TRF2</text:p>
          </table:table-cell>
          <table:table-cell table:number-columns-repeated="4" table:style-name="ce3"/>
          <table:table-cell table:number-columns-repeated="16378" table:style-name="ce1"/>
        </table:table-row>
        <table:table-row table:style-name="ro2">
          <table:table-cell table:style-name="ce4"/>
          <table:table-cell office:value-type="string" table:style-name="ce2">
            <text:p>Data de referência: 31/07/2026</text:p>
          </table:table-cell>
          <table:table-cell table:number-columns-repeated="4" table:style-name="ce3"/>
          <table:table-cell table:number-columns-repeated="8" table:style-name="ce1"/>
          <table:table-cell table:number-columns-repeated="16370" table:style-name="ce4"/>
        </table:table-row>
        <table:table-row table:style-name="ro2">
          <table:table-cell table:style-name="ce4"/>
          <table:table-cell table:style-name="ce2"/>
          <table:table-cell table:number-columns-repeated="4" table:style-name="ce3"/>
          <table:table-cell table:number-columns-repeated="8" table:style-name="ce1"/>
          <table:table-cell table:number-columns-repeated="16370" table:style-name="ce4"/>
        </table:table-row>
        <table:table-row table:style-name="ro1">
          <table:table-cell/>
          <table:table-cell office:value-type="string" table:number-columns-spanned="5" table:number-rows-spanned="1" table:style-name="ce21">
            <text:p>Resolução n° 255, de 2018, do CNJ<text:s/></text:p>
          </table:table-cell>
          <table:covered-table-cell table:number-columns-repeated="4"/>
          <table:table-cell table:number-columns-repeated="16378" table:style-name="ce1"/>
        </table:table-row>
        <table:table-row table:style-name="ro3">
          <table:table-cell table:style-name="ce5"/>
          <table:table-cell office:value-type="string" table:number-columns-spanned="5" table:number-rows-spanned="1" table:style-name="ce22">
            <text:p>TRF 2ª REGIÃO</text:p>
          </table:table-cell>
          <table:covered-table-cell table:number-columns-repeated="4"/>
          <table:table-cell table:number-columns-repeated="16378" table:style-name="ce5"/>
        </table:table-row>
        <table:table-row table:style-name="ro4">
          <table:table-cell/>
          <table:table-cell office:value-type="string" table:number-columns-spanned="1" table:number-rows-spanned="2" table:style-name="ce23">
            <text:p>Lotação</text:p>
          </table:table-cell>
          <table:table-cell office:value-type="string" table:number-columns-spanned="1" table:number-rows-spanned="2" table:style-name="ce24">
            <text:p>Tipo da Função</text:p>
          </table:table-cell>
          <table:table-cell office:value-type="string" table:number-columns-spanned="2" table:number-rows-spanned="1" table:style-name="ce24">
            <text:p>Gênero Social</text:p>
          </table:table-cell>
          <table:covered-table-cell/>
          <table:table-cell office:value-type="string" table:number-columns-spanned="1" table:number-rows-spanned="2" table:style-name="ce25">
            <text:p>Total geral</text:p>
          </table:table-cell>
          <table:table-cell table:number-columns-repeated="16378" table:style-name="ce1"/>
        </table:table-row>
        <table:table-row table:style-name="ro5">
          <table:table-cell/>
          <table:covered-table-cell/>
          <table:covered-table-cell/>
          <table:table-cell office:value-type="string" table:style-name="ce6">
            <text:p>F</text:p>
          </table:table-cell>
          <table:table-cell office:value-type="string" table:style-name="ce6">
            <text:p>M</text:p>
          </table:table-cell>
          <table:covered-table-cell/>
          <table:table-cell table:number-columns-repeated="16378" table:style-name="ce1"/>
        </table:table-row>
        <table:table-row table:style-name="ro1">
          <table:table-cell/>
          <table:table-cell office:value-type="string" table:style-name="ce7">
            <text:p>PRESIDÊNCIA</text:p>
          </table:table-cell>
          <table:table-cell office:value-type="string" table:style-name="ce8">
            <text:p>Cargo em Comissão</text:p>
          </table:table-cell>
          <table:table-cell office:value-type="float" office:value="9" table:style-name="ce9">
            <text:p>9</text:p>
          </table:table-cell>
          <table:table-cell office:value-type="float" office:value="8" table:style-name="ce9">
            <text:p>8</text:p>
          </table:table-cell>
          <table:table-cell office:value-type="float" office:value="17" table:style-name="ce9">
            <text:p>17</text:p>
          </table:table-cell>
          <table:table-cell table:number-columns-repeated="16378" table:style-name="ce1"/>
        </table:table-row>
        <table:table-row table:style-name="ro1">
          <table:table-cell/>
          <table:table-cell table:style-name="ce10"/>
          <table:table-cell office:value-type="string" table:style-name="ce11">
            <text:p>Função Comissionada</text:p>
          </table:table-cell>
          <table:table-cell office:value-type="float" office:value="39" table:style-name="ce9">
            <text:p>39</text:p>
          </table:table-cell>
          <table:table-cell office:value-type="float" office:value="61" table:style-name="ce9">
            <text:p>61</text:p>
          </table:table-cell>
          <table:table-cell office:value-type="float" office:value="100" table:style-name="ce9">
            <text:p>100</text:p>
          </table:table-cell>
          <table:table-cell table:number-columns-repeated="16378" table:style-name="ce1"/>
        </table:table-row>
        <table:table-row table:style-name="ro1">
          <table:table-cell/>
          <table:table-cell table:style-name="ce12"/>
          <table:table-cell office:value-type="string" table:style-name="ce11">
            <text:p>Sem CJ/FC</text:p>
          </table:table-cell>
          <table:table-cell office:value-type="float" office:value="8" table:style-name="ce9">
            <text:p>8</text:p>
          </table:table-cell>
          <table:table-cell office:value-type="float" office:value="45" table:style-name="ce9">
            <text:p>45</text:p>
          </table:table-cell>
          <table:table-cell office:value-type="float" office:value="53" table:style-name="ce9">
            <text:p>53</text:p>
          </table:table-cell>
          <table:table-cell table:number-columns-repeated="16378" table:style-name="ce1"/>
        </table:table-row>
        <table:table-row table:style-name="ro1">
          <table:table-cell/>
          <table:table-cell office:value-type="string" table:style-name="ce13">
            <text:p>PRESIDÊNCIA Total</text:p>
          </table:table-cell>
          <table:table-cell table:style-name="ce14"/>
          <table:table-cell office:value-type="float" office:value="56" table:style-name="ce15">
            <text:p>56</text:p>
          </table:table-cell>
          <table:table-cell office:value-type="float" office:value="114" table:style-name="ce15">
            <text:p>114</text:p>
          </table:table-cell>
          <table:table-cell office:value-type="float" office:value="170" table:style-name="ce15">
            <text:p>170</text:p>
          </table:table-cell>
          <table:table-cell table:number-columns-repeated="16378" table:style-name="ce1"/>
        </table:table-row>
        <table:table-row table:style-name="ro1">
          <table:table-cell/>
          <table:table-cell office:value-type="string" table:style-name="ce16">
            <text:p>VICE-PRESIDÊNCIA</text:p>
          </table:table-cell>
          <table:table-cell office:value-type="string" table:style-name="ce11">
            <text:p>Cargo em Comissão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2" table:style-name="ce9">
            <text:p>2</text:p>
          </table:table-cell>
          <table:table-cell table:number-columns-repeated="16378" table:style-name="ce1"/>
        </table:table-row>
        <table:table-row table:style-name="ro1">
          <table:table-cell/>
          <table:table-cell table:style-name="ce10"/>
          <table:table-cell office:value-type="string" table:style-name="ce11">
            <text:p>Função Comissionada</text:p>
          </table:table-cell>
          <table:table-cell office:value-type="float" office:value="11" table:style-name="ce9">
            <text:p>11</text:p>
          </table:table-cell>
          <table:table-cell office:value-type="float" office:value="12" table:style-name="ce9">
            <text:p>12</text:p>
          </table:table-cell>
          <table:table-cell office:value-type="float" office:value="23" table:style-name="ce9">
            <text:p>23</text:p>
          </table:table-cell>
          <table:table-cell table:number-columns-repeated="16378" table:style-name="ce1"/>
        </table:table-row>
        <table:table-row table:style-name="ro1">
          <table:table-cell/>
          <table:table-cell table:style-name="ce12"/>
          <table:table-cell office:value-type="string" table:style-name="ce11">
            <text:p>Sem CJ/FC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8" table:style-name="ce1"/>
        </table:table-row>
        <table:table-row table:style-name="ro1">
          <table:table-cell/>
          <table:table-cell office:value-type="string" table:style-name="ce13">
            <text:p>VICE-PRESIDÊNCIA Total</text:p>
          </table:table-cell>
          <table:table-cell table:style-name="ce14"/>
          <table:table-cell office:value-type="float" office:value="12" table:style-name="ce15">
            <text:p>12</text:p>
          </table:table-cell>
          <table:table-cell office:value-type="float" office:value="14" table:style-name="ce15">
            <text:p>14</text:p>
          </table:table-cell>
          <table:table-cell office:value-type="float" office:value="26" table:style-name="ce15">
            <text:p>26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6">
            <text:p>CORREGEDORIA</text:p>
          </table:table-cell>
          <table:table-cell office:value-type="string" table:style-name="ce11">
            <text:p>Cargo em Comissão</text:p>
          </table:table-cell>
          <table:table-cell office:value-type="float" office:value="2" table:style-name="ce9">
            <text:p>2</text:p>
          </table:table-cell>
          <table:table-cell table:style-name="ce9"/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table:style-name="ce12"/>
          <table:table-cell office:value-type="string" table:style-name="ce11">
            <text:p>Função Comissionada</text:p>
          </table:table-cell>
          <table:table-cell office:value-type="float" office:value="3" table:style-name="ce9">
            <text:p>3</text:p>
          </table:table-cell>
          <table:table-cell office:value-type="float" office:value="8" table:style-name="ce9">
            <text:p>8</text:p>
          </table:table-cell>
          <table:table-cell office:value-type="float" office:value="11" table:style-name="ce9">
            <text:p>1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CORREGEDORIA Total</text:p>
          </table:table-cell>
          <table:table-cell table:style-name="ce14"/>
          <table:table-cell office:value-type="float" office:value="5" table:style-name="ce15">
            <text:p>5</text:p>
          </table:table-cell>
          <table:table-cell office:value-type="float" office:value="8" table:style-name="ce15">
            <text:p>8</text:p>
          </table:table-cell>
          <table:table-cell office:value-type="float" office:value="13" table:style-name="ce15">
            <text:p>13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7">
            <text:p>OUVIDORIA</text:p>
          </table:table-cell>
          <table:table-cell office:value-type="string" table:style-name="ce11">
            <text:p>Função Comissionada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5" table:style-name="ce9">
            <text:p>5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OUVIDORIA Total</text:p>
          </table:table-cell>
          <table:table-cell table:style-name="ce14"/>
          <table:table-cell office:value-type="float" office:value="2" table:style-name="ce15">
            <text:p>2</text:p>
          </table:table-cell>
          <table:table-cell office:value-type="float" office:value="3" table:style-name="ce15">
            <text:p>3</text:p>
          </table:table-cell>
          <table:table-cell office:value-type="float" office:value="5" table:style-name="ce15">
            <text:p>5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6">
            <text:p>Coordenadoria dos JEFs</text:p>
          </table:table-cell>
          <table:table-cell office:value-type="string" table:style-name="ce11">
            <text:p>Cargo em Comissão</text:p>
          </table:table-cell>
          <table:table-cell office:value-type="float" office:value="1" table:style-name="ce9">
            <text:p>1</text:p>
          </table:table-cell>
          <table:table-cell table:style-name="ce9"/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table:style-name="ce12"/>
          <table:table-cell office:value-type="string" table:style-name="ce11">
            <text:p>Função Comissionada</text:p>
          </table:table-cell>
          <table:table-cell office:value-type="float" office:value="3" table:style-name="ce9">
            <text:p>3</text:p>
          </table:table-cell>
          <table:table-cell office:value-type="float" office:value="4" table:style-name="ce9">
            <text:p>4</text:p>
          </table:table-cell>
          <table:table-cell office:value-type="float" office:value="7" table:style-name="ce9">
            <text:p>7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Coordenadoria dos JEFs Total</text:p>
          </table:table-cell>
          <table:table-cell table:style-name="ce14"/>
          <table:table-cell office:value-type="float" office:value="4" table:style-name="ce15">
            <text:p>4</text:p>
          </table:table-cell>
          <table:table-cell office:value-type="float" office:value="4" table:style-name="ce15">
            <text:p>4</text:p>
          </table:table-cell>
          <table:table-cell office:value-type="float" office:value="8" table:style-name="ce15">
            <text:p>8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Alberto Nogueira Júnior</text:p>
          </table:table-cell>
          <table:table-cell office:value-type="string" table:style-name="ce11">
            <text:p>Cargo em Comissão</text:p>
          </table:table-cell>
          <table:table-cell office:value-type="float" office:value="3" table:style-name="ce9">
            <text:p>3</text:p>
          </table:table-cell>
          <table:table-cell office:value-type="float" office:value="1" table:style-name="ce9">
            <text:p>1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5" table:style-name="ce9">
            <text:p>5</text:p>
          </table:table-cell>
          <table:table-cell office:value-type="float" office:value="7" table:style-name="ce9">
            <text:p>7</text:p>
          </table:table-cell>
          <table:table-cell office:value-type="float" office:value="12" table:style-name="ce9">
            <text:p>12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Alberto Nogueira Júnior Total</text:p>
          </table:table-cell>
          <table:table-cell table:style-name="ce14"/>
          <table:table-cell office:value-type="float" office:value="8" table:style-name="ce15">
            <text:p>8</text:p>
          </table:table-cell>
          <table:table-cell office:value-type="float" office:value="11" table:style-name="ce15">
            <text:p>11</text:p>
          </table:table-cell>
          <table:table-cell office:value-type="float" office:value="19" table:style-name="ce15">
            <text:p>19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Alfredo Hilário de Souza</text:p>
          </table:table-cell>
          <table:table-cell office:value-type="string" table:style-name="ce11">
            <text:p>Cargo em Comissão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8" table:style-name="ce9">
            <text:p>8</text:p>
          </table:table-cell>
          <table:table-cell office:value-type="float" office:value="4" table:style-name="ce9">
            <text:p>4</text:p>
          </table:table-cell>
          <table:table-cell office:value-type="float" office:value="12" table:style-name="ce9">
            <text:p>12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Alfredo Hilário de Souza Total</text:p>
          </table:table-cell>
          <table:table-cell table:style-name="ce14"/>
          <table:table-cell office:value-type="float" office:value="10" table:style-name="ce15">
            <text:p>10</text:p>
          </table:table-cell>
          <table:table-cell office:value-type="float" office:value="8" table:style-name="ce15">
            <text:p>8</text:p>
          </table:table-cell>
          <table:table-cell office:value-type="float" office:value="18" table:style-name="ce15">
            <text:p>18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Aluísio Gonçalves de Castro Mendes</text:p>
          </table:table-cell>
          <table:table-cell office:value-type="string" table:style-name="ce11">
            <text:p>Cargo em Comissão</text:p>
          </table:table-cell>
          <table:table-cell office:value-type="float" office:value="1" table:style-name="ce9">
            <text:p>1</text:p>
          </table:table-cell>
          <table:table-cell office:value-type="float" office:value="3" table:style-name="ce9">
            <text:p>3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4" table:style-name="ce9">
            <text:p>4</text:p>
          </table:table-cell>
          <table:table-cell office:value-type="float" office:value="9" table:style-name="ce9">
            <text:p>9</text:p>
          </table:table-cell>
          <table:table-cell office:value-type="float" office:value="13" table:style-name="ce9">
            <text:p>13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Aluísio Gonçalves de Castro Mendes Total</text:p>
          </table:table-cell>
          <table:table-cell table:style-name="ce14"/>
          <table:table-cell office:value-type="float" office:value="5" table:style-name="ce15">
            <text:p>5</text:p>
          </table:table-cell>
          <table:table-cell office:value-type="float" office:value="14" table:style-name="ce15">
            <text:p>14</text:p>
          </table:table-cell>
          <table:table-cell office:value-type="float" office:value="19" table:style-name="ce15">
            <text:p>19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André Ricardo Cruz Fontes</text:p>
          </table:table-cell>
          <table:table-cell office:value-type="string" table:style-name="ce11">
            <text:p>Cargo em Comissão</text:p>
          </table:table-cell>
          <table:table-cell office:value-type="float" office:value="1" table:style-name="ce9">
            <text:p>1</text:p>
          </table:table-cell>
          <table:table-cell office:value-type="float" office:value="3" table:style-name="ce9">
            <text:p>3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6" table:style-name="ce9">
            <text:p>6</text:p>
          </table:table-cell>
          <table:table-cell office:value-type="float" office:value="8" table:style-name="ce9">
            <text:p>8</text:p>
          </table:table-cell>
          <table:table-cell office:value-type="float" office:value="14" table:style-name="ce9">
            <text:p>1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André Ricardo Cruz Fontes Total</text:p>
          </table:table-cell>
          <table:table-cell table:style-name="ce14"/>
          <table:table-cell office:value-type="float" office:value="7" table:style-name="ce15">
            <text:p>7</text:p>
          </table:table-cell>
          <table:table-cell office:value-type="float" office:value="13" table:style-name="ce15">
            <text:p>13</text:p>
          </table:table-cell>
          <table:table-cell office:value-type="float" office:value="20" table:style-name="ce15">
            <text:p>20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Andréa Esmeraldo</text:p>
          </table:table-cell>
          <table:table-cell office:value-type="string" table:style-name="ce11">
            <text:p>Cargo em Comissão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7" table:style-name="ce9">
            <text:p>7</text:p>
          </table:table-cell>
          <table:table-cell office:value-type="float" office:value="6" table:style-name="ce9">
            <text:p>6</text:p>
          </table:table-cell>
          <table:table-cell office:value-type="float" office:value="13" table:style-name="ce9">
            <text:p>13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Andréa Esmeraldo Total</text:p>
          </table:table-cell>
          <table:table-cell table:style-name="ce14"/>
          <table:table-cell office:value-type="float" office:value="9" table:style-name="ce15">
            <text:p>9</text:p>
          </table:table-cell>
          <table:table-cell office:value-type="float" office:value="9" table:style-name="ce15">
            <text:p>9</text:p>
          </table:table-cell>
          <table:table-cell office:value-type="float" office:value="18" table:style-name="ce15">
            <text:p>18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Carmen Silvia Lima de Arruda</text:p>
          </table:table-cell>
          <table:table-cell office:value-type="string" table:style-name="ce11">
            <text:p>Cargo em Comissão</text:p>
          </table:table-cell>
          <table:table-cell office:value-type="float" office:value="4" table:style-name="ce9">
            <text:p>4</text:p>
          </table:table-cell>
          <table:table-cell table:style-name="ce9"/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6" table:style-name="ce9">
            <text:p>6</text:p>
          </table:table-cell>
          <table:table-cell office:value-type="float" office:value="6" table:style-name="ce9">
            <text:p>6</text:p>
          </table:table-cell>
          <table:table-cell office:value-type="float" office:value="12" table:style-name="ce9">
            <text:p>12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Carmen Silvia Lima de Arruda Total</text:p>
          </table:table-cell>
          <table:table-cell table:style-name="ce14"/>
          <table:table-cell office:value-type="float" office:value="10" table:style-name="ce15">
            <text:p>10</text:p>
          </table:table-cell>
          <table:table-cell office:value-type="float" office:value="7" table:style-name="ce15">
            <text:p>7</text:p>
          </table:table-cell>
          <table:table-cell office:value-type="float" office:value="17" table:style-name="ce15">
            <text:p>17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Claudia Franco Corrêa</text:p>
          </table:table-cell>
          <table:table-cell office:value-type="string" table:style-name="ce11">
            <text:p>Cargo em Comissão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4" table:style-name="ce9">
            <text:p>4</text:p>
          </table:table-cell>
          <table:table-cell office:value-type="float" office:value="8" table:style-name="ce9">
            <text:p>8</text:p>
          </table:table-cell>
          <table:table-cell office:value-type="float" office:value="12" table:style-name="ce9">
            <text:p>12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Claudia Franco Corrêa Total</text:p>
          </table:table-cell>
          <table:table-cell table:style-name="ce14"/>
          <table:table-cell office:value-type="float" office:value="7" table:style-name="ce15">
            <text:p>7</text:p>
          </table:table-cell>
          <table:table-cell office:value-type="float" office:value="11" table:style-name="ce15">
            <text:p>11</text:p>
          </table:table-cell>
          <table:table-cell office:value-type="float" office:value="18" table:style-name="ce15">
            <text:p>18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Claudia Maria Pereira Bastos Neiva</text:p>
          </table:table-cell>
          <table:table-cell office:value-type="string" table:style-name="ce11">
            <text:p>Cargo em Comissão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10" table:style-name="ce9">
            <text:p>10</text:p>
          </table:table-cell>
          <table:table-cell office:value-type="float" office:value="3" table:style-name="ce9">
            <text:p>3</text:p>
          </table:table-cell>
          <table:table-cell office:value-type="float" office:value="13" table:style-name="ce9">
            <text:p>13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Claudia Maria Pereira Bastos Neiva Total</text:p>
          </table:table-cell>
          <table:table-cell table:style-name="ce14"/>
          <table:table-cell office:value-type="float" office:value="12" table:style-name="ce15">
            <text:p>12</text:p>
          </table:table-cell>
          <table:table-cell office:value-type="float" office:value="6" table:style-name="ce15">
            <text:p>6</text:p>
          </table:table-cell>
          <table:table-cell office:value-type="float" office:value="18" table:style-name="ce15">
            <text:p>18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Firly Nascimento Filho</text:p>
          </table:table-cell>
          <table:table-cell office:value-type="string" table:style-name="ce11">
            <text:p>Cargo em Comissão</text:p>
          </table:table-cell>
          <table:table-cell office:value-type="float" office:value="3" table:style-name="ce9">
            <text:p>3</text:p>
          </table:table-cell>
          <table:table-cell office:value-type="float" office:value="1" table:style-name="ce9">
            <text:p>1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5" table:style-name="ce9">
            <text:p>5</text:p>
          </table:table-cell>
          <table:table-cell office:value-type="float" office:value="7" table:style-name="ce9">
            <text:p>7</text:p>
          </table:table-cell>
          <table:table-cell office:value-type="float" office:value="12" table:style-name="ce9">
            <text:p>12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Firly Nascimento Filho Total</text:p>
          </table:table-cell>
          <table:table-cell table:style-name="ce14"/>
          <table:table-cell office:value-type="float" office:value="9" table:style-name="ce15">
            <text:p>9</text:p>
          </table:table-cell>
          <table:table-cell office:value-type="float" office:value="9" table:style-name="ce15">
            <text:p>9</text:p>
          </table:table-cell>
          <table:table-cell office:value-type="float" office:value="18" table:style-name="ce15">
            <text:p>18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Flávio Oliveira Lucas</text:p>
          </table:table-cell>
          <table:table-cell office:value-type="string" table:style-name="ce11">
            <text:p>Cargo em Comissão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9" table:style-name="ce9">
            <text:p>9</text:p>
          </table:table-cell>
          <table:table-cell office:value-type="float" office:value="5" table:style-name="ce9">
            <text:p>5</text:p>
          </table:table-cell>
          <table:table-cell office:value-type="float" office:value="14" table:style-name="ce9">
            <text:p>1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Flávio Oliveira Lucas Total</text:p>
          </table:table-cell>
          <table:table-cell table:style-name="ce14"/>
          <table:table-cell office:value-type="float" office:value="11" table:style-name="ce15">
            <text:p>11</text:p>
          </table:table-cell>
          <table:table-cell office:value-type="float" office:value="8" table:style-name="ce15">
            <text:p>8</text:p>
          </table:table-cell>
          <table:table-cell office:value-type="float" office:value="19" table:style-name="ce15">
            <text:p>19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JFC Geraldine Pinto Vital de Castro</text:p>
          </table:table-cell>
          <table:table-cell office:value-type="string" table:style-name="ce11">
            <text:p>Cargo em Comissão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1" table:style-name="ce9">
            <text:p>1</text:p>
          </table:table-cell>
          <table:table-cell office:value-type="float" office:value="8" table:style-name="ce9">
            <text:p>8</text:p>
          </table:table-cell>
          <table:table-cell office:value-type="float" office:value="9" table:style-name="ce9">
            <text:p>9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JFC Geraldine Pinto Vital de Castro Total</text:p>
          </table:table-cell>
          <table:table-cell table:style-name="ce14"/>
          <table:table-cell office:value-type="float" office:value="3" table:style-name="ce15">
            <text:p>3</text:p>
          </table:table-cell>
          <table:table-cell office:value-type="float" office:value="11" table:style-name="ce15">
            <text:p>11</text:p>
          </table:table-cell>
          <table:table-cell office:value-type="float" office:value="14" table:style-name="ce15">
            <text:p>14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Guilherme Calmon Nogueira da Gama</text:p>
          </table:table-cell>
          <table:table-cell office:value-type="string" table:style-name="ce11">
            <text:p>Cargo em Comissão</text:p>
          </table:table-cell>
          <table:table-cell office:value-type="float" office:value="4" table:style-name="ce9">
            <text:p>4</text:p>
          </table:table-cell>
          <table:table-cell table:style-name="ce9"/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5" table:style-name="ce9">
            <text:p>5</text:p>
          </table:table-cell>
          <table:table-cell office:value-type="float" office:value="8" table:style-name="ce9">
            <text:p>8</text:p>
          </table:table-cell>
          <table:table-cell office:value-type="float" office:value="13" table:style-name="ce9">
            <text:p>13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Guilherme Calmon Nogueira da Gama Total</text:p>
          </table:table-cell>
          <table:table-cell table:style-name="ce14"/>
          <table:table-cell office:value-type="float" office:value="9" table:style-name="ce15">
            <text:p>9</text:p>
          </table:table-cell>
          <table:table-cell office:value-type="float" office:value="8" table:style-name="ce15">
            <text:p>8</text:p>
          </table:table-cell>
          <table:table-cell office:value-type="float" office:value="17" table:style-name="ce15">
            <text:p>17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Guilherme Couto de Castro</text:p>
          </table:table-cell>
          <table:table-cell office:value-type="string" table:style-name="ce11">
            <text:p>Cargo em Comissão</text:p>
          </table:table-cell>
          <table:table-cell office:value-type="float" office:value="4" table:style-name="ce9">
            <text:p>4</text:p>
          </table:table-cell>
          <table:table-cell table:style-name="ce9"/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9" table:style-name="ce9">
            <text:p>9</text:p>
          </table:table-cell>
          <table:table-cell office:value-type="float" office:value="1" table:style-name="ce9">
            <text:p>1</text:p>
          </table:table-cell>
          <table:table-cell office:value-type="float" office:value="10" table:style-name="ce9">
            <text:p>10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Guilherme Couto de Castro Total</text:p>
          </table:table-cell>
          <table:table-cell table:style-name="ce14"/>
          <table:table-cell office:value-type="float" office:value="13" table:style-name="ce15">
            <text:p>13</text:p>
          </table:table-cell>
          <table:table-cell office:value-type="float" office:value="3" table:style-name="ce15">
            <text:p>3</text:p>
          </table:table-cell>
          <table:table-cell office:value-type="float" office:value="16" table:style-name="ce15">
            <text:p>16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JFC Jose Eduardo Nobre Matta</text:p>
          </table:table-cell>
          <table:table-cell office:value-type="string" table:style-name="ce11">
            <text:p>Cargo em Comissão</text:p>
          </table:table-cell>
          <table:table-cell office:value-type="float" office:value="3" table:style-name="ce9">
            <text:p>3</text:p>
          </table:table-cell>
          <table:table-cell office:value-type="float" office:value="1" table:style-name="ce9">
            <text:p>1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4" table:style-name="ce9">
            <text:p>4</text:p>
          </table:table-cell>
          <table:table-cell office:value-type="float" office:value="5" table:style-name="ce9">
            <text:p>5</text:p>
          </table:table-cell>
          <table:table-cell office:value-type="float" office:value="9" table:style-name="ce9">
            <text:p>9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JFC Jose Eduardo Nobre Matta Total</text:p>
          </table:table-cell>
          <table:table-cell table:style-name="ce14"/>
          <table:table-cell office:value-type="float" office:value="7" table:style-name="ce15">
            <text:p>7</text:p>
          </table:table-cell>
          <table:table-cell office:value-type="float" office:value="7" table:style-name="ce15">
            <text:p>7</text:p>
          </table:table-cell>
          <table:table-cell office:value-type="float" office:value="14" table:style-name="ce15">
            <text:p>14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José Ferreira Neves Neto</text:p>
          </table:table-cell>
          <table:table-cell office:value-type="string" table:style-name="ce11">
            <text:p>Cargo em Comissão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6" table:style-name="ce9">
            <text:p>6</text:p>
          </table:table-cell>
          <table:table-cell office:value-type="float" office:value="6" table:style-name="ce9">
            <text:p>6</text:p>
          </table:table-cell>
          <table:table-cell office:value-type="float" office:value="12" table:style-name="ce9">
            <text:p>12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José Ferreira Neves Neto Total</text:p>
          </table:table-cell>
          <table:table-cell table:style-name="ce14"/>
          <table:table-cell office:value-type="float" office:value="8" table:style-name="ce15">
            <text:p>8</text:p>
          </table:table-cell>
          <table:table-cell office:value-type="float" office:value="10" table:style-name="ce15">
            <text:p>10</text:p>
          </table:table-cell>
          <table:table-cell office:value-type="float" office:value="18" table:style-name="ce15">
            <text:p>18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Julio Cesar de Castilhos Oliveira Costa</text:p>
          </table:table-cell>
          <table:table-cell office:value-type="string" table:style-name="ce11">
            <text:p>Cargo em Comissão</text:p>
          </table:table-cell>
          <table:table-cell office:value-type="float" office:value="3" table:style-name="ce9">
            <text:p>3</text:p>
          </table:table-cell>
          <table:table-cell office:value-type="float" office:value="1" table:style-name="ce9">
            <text:p>1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7" table:style-name="ce9">
            <text:p>7</text:p>
          </table:table-cell>
          <table:table-cell office:value-type="float" office:value="6" table:style-name="ce9">
            <text:p>6</text:p>
          </table:table-cell>
          <table:table-cell office:value-type="float" office:value="13" table:style-name="ce9">
            <text:p>13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Julio Cesar de Castilhos Oliveira Costa Total</text:p>
          </table:table-cell>
          <table:table-cell table:style-name="ce14"/>
          <table:table-cell office:value-type="float" office:value="10" table:style-name="ce15">
            <text:p>10</text:p>
          </table:table-cell>
          <table:table-cell office:value-type="float" office:value="8" table:style-name="ce15">
            <text:p>8</text:p>
          </table:table-cell>
          <table:table-cell office:value-type="float" office:value="18" table:style-name="ce15">
            <text:p>18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Letícia de Santis Mendes de Farias Mello</text:p>
          </table:table-cell>
          <table:table-cell office:value-type="string" table:style-name="ce11">
            <text:p>Cargo em Comissão</text:p>
          </table:table-cell>
          <table:table-cell office:value-type="float" office:value="4" table:style-name="ce9">
            <text:p>4</text:p>
          </table:table-cell>
          <table:table-cell table:style-name="ce9"/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5" table:style-name="ce9">
            <text:p>5</text:p>
          </table:table-cell>
          <table:table-cell office:value-type="float" office:value="4" table:style-name="ce9">
            <text:p>4</text:p>
          </table:table-cell>
          <table:table-cell office:value-type="float" office:value="9" table:style-name="ce9">
            <text:p>9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Letícia de Santis Mendes de Farias Mello Total</text:p>
          </table:table-cell>
          <table:table-cell table:style-name="ce14"/>
          <table:table-cell office:value-type="float" office:value="9" table:style-name="ce15">
            <text:p>9</text:p>
          </table:table-cell>
          <table:table-cell office:value-type="float" office:value="7" table:style-name="ce15">
            <text:p>7</text:p>
          </table:table-cell>
          <table:table-cell office:value-type="float" office:value="16" table:style-name="ce15">
            <text:p>16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Luiz Antonio Soares</text:p>
          </table:table-cell>
          <table:table-cell office:value-type="string" table:style-name="ce11">
            <text:p>Cargo em Comissão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10" table:style-name="ce9">
            <text:p>10</text:p>
          </table:table-cell>
          <table:table-cell office:value-type="float" office:value="2" table:style-name="ce9">
            <text:p>2</text:p>
          </table:table-cell>
          <table:table-cell office:value-type="float" office:value="12" table:style-name="ce9">
            <text:p>12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Luiz Antonio Soares Total</text:p>
          </table:table-cell>
          <table:table-cell table:style-name="ce14"/>
          <table:table-cell office:value-type="float" office:value="12" table:style-name="ce15">
            <text:p>12</text:p>
          </table:table-cell>
          <table:table-cell office:value-type="float" office:value="6" table:style-name="ce15">
            <text:p>6</text:p>
          </table:table-cell>
          <table:table-cell office:value-type="float" office:value="18" table:style-name="ce15">
            <text:p>18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Luiz Norton Baptista de Mattos</text:p>
          </table:table-cell>
          <table:table-cell office:value-type="string" table:style-name="ce11">
            <text:p>Cargo em Comissão</text:p>
          </table:table-cell>
          <table:table-cell table:style-name="ce9"/>
          <table:table-cell office:value-type="float" office:value="4" table:style-name="ce9">
            <text:p>4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7" table:style-name="ce9">
            <text:p>7</text:p>
          </table:table-cell>
          <table:table-cell office:value-type="float" office:value="4" table:style-name="ce9">
            <text:p>4</text:p>
          </table:table-cell>
          <table:table-cell office:value-type="float" office:value="11" table:style-name="ce9">
            <text:p>11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5" table:style-name="ce9">
            <text:p>5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Luiz Norton Baptista de Mattos Total</text:p>
          </table:table-cell>
          <table:table-cell table:style-name="ce14"/>
          <table:table-cell office:value-type="float" office:value="9" table:style-name="ce15">
            <text:p>9</text:p>
          </table:table-cell>
          <table:table-cell office:value-type="float" office:value="11" table:style-name="ce15">
            <text:p>11</text:p>
          </table:table-cell>
          <table:table-cell office:value-type="float" office:value="20" table:style-name="ce15">
            <text:p>20</text:p>
          </table:table-cell>
          <table:table-cell table:number-columns-repeated="16378"/>
        </table:table-row>
        <table:table-row table:style-name="ro6">
          <table:table-cell table:style-name="ce1"/>
          <table:table-cell office:value-type="string" table:style-name="ce18">
            <text:p>Gab. Des. Fed. Luiz Paulo da Silva Araújo Filho</text:p>
          </table:table-cell>
          <table:table-cell office:value-type="string" table:style-name="ce11">
            <text:p>Cargo em Comissão</text:p>
          </table:table-cell>
          <table:table-cell office:value-type="float" office:value="4" table:style-name="ce9">
            <text:p>4</text:p>
          </table:table-cell>
          <table:table-cell table:style-name="ce9"/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4" table:style-name="ce9">
            <text:p>4</text:p>
          </table:table-cell>
          <table:table-cell office:value-type="float" office:value="4" table:style-name="ce9">
            <text:p>4</text:p>
          </table:table-cell>
          <table:table-cell office:value-type="float" office:value="8" table:style-name="ce9">
            <text:p>8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Luiz Paulo da Silva Araújo Filho Total</text:p>
          </table:table-cell>
          <table:table-cell table:style-name="ce14"/>
          <table:table-cell office:value-type="float" office:value="8" table:style-name="ce15">
            <text:p>8</text:p>
          </table:table-cell>
          <table:table-cell office:value-type="float" office:value="5" table:style-name="ce15">
            <text:p>5</text:p>
          </table:table-cell>
          <table:table-cell office:value-type="float" office:value="13" table:style-name="ce15">
            <text:p>13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Macário Ramos Júdice Neto</text:p>
          </table:table-cell>
          <table:table-cell office:value-type="string" table:style-name="ce11">
            <text:p>Cargo em Comissão</text:p>
          </table:table-cell>
          <table:table-cell office:value-type="float" office:value="1" table:style-name="ce9">
            <text:p>1</text:p>
          </table:table-cell>
          <table:table-cell office:value-type="float" office:value="3" table:style-name="ce9">
            <text:p>3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2" table:style-name="ce9">
            <text:p>2</text:p>
          </table:table-cell>
          <table:table-cell office:value-type="float" office:value="8" table:style-name="ce9">
            <text:p>8</text:p>
          </table:table-cell>
          <table:table-cell office:value-type="float" office:value="10" table:style-name="ce9">
            <text:p>10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Macário Ramos Júdice Neto Total</text:p>
          </table:table-cell>
          <table:table-cell table:style-name="ce14"/>
          <table:table-cell office:value-type="float" office:value="3" table:style-name="ce15">
            <text:p>3</text:p>
          </table:table-cell>
          <table:table-cell office:value-type="float" office:value="13" table:style-name="ce15">
            <text:p>13</text:p>
          </table:table-cell>
          <table:table-cell office:value-type="float" office:value="16" table:style-name="ce15">
            <text:p>16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Marcello Granado</text:p>
          </table:table-cell>
          <table:table-cell office:value-type="string" table:style-name="ce11">
            <text:p>Cargo em Comissão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9" table:style-name="ce9">
            <text:p>9</text:p>
          </table:table-cell>
          <table:table-cell office:value-type="float" office:value="4" table:style-name="ce9">
            <text:p>4</text:p>
          </table:table-cell>
          <table:table-cell office:value-type="float" office:value="13" table:style-name="ce9">
            <text:p>13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Marcello Granado Total</text:p>
          </table:table-cell>
          <table:table-cell table:style-name="ce14"/>
          <table:table-cell office:value-type="float" office:value="11" table:style-name="ce15">
            <text:p>11</text:p>
          </table:table-cell>
          <table:table-cell office:value-type="float" office:value="8" table:style-name="ce15">
            <text:p>8</text:p>
          </table:table-cell>
          <table:table-cell office:value-type="float" office:value="19" table:style-name="ce15">
            <text:p>19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Marcelo Pereira da Silva</text:p>
          </table:table-cell>
          <table:table-cell office:value-type="string" table:style-name="ce11">
            <text:p>Cargo em Comissão</text:p>
          </table:table-cell>
          <table:table-cell office:value-type="float" office:value="3" table:style-name="ce9">
            <text:p>3</text:p>
          </table:table-cell>
          <table:table-cell office:value-type="float" office:value="1" table:style-name="ce9">
            <text:p>1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9" table:style-name="ce9">
            <text:p>9</text:p>
          </table:table-cell>
          <table:table-cell office:value-type="float" office:value="3" table:style-name="ce9">
            <text:p>3</text:p>
          </table:table-cell>
          <table:table-cell office:value-type="float" office:value="12" table:style-name="ce9">
            <text:p>1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Marcelo Pereira da Silva Total</text:p>
          </table:table-cell>
          <table:table-cell table:style-name="ce14"/>
          <table:table-cell office:value-type="float" office:value="12" table:style-name="ce15">
            <text:p>12</text:p>
          </table:table-cell>
          <table:table-cell office:value-type="float" office:value="4" table:style-name="ce15">
            <text:p>4</text:p>
          </table:table-cell>
          <table:table-cell office:value-type="float" office:value="16" table:style-name="ce15">
            <text:p>16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Marcus Abraham</text:p>
          </table:table-cell>
          <table:table-cell office:value-type="string" table:style-name="ce11">
            <text:p>Cargo em Comissão</text:p>
          </table:table-cell>
          <table:table-cell office:value-type="float" office:value="1" table:style-name="ce9">
            <text:p>1</text:p>
          </table:table-cell>
          <table:table-cell office:value-type="float" office:value="3" table:style-name="ce9">
            <text:p>3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6" table:style-name="ce9">
            <text:p>6</text:p>
          </table:table-cell>
          <table:table-cell office:value-type="float" office:value="4" table:style-name="ce9">
            <text:p>4</text:p>
          </table:table-cell>
          <table:table-cell office:value-type="float" office:value="10" table:style-name="ce9">
            <text:p>10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Marcus Abraham Total</text:p>
          </table:table-cell>
          <table:table-cell table:style-name="ce14"/>
          <table:table-cell office:value-type="float" office:value="7" table:style-name="ce15">
            <text:p>7</text:p>
          </table:table-cell>
          <table:table-cell office:value-type="float" office:value="10" table:style-name="ce15">
            <text:p>10</text:p>
          </table:table-cell>
          <table:table-cell office:value-type="float" office:value="17" table:style-name="ce15">
            <text:p>17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Mauro Souza Marques da Costa Braga</text:p>
          </table:table-cell>
          <table:table-cell office:value-type="string" table:style-name="ce11">
            <text:p>Cargo em Comissão</text:p>
          </table:table-cell>
          <table:table-cell office:value-type="float" office:value="3" table:style-name="ce9">
            <text:p>3</text:p>
          </table:table-cell>
          <table:table-cell office:value-type="float" office:value="1" table:style-name="ce9">
            <text:p>1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5" table:style-name="ce9">
            <text:p>5</text:p>
          </table:table-cell>
          <table:table-cell office:value-type="float" office:value="8" table:style-name="ce9">
            <text:p>8</text:p>
          </table:table-cell>
          <table:table-cell office:value-type="float" office:value="13" table:style-name="ce9">
            <text:p>13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Mauro Souza Marques da Costa Braga Total</text:p>
          </table:table-cell>
          <table:table-cell table:style-name="ce14"/>
          <table:table-cell office:value-type="float" office:value="8" table:style-name="ce15">
            <text:p>8</text:p>
          </table:table-cell>
          <table:table-cell office:value-type="float" office:value="11" table:style-name="ce15">
            <text:p>11</text:p>
          </table:table-cell>
          <table:table-cell office:value-type="float" office:value="19" table:style-name="ce15">
            <text:p>19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Paulo Pereira Leite Filho</text:p>
          </table:table-cell>
          <table:table-cell office:value-type="string" table:style-name="ce11">
            <text:p>Cargo em Comissão</text:p>
          </table:table-cell>
          <table:table-cell office:value-type="float" office:value="4" table:style-name="ce9">
            <text:p>4</text:p>
          </table:table-cell>
          <table:table-cell table:style-name="ce9"/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9" table:style-name="ce9">
            <text:p>9</text:p>
          </table:table-cell>
          <table:table-cell office:value-type="float" office:value="3" table:style-name="ce9">
            <text:p>3</text:p>
          </table:table-cell>
          <table:table-cell office:value-type="float" office:value="12" table:style-name="ce9">
            <text:p>12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Paulo Pereira Leite Filho Total</text:p>
          </table:table-cell>
          <table:table-cell table:style-name="ce14"/>
          <table:table-cell office:value-type="float" office:value="13" table:style-name="ce15">
            <text:p>13</text:p>
          </table:table-cell>
          <table:table-cell office:value-type="float" office:value="5" table:style-name="ce15">
            <text:p>5</text:p>
          </table:table-cell>
          <table:table-cell office:value-type="float" office:value="18" table:style-name="ce15">
            <text:p>18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Poul Erik Dyrlund</text:p>
          </table:table-cell>
          <table:table-cell office:value-type="string" table:style-name="ce11">
            <text:p>Cargo em Comissão</text:p>
          </table:table-cell>
          <table:table-cell office:value-type="float" office:value="4" table:style-name="ce9">
            <text:p>4</text:p>
          </table:table-cell>
          <table:table-cell table:style-name="ce9"/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7" table:style-name="ce9">
            <text:p>7</text:p>
          </table:table-cell>
          <table:table-cell office:value-type="float" office:value="6" table:style-name="ce9">
            <text:p>6</text:p>
          </table:table-cell>
          <table:table-cell office:value-type="float" office:value="13" table:style-name="ce9">
            <text:p>13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office:value-type="float" office:value="1" table:style-name="ce9">
            <text:p>1</text:p>
          </table:table-cell>
          <table:table-cell table:style-name="ce9"/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Poul Erik Dyrlund Total</text:p>
          </table:table-cell>
          <table:table-cell table:style-name="ce14"/>
          <table:table-cell office:value-type="float" office:value="12" table:style-name="ce15">
            <text:p>12</text:p>
          </table:table-cell>
          <table:table-cell office:value-type="float" office:value="6" table:style-name="ce15">
            <text:p>6</text:p>
          </table:table-cell>
          <table:table-cell office:value-type="float" office:value="18" table:style-name="ce15">
            <text:p>18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Reis Friede</text:p>
          </table:table-cell>
          <table:table-cell office:value-type="string" table:style-name="ce11">
            <text:p>Cargo em Comissão</text:p>
          </table:table-cell>
          <table:table-cell office:value-type="float" office:value="3" table:style-name="ce9">
            <text:p>3</text:p>
          </table:table-cell>
          <table:table-cell office:value-type="float" office:value="1" table:style-name="ce9">
            <text:p>1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7" table:style-name="ce9">
            <text:p>7</text:p>
          </table:table-cell>
          <table:table-cell office:value-type="float" office:value="8" table:style-name="ce9">
            <text:p>8</text:p>
          </table:table-cell>
          <table:table-cell office:value-type="float" office:value="15" table:style-name="ce9">
            <text:p>15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Reis Friede Total</text:p>
          </table:table-cell>
          <table:table-cell table:style-name="ce14"/>
          <table:table-cell office:value-type="float" office:value="10" table:style-name="ce15">
            <text:p>10</text:p>
          </table:table-cell>
          <table:table-cell office:value-type="float" office:value="10" table:style-name="ce15">
            <text:p>10</text:p>
          </table:table-cell>
          <table:table-cell office:value-type="float" office:value="20" table:style-name="ce15">
            <text:p>20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Ricardo Perlingeiro Mendes da Silva</text:p>
          </table:table-cell>
          <table:table-cell office:value-type="string" table:style-name="ce11">
            <text:p>Cargo em Comissão</text:p>
          </table:table-cell>
          <table:table-cell office:value-type="float" office:value="3" table:style-name="ce9">
            <text:p>3</text:p>
          </table:table-cell>
          <table:table-cell office:value-type="float" office:value="1" table:style-name="ce9">
            <text:p>1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4" table:style-name="ce9">
            <text:p>4</text:p>
          </table:table-cell>
          <table:table-cell office:value-type="float" office:value="3" table:style-name="ce9">
            <text:p>3</text:p>
          </table:table-cell>
          <table:table-cell office:value-type="float" office:value="7" table:style-name="ce9">
            <text:p>7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Ricardo Perlingeiro Mendes da Silva Total</text:p>
          </table:table-cell>
          <table:table-cell table:style-name="ce14"/>
          <table:table-cell office:value-type="float" office:value="7" table:style-name="ce15">
            <text:p>7</text:p>
          </table:table-cell>
          <table:table-cell office:value-type="float" office:value="6" table:style-name="ce15">
            <text:p>6</text:p>
          </table:table-cell>
          <table:table-cell office:value-type="float" office:value="13" table:style-name="ce15">
            <text:p>13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Rogério Tobias de Carvalho</text:p>
          </table:table-cell>
          <table:table-cell office:value-type="string" table:style-name="ce11">
            <text:p>Cargo em Comissão</text:p>
          </table:table-cell>
          <table:table-cell office:value-type="float" office:value="3" table:style-name="ce9">
            <text:p>3</text:p>
          </table:table-cell>
          <table:table-cell office:value-type="float" office:value="1" table:style-name="ce9">
            <text:p>1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5" table:style-name="ce9">
            <text:p>5</text:p>
          </table:table-cell>
          <table:table-cell office:value-type="float" office:value="9" table:style-name="ce9">
            <text:p>9</text:p>
          </table:table-cell>
          <table:table-cell office:value-type="float" office:value="14" table:style-name="ce9">
            <text:p>1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Rogério Tobias de Carvalho Total</text:p>
          </table:table-cell>
          <table:table-cell table:style-name="ce14"/>
          <table:table-cell office:value-type="float" office:value="8" table:style-name="ce15">
            <text:p>8</text:p>
          </table:table-cell>
          <table:table-cell office:value-type="float" office:value="11" table:style-name="ce15">
            <text:p>11</text:p>
          </table:table-cell>
          <table:table-cell office:value-type="float" office:value="19" table:style-name="ce15">
            <text:p>19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Sérgio Schwaitzer</text:p>
          </table:table-cell>
          <table:table-cell office:value-type="string" table:style-name="ce11">
            <text:p>Cargo em Comissão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8" table:style-name="ce9">
            <text:p>8</text:p>
          </table:table-cell>
          <table:table-cell office:value-type="float" office:value="7" table:style-name="ce9">
            <text:p>7</text:p>
          </table:table-cell>
          <table:table-cell office:value-type="float" office:value="15" table:style-name="ce9">
            <text:p>15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Sérgio Schwaitzer Total</text:p>
          </table:table-cell>
          <table:table-cell table:style-name="ce14"/>
          <table:table-cell office:value-type="float" office:value="10" table:style-name="ce15">
            <text:p>10</text:p>
          </table:table-cell>
          <table:table-cell office:value-type="float" office:value="11" table:style-name="ce15">
            <text:p>11</text:p>
          </table:table-cell>
          <table:table-cell office:value-type="float" office:value="21" table:style-name="ce15">
            <text:p>2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Simone Schreiber</text:p>
          </table:table-cell>
          <table:table-cell office:value-type="string" table:style-name="ce11">
            <text:p>Cargo em Comissão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8" table:style-name="ce9">
            <text:p>8</text:p>
          </table:table-cell>
          <table:table-cell office:value-type="float" office:value="6" table:style-name="ce9">
            <text:p>6</text:p>
          </table:table-cell>
          <table:table-cell office:value-type="float" office:value="14" table:style-name="ce9">
            <text:p>1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Simone Schreiber Total</text:p>
          </table:table-cell>
          <table:table-cell table:style-name="ce14"/>
          <table:table-cell office:value-type="float" office:value="10" table:style-name="ce15">
            <text:p>10</text:p>
          </table:table-cell>
          <table:table-cell office:value-type="float" office:value="9" table:style-name="ce15">
            <text:p>9</text:p>
          </table:table-cell>
          <table:table-cell office:value-type="float" office:value="19" table:style-name="ce15">
            <text:p>19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Theóphilo Antonio Miguel Filho</text:p>
          </table:table-cell>
          <table:table-cell office:value-type="string" table:style-name="ce11">
            <text:p>Cargo em Comissão</text:p>
          </table:table-cell>
          <table:table-cell office:value-type="float" office:value="1" table:style-name="ce9">
            <text:p>1</text:p>
          </table:table-cell>
          <table:table-cell office:value-type="float" office:value="3" table:style-name="ce9">
            <text:p>3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9" table:style-name="ce9">
            <text:p>9</text:p>
          </table:table-cell>
          <table:table-cell office:value-type="float" office:value="3" table:style-name="ce9">
            <text:p>3</text:p>
          </table:table-cell>
          <table:table-cell office:value-type="float" office:value="12" table:style-name="ce9">
            <text:p>12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Theóphilo Antonio Miguel Filho Total</text:p>
          </table:table-cell>
          <table:table-cell table:style-name="ce14"/>
          <table:table-cell office:value-type="float" office:value="10" table:style-name="ce15">
            <text:p>10</text:p>
          </table:table-cell>
          <table:table-cell office:value-type="float" office:value="8" table:style-name="ce15">
            <text:p>8</text:p>
          </table:table-cell>
          <table:table-cell office:value-type="float" office:value="18" table:style-name="ce15">
            <text:p>18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Wanderley Sanan Dantas</text:p>
          </table:table-cell>
          <table:table-cell office:value-type="string" table:style-name="ce11">
            <text:p>Cargo em Comissão</text:p>
          </table:table-cell>
          <table:table-cell office:value-type="float" office:value="3" table:style-name="ce9">
            <text:p>3</text:p>
          </table:table-cell>
          <table:table-cell office:value-type="float" office:value="1" table:style-name="ce9">
            <text:p>1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6" table:style-name="ce9">
            <text:p>6</text:p>
          </table:table-cell>
          <table:table-cell office:value-type="float" office:value="8" table:style-name="ce9">
            <text:p>8</text:p>
          </table:table-cell>
          <table:table-cell office:value-type="float" office:value="14" table:style-name="ce9">
            <text:p>14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Wanderley Sanan Dantas Total</text:p>
          </table:table-cell>
          <table:table-cell table:style-name="ce14"/>
          <table:table-cell office:value-type="float" office:value="9" table:style-name="ce15">
            <text:p>9</text:p>
          </table:table-cell>
          <table:table-cell office:value-type="float" office:value="9" table:style-name="ce15">
            <text:p>9</text:p>
          </table:table-cell>
          <table:table-cell office:value-type="float" office:value="18" table:style-name="ce15">
            <text:p>18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Gab. Des. Fed. William Douglas Resinente dos Santos</text:p>
          </table:table-cell>
          <table:table-cell office:value-type="string" table:style-name="ce11">
            <text:p>Cargo em Comissão</text:p>
          </table:table-cell>
          <table:table-cell office:value-type="float" office:value="4" table:style-name="ce9">
            <text:p>4</text:p>
          </table:table-cell>
          <table:table-cell table:style-name="ce9"/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7" table:style-name="ce9">
            <text:p>7</text:p>
          </table:table-cell>
          <table:table-cell office:value-type="float" office:value="6" table:style-name="ce9">
            <text:p>6</text:p>
          </table:table-cell>
          <table:table-cell office:value-type="float" office:value="13" table:style-name="ce9">
            <text:p>13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office:value-type="float" office:value="1" table:style-name="ce9">
            <text:p>1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Gab. Des. Fed. William Douglas Resinente dos Santos Total</text:p>
          </table:table-cell>
          <table:table-cell table:style-name="ce14"/>
          <table:table-cell office:value-type="float" office:value="12" table:style-name="ce15">
            <text:p>12</text:p>
          </table:table-cell>
          <table:table-cell office:value-type="float" office:value="8" table:style-name="ce15">
            <text:p>8</text:p>
          </table:table-cell>
          <table:table-cell office:value-type="float" office:value="20" table:style-name="ce15">
            <text:p>20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SAJ</text:p>
          </table:table-cell>
          <table:table-cell office:value-type="string" table:style-name="ce11">
            <text:p>Cargo em Comissão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office:value-type="float" office:value="6" table:style-name="ce9">
            <text:p>6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30" table:style-name="ce9">
            <text:p>30</text:p>
          </table:table-cell>
          <table:table-cell office:value-type="float" office:value="22" table:style-name="ce9">
            <text:p>22</text:p>
          </table:table-cell>
          <table:table-cell office:value-type="float" office:value="52" table:style-name="ce9">
            <text:p>52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office:value-type="float" office:value="7" table:style-name="ce9">
            <text:p>7</text:p>
          </table:table-cell>
          <table:table-cell office:value-type="float" office:value="12" table:style-name="ce9">
            <text:p>12</text:p>
          </table:table-cell>
          <table:table-cell office:value-type="float" office:value="19" table:style-name="ce9">
            <text:p>19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SAJ Total</text:p>
          </table:table-cell>
          <table:table-cell table:style-name="ce14"/>
          <table:table-cell office:value-type="float" office:value="39" table:style-name="ce15">
            <text:p>39</text:p>
          </table:table-cell>
          <table:table-cell office:value-type="float" office:value="38" table:style-name="ce15">
            <text:p>38</text:p>
          </table:table-cell>
          <table:table-cell office:value-type="float" office:value="77" table:style-name="ce15">
            <text:p>77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PLENO, ÓRGÃO ESPECIAL E SEÇÕES ESPECIALIZADAS</text:p>
          </table:table-cell>
          <table:table-cell office:value-type="string" table:style-name="ce11">
            <text:p>Cargo em Comissão</text:p>
          </table:table-cell>
          <table:table-cell office:value-type="float" office:value="1" table:style-name="ce9">
            <text:p>1</text:p>
          </table:table-cell>
          <table:table-cell table:style-name="ce9"/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7" table:style-name="ce9">
            <text:p>7</text:p>
          </table:table-cell>
          <table:table-cell office:value-type="float" office:value="7" table:style-name="ce9">
            <text:p>7</text:p>
          </table:table-cell>
          <table:table-cell office:value-type="float" office:value="14" table:style-name="ce9">
            <text:p>14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PLENO, ÓRGÃO ESPECIAL E SEÇÕES ESPECIALIZADAS Total</text:p>
          </table:table-cell>
          <table:table-cell table:style-name="ce14"/>
          <table:table-cell office:value-type="float" office:value="8" table:style-name="ce15">
            <text:p>8</text:p>
          </table:table-cell>
          <table:table-cell office:value-type="float" office:value="7" table:style-name="ce15">
            <text:p>7</text:p>
          </table:table-cell>
          <table:table-cell office:value-type="float" office:value="15" table:style-name="ce15">
            <text:p>15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1ª e 2ª TURMAS</text:p>
          </table:table-cell>
          <table:table-cell office:value-type="string" table:style-name="ce11">
            <text:p>Cargo em Comissão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2" table:style-name="ce9">
            <text:p>2</text:p>
          </table:table-cell>
          <table:table-cell office:value-type="float" office:value="7" table:style-name="ce9">
            <text:p>7</text:p>
          </table:table-cell>
          <table:table-cell office:value-type="float" office:value="9" table:style-name="ce9">
            <text:p>9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office:value-type="float" office:value="1" table:style-name="ce9">
            <text:p>1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1ª e 2ª TURMAS Total</text:p>
          </table:table-cell>
          <table:table-cell table:style-name="ce14"/>
          <table:table-cell office:value-type="float" office:value="4" table:style-name="ce15">
            <text:p>4</text:p>
          </table:table-cell>
          <table:table-cell office:value-type="float" office:value="10" table:style-name="ce15">
            <text:p>10</text:p>
          </table:table-cell>
          <table:table-cell office:value-type="float" office:value="14" table:style-name="ce15">
            <text:p>14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3ª e 4ª TURMAS</text:p>
          </table:table-cell>
          <table:table-cell office:value-type="string" table:style-name="ce11">
            <text:p>Cargo em Comissão</text:p>
          </table:table-cell>
          <table:table-cell table:style-name="ce9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5" table:style-name="ce9">
            <text:p>5</text:p>
          </table:table-cell>
          <table:table-cell office:value-type="float" office:value="4" table:style-name="ce9">
            <text:p>4</text:p>
          </table:table-cell>
          <table:table-cell office:value-type="float" office:value="9" table:style-name="ce9">
            <text:p>9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3ª e 4ª TURMAS Total</text:p>
          </table:table-cell>
          <table:table-cell table:style-name="ce14"/>
          <table:table-cell office:value-type="float" office:value="7" table:style-name="ce15">
            <text:p>7</text:p>
          </table:table-cell>
          <table:table-cell office:value-type="float" office:value="8" table:style-name="ce15">
            <text:p>8</text:p>
          </table:table-cell>
          <table:table-cell office:value-type="float" office:value="15" table:style-name="ce15">
            <text:p>15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6">
            <text:p>5ª TURMA</text:p>
          </table:table-cell>
          <table:table-cell office:value-type="string" table:style-name="ce11">
            <text:p>Cargo em Comissão</text:p>
          </table:table-cell>
          <table:table-cell office:value-type="float" office:value="1" table:style-name="ce9">
            <text:p>1</text:p>
          </table:table-cell>
          <table:table-cell table:style-name="ce9"/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table:style-name="ce10"/>
          <table:table-cell office:value-type="string" table:style-name="ce11">
            <text:p>Função Comissionada</text:p>
          </table:table-cell>
          <table:table-cell office:value-type="float" office:value="4" table:style-name="ce9">
            <text:p>4</text:p>
          </table:table-cell>
          <table:table-cell office:value-type="float" office:value="4" table:style-name="ce9">
            <text:p>4</text:p>
          </table:table-cell>
          <table:table-cell office:value-type="float" office:value="8" table:style-name="ce9">
            <text:p>8</text:p>
          </table:table-cell>
          <table:table-cell table:number-columns-repeated="16378"/>
        </table:table-row>
        <table:table-row table:style-name="ro1">
          <table:table-cell/>
          <table:table-cell table:style-name="ce12"/>
          <table:table-cell office:value-type="string" table:style-name="ce11">
            <text:p>Sem CJ/FC</text:p>
          </table:table-cell>
          <table:table-cell office:value-type="float" office:value="1" table:style-name="ce9">
            <text:p>1</text:p>
          </table:table-cell>
          <table:table-cell table:style-name="ce9"/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5ª TURMA Total</text:p>
          </table:table-cell>
          <table:table-cell table:style-name="ce14"/>
          <table:table-cell office:value-type="float" office:value="6" table:style-name="ce15">
            <text:p>6</text:p>
          </table:table-cell>
          <table:table-cell office:value-type="float" office:value="4" table:style-name="ce15">
            <text:p>4</text:p>
          </table:table-cell>
          <table:table-cell office:value-type="float" office:value="10" table:style-name="ce15">
            <text:p>10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6ª TURMA</text:p>
          </table:table-cell>
          <table:table-cell office:value-type="string" table:style-name="ce11">
            <text:p>Cargo em Comissão</text:p>
          </table:table-cell>
          <table:table-cell table:style-name="ce9"/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7" table:style-name="ce9">
            <text:p>7</text:p>
          </table:table-cell>
          <table:table-cell office:value-type="float" office:value="1" table:style-name="ce9">
            <text:p>1</text:p>
          </table:table-cell>
          <table:table-cell office:value-type="float" office:value="8" table:style-name="ce9">
            <text:p>8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6ª TURMA Total</text:p>
          </table:table-cell>
          <table:table-cell table:style-name="ce14"/>
          <table:table-cell office:value-type="float" office:value="9" table:style-name="ce15">
            <text:p>9</text:p>
          </table:table-cell>
          <table:table-cell office:value-type="float" office:value="4" table:style-name="ce15">
            <text:p>4</text:p>
          </table:table-cell>
          <table:table-cell office:value-type="float" office:value="13" table:style-name="ce15">
            <text:p>13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7ª TURMA</text:p>
          </table:table-cell>
          <table:table-cell office:value-type="string" table:style-name="ce11">
            <text:p>Cargo em Comissão</text:p>
          </table:table-cell>
          <table:table-cell office:value-type="float" office:value="1" table:style-name="ce9">
            <text:p>1</text:p>
          </table:table-cell>
          <table:table-cell table:style-name="ce9"/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5" table:style-name="ce9">
            <text:p>5</text:p>
          </table:table-cell>
          <table:table-cell office:value-type="float" office:value="3" table:style-name="ce9">
            <text:p>3</text:p>
          </table:table-cell>
          <table:table-cell office:value-type="float" office:value="8" table:style-name="ce9">
            <text:p>8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office:value-type="float" office:value="1" table:style-name="ce9">
            <text:p>1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7ª TURMA Total</text:p>
          </table:table-cell>
          <table:table-cell table:style-name="ce14"/>
          <table:table-cell office:value-type="float" office:value="7" table:style-name="ce15">
            <text:p>7</text:p>
          </table:table-cell>
          <table:table-cell office:value-type="float" office:value="5" table:style-name="ce15">
            <text:p>5</text:p>
          </table:table-cell>
          <table:table-cell office:value-type="float" office:value="12" table:style-name="ce15">
            <text:p>1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6">
            <text:p>8ª TURMA</text:p>
          </table:table-cell>
          <table:table-cell office:value-type="string" table:style-name="ce11">
            <text:p>Cargo em Comissão</text:p>
          </table:table-cell>
          <table:table-cell office:value-type="float" office:value="1" table:style-name="ce9">
            <text:p>1</text:p>
          </table:table-cell>
          <table:table-cell table:style-name="ce9"/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table:style-name="ce10"/>
          <table:table-cell office:value-type="string" table:style-name="ce11">
            <text:p>Função Comissionada</text:p>
          </table:table-cell>
          <table:table-cell office:value-type="float" office:value="3" table:style-name="ce9">
            <text:p>3</text:p>
          </table:table-cell>
          <table:table-cell office:value-type="float" office:value="5" table:style-name="ce9">
            <text:p>5</text:p>
          </table:table-cell>
          <table:table-cell office:value-type="float" office:value="8" table:style-name="ce9">
            <text:p>8</text:p>
          </table:table-cell>
          <table:table-cell table:number-columns-repeated="16378"/>
        </table:table-row>
        <table:table-row table:style-name="ro1">
          <table:table-cell/>
          <table:table-cell table:style-name="ce12"/>
          <table:table-cell office:value-type="string" table:style-name="ce11">
            <text:p>Sem CJ/FC</text:p>
          </table:table-cell>
          <table:table-cell office:value-type="float" office:value="2" table:style-name="ce9">
            <text:p>2</text:p>
          </table:table-cell>
          <table:table-cell table:style-name="ce9"/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8ª TURMA Total</text:p>
          </table:table-cell>
          <table:table-cell table:style-name="ce14"/>
          <table:table-cell office:value-type="float" office:value="6" table:style-name="ce15">
            <text:p>6</text:p>
          </table:table-cell>
          <table:table-cell office:value-type="float" office:value="5" table:style-name="ce15">
            <text:p>5</text:p>
          </table:table-cell>
          <table:table-cell office:value-type="float" office:value="11" table:style-name="ce15">
            <text:p>1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DG</text:p>
          </table:table-cell>
          <table:table-cell office:value-type="string" table:style-name="ce11">
            <text:p>Cargo em Comissão</text:p>
          </table:table-cell>
          <table:table-cell office:value-type="float" office:value="9" table:style-name="ce9">
            <text:p>9</text:p>
          </table:table-cell>
          <table:table-cell office:value-type="float" office:value="2" table:style-name="ce9">
            <text:p>2</text:p>
          </table:table-cell>
          <table:table-cell office:value-type="float" office:value="11" table:style-name="ce9">
            <text:p>11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30" table:style-name="ce9">
            <text:p>30</text:p>
          </table:table-cell>
          <table:table-cell office:value-type="float" office:value="19" table:style-name="ce9">
            <text:p>19</text:p>
          </table:table-cell>
          <table:table-cell office:value-type="float" office:value="49" table:style-name="ce9">
            <text:p>49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office:value-type="float" office:value="4" table:style-name="ce9">
            <text:p>4</text:p>
          </table:table-cell>
          <table:table-cell office:value-type="float" office:value="1" table:style-name="ce9">
            <text:p>1</text:p>
          </table:table-cell>
          <table:table-cell office:value-type="float" office:value="5" table:style-name="ce9">
            <text:p>5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DG Total</text:p>
          </table:table-cell>
          <table:table-cell table:style-name="ce14"/>
          <table:table-cell office:value-type="float" office:value="43" table:style-name="ce15">
            <text:p>43</text:p>
          </table:table-cell>
          <table:table-cell office:value-type="float" office:value="22" table:style-name="ce15">
            <text:p>22</text:p>
          </table:table-cell>
          <table:table-cell office:value-type="float" office:value="65" table:style-name="ce15">
            <text:p>65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SAI</text:p>
          </table:table-cell>
          <table:table-cell office:value-type="string" table:style-name="ce11">
            <text:p>Cargo em Comissão</text:p>
          </table:table-cell>
          <table:table-cell office:value-type="float" office:value="1" table:style-name="ce9">
            <text:p>1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4" table:style-name="ce9">
            <text:p>4</text:p>
          </table:table-cell>
          <table:table-cell office:value-type="float" office:value="10" table:style-name="ce9">
            <text:p>10</text:p>
          </table:table-cell>
          <table:table-cell office:value-type="float" office:value="14" table:style-name="ce9">
            <text:p>14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SAI Total</text:p>
          </table:table-cell>
          <table:table-cell table:style-name="ce14"/>
          <table:table-cell office:value-type="float" office:value="5" table:style-name="ce15">
            <text:p>5</text:p>
          </table:table-cell>
          <table:table-cell office:value-type="float" office:value="12" table:style-name="ce15">
            <text:p>12</text:p>
          </table:table-cell>
          <table:table-cell office:value-type="float" office:value="17" table:style-name="ce15">
            <text:p>17</text:p>
          </table:table-cell>
          <table:table-cell table:number-columns-repeated="16378"/>
        </table:table-row>
        <table:table-row table:style-name="ro6">
          <table:table-cell table:style-name="ce1"/>
          <table:table-cell office:value-type="string" table:style-name="ce18">
            <text:p>SGP</text:p>
          </table:table-cell>
          <table:table-cell office:value-type="string" table:style-name="ce11">
            <text:p>Cargo em Comissão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6" table:style-name="ce9">
            <text:p>6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31" table:style-name="ce9">
            <text:p>31</text:p>
          </table:table-cell>
          <table:table-cell office:value-type="float" office:value="32" table:style-name="ce9">
            <text:p>32</text:p>
          </table:table-cell>
          <table:table-cell office:value-type="float" office:value="63" table:style-name="ce9">
            <text:p>63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Sem CJ/FC</text:p>
          </table:table-cell>
          <table:table-cell office:value-type="float" office:value="22" table:style-name="ce9">
            <text:p>22</text:p>
          </table:table-cell>
          <table:table-cell office:value-type="float" office:value="14" table:style-name="ce9">
            <text:p>14</text:p>
          </table:table-cell>
          <table:table-cell office:value-type="float" office:value="36" table:style-name="ce9">
            <text:p>36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SGP Total</text:p>
          </table:table-cell>
          <table:table-cell table:style-name="ce14"/>
          <table:table-cell office:value-type="float" office:value="56" table:style-name="ce15">
            <text:p>56</text:p>
          </table:table-cell>
          <table:table-cell office:value-type="float" office:value="49" table:style-name="ce15">
            <text:p>49</text:p>
          </table:table-cell>
          <table:table-cell office:value-type="float" office:value="105" table:style-name="ce15">
            <text:p>105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6">
            <text:p>SPO</text:p>
          </table:table-cell>
          <table:table-cell office:value-type="string" table:style-name="ce11">
            <text:p>Cargo em Comissão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0"/>
          <table:table-cell office:value-type="string" table:style-name="ce11">
            <text:p>Função Comissionada</text:p>
          </table:table-cell>
          <table:table-cell office:value-type="float" office:value="6" table:style-name="ce9">
            <text:p>6</text:p>
          </table:table-cell>
          <table:table-cell office:value-type="float" office:value="17" table:style-name="ce9">
            <text:p>17</text:p>
          </table:table-cell>
          <table:table-cell office:value-type="float" office:value="23" table:style-name="ce9">
            <text:p>23</text:p>
          </table:table-cell>
          <table:table-cell table:number-columns-repeated="16378"/>
        </table:table-row>
        <table:table-row table:style-name="ro1">
          <table:table-cell/>
          <table:table-cell table:style-name="ce12"/>
          <table:table-cell office:value-type="string" table:style-name="ce11">
            <text:p>Sem CJ/FC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office:value-type="float" office:value="6" table:style-name="ce9">
            <text:p>6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SPO Total</text:p>
          </table:table-cell>
          <table:table-cell table:style-name="ce14"/>
          <table:table-cell office:value-type="float" office:value="10" table:style-name="ce15">
            <text:p>10</text:p>
          </table:table-cell>
          <table:table-cell office:value-type="float" office:value="23" table:style-name="ce15">
            <text:p>23</text:p>
          </table:table-cell>
          <table:table-cell office:value-type="float" office:value="33" table:style-name="ce15">
            <text:p>33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6">
            <text:p>STI</text:p>
          </table:table-cell>
          <table:table-cell office:value-type="string" table:style-name="ce11">
            <text:p>Cargo em Comissão</text:p>
          </table:table-cell>
          <table:table-cell office:value-type="float" office:value="1" table:style-name="ce9">
            <text:p>1</text:p>
          </table:table-cell>
          <table:table-cell office:value-type="float" office:value="5" table:style-name="ce9">
            <text:p>5</text:p>
          </table:table-cell>
          <table:table-cell office:value-type="float" office:value="6" table:style-name="ce9">
            <text:p>6</text:p>
          </table:table-cell>
          <table:table-cell table:number-columns-repeated="16378"/>
        </table:table-row>
        <table:table-row table:style-name="ro1">
          <table:table-cell/>
          <table:table-cell table:style-name="ce10"/>
          <table:table-cell office:value-type="string" table:style-name="ce11">
            <text:p>Função Comissionada</text:p>
          </table:table-cell>
          <table:table-cell office:value-type="float" office:value="14" table:style-name="ce9">
            <text:p>14</text:p>
          </table:table-cell>
          <table:table-cell office:value-type="float" office:value="62" table:style-name="ce9">
            <text:p>62</text:p>
          </table:table-cell>
          <table:table-cell office:value-type="float" office:value="76" table:style-name="ce9">
            <text:p>76</text:p>
          </table:table-cell>
          <table:table-cell table:number-columns-repeated="16378"/>
        </table:table-row>
        <table:table-row table:style-name="ro1">
          <table:table-cell/>
          <table:table-cell table:style-name="ce12"/>
          <table:table-cell office:value-type="string" table:style-name="ce11">
            <text:p>Sem CJ/FC</text:p>
          </table:table-cell>
          <table:table-cell office:value-type="float" office:value="11" table:style-name="ce9">
            <text:p>11</text:p>
          </table:table-cell>
          <table:table-cell office:value-type="float" office:value="32" table:style-name="ce9">
            <text:p>32</text:p>
          </table:table-cell>
          <table:table-cell office:value-type="float" office:value="43" table:style-name="ce9">
            <text:p>43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STI Total</text:p>
          </table:table-cell>
          <table:table-cell table:style-name="ce14"/>
          <table:table-cell office:value-type="float" office:value="26" table:style-name="ce15">
            <text:p>26</text:p>
          </table:table-cell>
          <table:table-cell office:value-type="float" office:value="99" table:style-name="ce15">
            <text:p>99</text:p>
          </table:table-cell>
          <table:table-cell office:value-type="float" office:value="125" table:style-name="ce15">
            <text:p>125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6">
            <text:p>SAT</text:p>
          </table:table-cell>
          <table:table-cell office:value-type="string" table:style-name="ce11">
            <text:p>Cargo em Comissão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0"/>
          <table:table-cell office:value-type="string" table:style-name="ce11">
            <text:p>Função Comissionada</text:p>
          </table:table-cell>
          <table:table-cell office:value-type="float" office:value="22" table:style-name="ce9">
            <text:p>22</text:p>
          </table:table-cell>
          <table:table-cell office:value-type="float" office:value="19" table:style-name="ce9">
            <text:p>19</text:p>
          </table:table-cell>
          <table:table-cell office:value-type="float" office:value="41" table:style-name="ce9">
            <text:p>41</text:p>
          </table:table-cell>
          <table:table-cell table:number-columns-repeated="16378"/>
        </table:table-row>
        <table:table-row table:style-name="ro1">
          <table:table-cell/>
          <table:table-cell table:style-name="ce12"/>
          <table:table-cell office:value-type="string" table:style-name="ce11">
            <text:p>Sem CJ/FC</text:p>
          </table:table-cell>
          <table:table-cell office:value-type="float" office:value="8" table:style-name="ce9">
            <text:p>8</text:p>
          </table:table-cell>
          <table:table-cell office:value-type="float" office:value="6" table:style-name="ce9">
            <text:p>6</text:p>
          </table:table-cell>
          <table:table-cell office:value-type="float" office:value="14" table:style-name="ce9">
            <text:p>14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SAT Total</text:p>
          </table:table-cell>
          <table:table-cell table:style-name="ce14"/>
          <table:table-cell office:value-type="float" office:value="32" table:style-name="ce15">
            <text:p>32</text:p>
          </table:table-cell>
          <table:table-cell office:value-type="float" office:value="27" table:style-name="ce15">
            <text:p>27</text:p>
          </table:table-cell>
          <table:table-cell office:value-type="float" office:value="59" table:style-name="ce15">
            <text:p>59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SIE</text:p>
          </table:table-cell>
          <table:table-cell office:value-type="string" table:style-name="ce11">
            <text:p>Cargo em Comissão</text:p>
          </table:table-cell>
          <table:table-cell office:value-type="float" office:value="1" table:style-name="ce9">
            <text:p>1</text:p>
          </table:table-cell>
          <table:table-cell office:value-type="float" office:value="4" table:style-name="ce9">
            <text:p>4</text:p>
          </table:table-cell>
          <table:table-cell office:value-type="float" office:value="5" table:style-name="ce9">
            <text:p>5</text:p>
          </table:table-cell>
          <table:table-cell table:number-columns-repeated="16378"/>
        </table:table-row>
        <table:table-row table:style-name="ro1">
          <table:table-cell/>
          <table:table-cell table:style-name="ce19"/>
          <table:table-cell office:value-type="string" table:style-name="ce11">
            <text:p>Função Comissionada</text:p>
          </table:table-cell>
          <table:table-cell office:value-type="float" office:value="6" table:style-name="ce9">
            <text:p>6</text:p>
          </table:table-cell>
          <table:table-cell office:value-type="float" office:value="20" table:style-name="ce9">
            <text:p>20</text:p>
          </table:table-cell>
          <table:table-cell office:value-type="float" office:value="26" table:style-name="ce9">
            <text:p>26</text:p>
          </table:table-cell>
          <table:table-cell table:number-columns-repeated="16378"/>
        </table:table-row>
        <table:table-row table:style-name="ro1">
          <table:table-cell/>
          <table:table-cell table:style-name="ce20"/>
          <table:table-cell office:value-type="string" table:style-name="ce11">
            <text:p>Sem CJ/FC</text:p>
          </table:table-cell>
          <table:table-cell office:value-type="float" office:value="1" table:style-name="ce9">
            <text:p>1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SIE Total</text:p>
          </table:table-cell>
          <table:table-cell table:style-name="ce14"/>
          <table:table-cell office:value-type="float" office:value="8" table:style-name="ce15">
            <text:p>8</text:p>
          </table:table-cell>
          <table:table-cell office:value-type="float" office:value="26" table:style-name="ce15">
            <text:p>26</text:p>
          </table:table-cell>
          <table:table-cell office:value-type="float" office:value="34" table:style-name="ce15">
            <text:p>34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6">
            <text:p>CCJF</text:p>
          </table:table-cell>
          <table:table-cell office:value-type="string" table:style-name="ce11">
            <text:p>Cargo em Comissão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4" table:style-name="ce9">
            <text:p>4</text:p>
          </table:table-cell>
          <table:table-cell table:number-columns-repeated="16378"/>
        </table:table-row>
        <table:table-row table:style-name="ro1">
          <table:table-cell/>
          <table:table-cell table:style-name="ce10"/>
          <table:table-cell office:value-type="string" table:style-name="ce11">
            <text:p>Função Comissionada</text:p>
          </table:table-cell>
          <table:table-cell office:value-type="float" office:value="8" table:style-name="ce9">
            <text:p>8</text:p>
          </table:table-cell>
          <table:table-cell office:value-type="float" office:value="3" table:style-name="ce9">
            <text:p>3</text:p>
          </table:table-cell>
          <table:table-cell office:value-type="float" office:value="11" table:style-name="ce9">
            <text:p>11</text:p>
          </table:table-cell>
          <table:table-cell table:number-columns-repeated="16378"/>
        </table:table-row>
        <table:table-row table:style-name="ro1">
          <table:table-cell/>
          <table:table-cell table:style-name="ce12"/>
          <table:table-cell office:value-type="string" table:style-name="ce11">
            <text:p>Sem CJ/FC</text:p>
          </table:table-cell>
          <table:table-cell office:value-type="float" office:value="9" table:style-name="ce9">
            <text:p>9</text:p>
          </table:table-cell>
          <table:table-cell office:value-type="float" office:value="1" table:style-name="ce9">
            <text:p>1</text:p>
          </table:table-cell>
          <table:table-cell office:value-type="float" office:value="10" table:style-name="ce9">
            <text:p>10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CCJF Total</text:p>
          </table:table-cell>
          <table:table-cell table:style-name="ce14"/>
          <table:table-cell office:value-type="float" office:value="19" table:style-name="ce15">
            <text:p>19</text:p>
          </table:table-cell>
          <table:table-cell office:value-type="float" office:value="6" table:style-name="ce15">
            <text:p>6</text:p>
          </table:table-cell>
          <table:table-cell office:value-type="float" office:value="25" table:style-name="ce15">
            <text:p>25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6">
            <text:p>EMARF</text:p>
          </table:table-cell>
          <table:table-cell office:value-type="string" table:style-name="ce11">
            <text:p>Cargo em Comissão</text:p>
          </table:table-cell>
          <table:table-cell office:value-type="float" office:value="1" table:style-name="ce9">
            <text:p>1</text:p>
          </table:table-cell>
          <table:table-cell table:style-name="ce9"/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table:style-name="ce10"/>
          <table:table-cell office:value-type="string" table:style-name="ce11">
            <text:p>Função Comissionada</text:p>
          </table:table-cell>
          <table:table-cell office:value-type="float" office:value="7" table:style-name="ce9">
            <text:p>7</text:p>
          </table:table-cell>
          <table:table-cell office:value-type="float" office:value="4" table:style-name="ce9">
            <text:p>4</text:p>
          </table:table-cell>
          <table:table-cell office:value-type="float" office:value="11" table:style-name="ce9">
            <text:p>11</text:p>
          </table:table-cell>
          <table:table-cell table:number-columns-repeated="16378"/>
        </table:table-row>
        <table:table-row table:style-name="ro1">
          <table:table-cell/>
          <table:table-cell table:style-name="ce12"/>
          <table:table-cell office:value-type="string" table:style-name="ce11">
            <text:p>Sem CJ/FC</text:p>
          </table:table-cell>
          <table:table-cell office:value-type="float" office:value="2" table:style-name="ce9">
            <text:p>2</text:p>
          </table:table-cell>
          <table:table-cell table:style-name="ce9"/>
          <table:table-cell office:value-type="float" office:value="2" table:style-name="ce9">
            <text:p>2</text:p>
          </table:table-cell>
          <table:table-cell table:number-columns-repeated="16378"/>
        </table:table-row>
        <table:table-row table:style-name="ro5">
          <table:table-cell/>
          <table:table-cell office:value-type="string" table:style-name="ce13">
            <text:p>EMARF Total</text:p>
          </table:table-cell>
          <table:table-cell table:style-name="ce14"/>
          <table:table-cell office:value-type="float" office:value="10" table:style-name="ce15">
            <text:p>10</text:p>
          </table:table-cell>
          <table:table-cell office:value-type="float" office:value="4" table:style-name="ce15">
            <text:p>4</text:p>
          </table:table-cell>
          <table:table-cell office:value-type="float" office:value="14" table:style-name="ce15">
            <text:p>14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À Disposição da SGP</text:p>
          </table:table-cell>
          <table:table-cell office:value-type="string" table:style-name="ce11">
            <text:p>Função Comissionada</text:p>
          </table:table-cell>
          <table:table-cell office:value-type="float" office:value="1" table:style-name="ce9">
            <text:p>1</text:p>
          </table:table-cell>
          <table:table-cell table:style-name="ce9"/>
          <table:table-cell office:value-type="float" office:value="1" table:style-name="ce9">
            <text:p>1</text:p>
          </table:table-cell>
          <table:table-cell table:number-columns-repeated="16378"/>
        </table:table-row>
        <table:table-row table:style-name="ro1">
          <table:table-cell/>
          <table:table-cell table:style-name="ce13"/>
          <table:table-cell office:value-type="string" table:style-name="ce14">
            <text:p>Sem CJ/FC</text:p>
          </table:table-cell>
          <table:table-cell office:value-type="float" office:value="3" table:style-name="ce15">
            <text:p>3</text:p>
          </table:table-cell>
          <table:table-cell office:value-type="float" office:value="4" table:style-name="ce15">
            <text:p>4</text:p>
          </table:table-cell>
          <table:table-cell office:value-type="float" office:value="7" table:style-name="ce15">
            <text:p>7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À Disposição da SGP Total</text:p>
          </table:table-cell>
          <table:table-cell table:style-name="ce11"/>
          <table:table-cell office:value-type="float" office:value="4" table:style-name="ce9">
            <text:p>4</text:p>
          </table:table-cell>
          <table:table-cell office:value-type="float" office:value="4" table:style-name="ce9">
            <text:p>4</text:p>
          </table:table-cell>
          <table:table-cell office:value-type="float" office:value="8" table:style-name="ce9">
            <text:p>8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3">
            <text:p>Total geral</text:p>
          </table:table-cell>
          <table:table-cell table:style-name="ce14"/>
          <table:table-cell office:value-type="float" office:value="696" table:style-name="ce15">
            <text:p>696</text:p>
          </table:table-cell>
          <table:table-cell office:value-type="float" office:value="797" table:style-name="ce15">
            <text:p>797</text:p>
          </table:table-cell>
          <table:table-cell office:value-type="float" office:value="1493" table:style-name="ce15">
            <text:p>1493</text:p>
          </table:table-cell>
          <table:table-cell table:number-columns-repeated="16378"/>
        </table:table-row>
        <table:table-row table:number-rows-repeated="104834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Aptos Narrow" svg:font-family="&quot;Aptos Narrow&quot;"/>
  </office:font-face-decls>
  <office:styles>
    <number:number-style style:name="N0">
      <number:number number:min-integer-digits="1"/>
    </number:number-style>
    <style:style style:name="_50_0_37__32_-_32__202_nfase1_32_10" style:display-name="20% - Ênfase1 10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0_32_2" style:display-name="20% - Ênfase1 10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0_32_2_32_2" style:display-name="20% - Ênfase1 10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0_32_2_32_2_32_2" style:display-name="20% - Ênfase1 10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0_32_2_32_3" style:display-name="20% - Ênfase1 10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0_32_2_32_4" style:display-name="20% - Ênfase1 10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0_32_3" style:display-name="20% - Ênfase1 10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0_32_3_32_2" style:display-name="20% - Ênfase1 10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0_32_4" style:display-name="20% - Ênfase1 10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0_32_4_32_2" style:display-name="20% - Ênfase1 10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0_32_5" style:display-name="20% - Ênfase1 10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0_32_6" style:display-name="20% - Ênfase1 10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1" style:display-name="20% - Ênfase1 11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1_32_2" style:display-name="20% - Ênfase1 11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1_32_2_32_2" style:display-name="20% - Ênfase1 11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1_32_2_32_2_32_2" style:display-name="20% - Ênfase1 11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1_32_2_32_3" style:display-name="20% - Ênfase1 11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1_32_2_32_4" style:display-name="20% - Ênfase1 11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1_32_3" style:display-name="20% - Ênfase1 11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1_32_3_32_2" style:display-name="20% - Ênfase1 11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1_32_4" style:display-name="20% - Ênfase1 11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1_32_4_32_2" style:display-name="20% - Ênfase1 11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1_32_5" style:display-name="20% - Ênfase1 11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1_32_6" style:display-name="20% - Ênfase1 11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2" style:display-name="20% - Ênfase1 12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2_32_2" style:display-name="20% - Ênfase1 12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2_32_2_32_2" style:display-name="20% - Ênfase1 1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2_32_2_32_2_32_2" style:display-name="20% - Ênfase1 12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2_32_2_32_3" style:display-name="20% - Ênfase1 12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2_32_2_32_4" style:display-name="20% - Ênfase1 12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2_32_3" style:display-name="20% - Ênfase1 1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2_32_3_32_2" style:display-name="20% - Ênfase1 12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2_32_4" style:display-name="20% - Ênfase1 1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2_32_4_32_2" style:display-name="20% - Ênfase1 12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2_32_5" style:display-name="20% - Ênfase1 12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2_32_6" style:display-name="20% - Ênfase1 12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3" style:display-name="20% - Ênfase1 13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3_32_2" style:display-name="20% - Ênfase1 13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3_32_2_32_2" style:display-name="20% - Ênfase1 13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3_32_2_32_2_32_2" style:display-name="20% - Ênfase1 13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3_32_2_32_3" style:display-name="20% - Ênfase1 13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3_32_2_32_4" style:display-name="20% - Ênfase1 13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3_32_3" style:display-name="20% - Ênfase1 13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3_32_3_32_2" style:display-name="20% - Ênfase1 13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3_32_4" style:display-name="20% - Ênfase1 13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3_32_4_32_2" style:display-name="20% - Ênfase1 13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3_32_5" style:display-name="20% - Ênfase1 13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3_32_6" style:display-name="20% - Ênfase1 13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4" style:display-name="20% - Ênfase1 14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4_32_2" style:display-name="20% - Ênfase1 14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4_32_2_32_2" style:display-name="20% - Ênfase1 14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4_32_2_32_2_32_2" style:display-name="20% - Ênfase1 14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4_32_2_32_3" style:display-name="20% - Ênfase1 14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4_32_2_32_4" style:display-name="20% - Ênfase1 14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4_32_3" style:display-name="20% - Ênfase1 14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4_32_3_32_2" style:display-name="20% - Ênfase1 14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4_32_4" style:display-name="20% - Ênfase1 14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4_32_4_32_2" style:display-name="20% - Ênfase1 14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4_32_5" style:display-name="20% - Ênfase1 14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4_32_6" style:display-name="20% - Ênfase1 14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5" style:display-name="20% - Ênfase1 15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5_32_2" style:display-name="20% - Ênfase1 15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5_32_2_32_2" style:display-name="20% - Ênfase1 15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5_32_2_32_2_32_2" style:display-name="20% - Ênfase1 15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5_32_2_32_3" style:display-name="20% - Ênfase1 15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5_32_2_32_4" style:display-name="20% - Ênfase1 15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5_32_3" style:display-name="20% - Ênfase1 15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5_32_3_32_2" style:display-name="20% - Ênfase1 15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5_32_4" style:display-name="20% - Ênfase1 15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5_32_4_32_2" style:display-name="20% - Ênfase1 15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5_32_5" style:display-name="20% - Ênfase1 15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5_32_6" style:display-name="20% - Ênfase1 15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6" style:display-name="20% - Ênfase1 16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6_32_2" style:display-name="20% - Ênfase1 16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6_32_2_32_2" style:display-name="20% - Ênfase1 16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6_32_2_32_2_32_2" style:display-name="20% - Ênfase1 16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6_32_2_32_3" style:display-name="20% - Ênfase1 16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6_32_2_32_4" style:display-name="20% - Ênfase1 16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6_32_3" style:display-name="20% - Ênfase1 16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6_32_3_32_2" style:display-name="20% - Ênfase1 16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6_32_4" style:display-name="20% - Ênfase1 16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6_32_4_32_2" style:display-name="20% - Ênfase1 16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6_32_5" style:display-name="20% - Ênfase1 16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6_32_6" style:display-name="20% - Ênfase1 16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7" style:display-name="20% - Ênfase1 17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7_32_2" style:display-name="20% - Ênfase1 17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7_32_2_32_2" style:display-name="20% - Ênfase1 17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7_32_2_32_2_32_2" style:display-name="20% - Ênfase1 17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7_32_2_32_3" style:display-name="20% - Ênfase1 17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7_32_2_32_4" style:display-name="20% - Ênfase1 17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7_32_3" style:display-name="20% - Ênfase1 17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7_32_3_32_2" style:display-name="20% - Ênfase1 17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7_32_4" style:display-name="20% - Ênfase1 17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7_32_4_32_2" style:display-name="20% - Ênfase1 17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7_32_5" style:display-name="20% - Ênfase1 17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7_32_6" style:display-name="20% - Ênfase1 17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8" style:display-name="20% - Ênfase1 18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8_32_2" style:display-name="20% - Ênfase1 18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8_32_2_32_2" style:display-name="20% - Ênfase1 18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8_32_2_32_2_32_2" style:display-name="20% - Ênfase1 18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8_32_2_32_3" style:display-name="20% - Ênfase1 18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8_32_2_32_4" style:display-name="20% - Ênfase1 18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8_32_3" style:display-name="20% - Ênfase1 18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8_32_3_32_2" style:display-name="20% - Ênfase1 18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8_32_4" style:display-name="20% - Ênfase1 18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8_32_4_32_2" style:display-name="20% - Ênfase1 18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8_32_5" style:display-name="20% - Ênfase1 18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8_32_6" style:display-name="20% - Ênfase1 18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9" style:display-name="20% - Ênfase1 19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9_32_2" style:display-name="20% - Ênfase1 19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19_32_2_32_2" style:display-name="20% - Ênfase1 19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9_32_2_32_2_32_2" style:display-name="20% - Ênfase1 19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9_32_2_32_3" style:display-name="20% - Ênfase1 19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9_32_2_32_4" style:display-name="20% - Ênfase1 19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9_32_3" style:display-name="20% - Ênfase1 19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9_32_3_32_2" style:display-name="20% - Ênfase1 19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9_32_4" style:display-name="20% - Ênfase1 19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9_32_4_32_2" style:display-name="20% - Ênfase1 19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9_32_5" style:display-name="20% - Ênfase1 19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19_32_6" style:display-name="20% - Ênfase1 19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" style:display-name="20% - Ênfase1 2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_32_2" style:display-name="20% - Ênfase1 2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_32_2_32_2" style:display-name="20% - Ênfase1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_32_2_32_2_32_2" style:display-name="20% - Ênfase1 2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_32_2_32_3" style:display-name="20% - Ênfase1 2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_32_2_32_4" style:display-name="20% - Ênfase1 2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_32_3" style:display-name="20% - Ênfase1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_32_3_32_2" style:display-name="20% - Ênfase1 2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_32_4" style:display-name="20% - Ênfase1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_32_4_32_2" style:display-name="20% - Ênfase1 2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_32_5" style:display-name="20% - Ênfase1 2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_32_6" style:display-name="20% - Ênfase1 2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0" style:display-name="20% - Ênfase1 20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0_32_2" style:display-name="20% - Ênfase1 20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0_32_2_32_2" style:display-name="20% - Ênfase1 20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0_32_2_32_2_32_2" style:display-name="20% - Ênfase1 20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0_32_2_32_3" style:display-name="20% - Ênfase1 20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0_32_2_32_4" style:display-name="20% - Ênfase1 20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0_32_3" style:display-name="20% - Ênfase1 20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0_32_3_32_2" style:display-name="20% - Ênfase1 20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0_32_4" style:display-name="20% - Ênfase1 20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0_32_4_32_2" style:display-name="20% - Ênfase1 20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0_32_5" style:display-name="20% - Ênfase1 20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0_32_6" style:display-name="20% - Ênfase1 20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1" style:display-name="20% - Ênfase1 21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1_32_2" style:display-name="20% - Ênfase1 21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1_32_2_32_2" style:display-name="20% - Ênfase1 21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1_32_2_32_2_32_2" style:display-name="20% - Ênfase1 21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1_32_2_32_3" style:display-name="20% - Ênfase1 21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1_32_2_32_4" style:display-name="20% - Ênfase1 21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1_32_3" style:display-name="20% - Ênfase1 21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1_32_3_32_2" style:display-name="20% - Ênfase1 21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1_32_4" style:display-name="20% - Ênfase1 21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1_32_4_32_2" style:display-name="20% - Ênfase1 21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1_32_5" style:display-name="20% - Ênfase1 21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1_32_6" style:display-name="20% - Ênfase1 21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2" style:display-name="20% - Ênfase1 22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2_32_2" style:display-name="20% - Ênfase1 22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2_32_2_32_2" style:display-name="20% - Ênfase1 2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2_32_2_32_2_32_2" style:display-name="20% - Ênfase1 22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2_32_2_32_3" style:display-name="20% - Ênfase1 22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2_32_2_32_4" style:display-name="20% - Ênfase1 22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2_32_3" style:display-name="20% - Ênfase1 2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2_32_3_32_2" style:display-name="20% - Ênfase1 22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2_32_4" style:display-name="20% - Ênfase1 2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2_32_4_32_2" style:display-name="20% - Ênfase1 22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2_32_5" style:display-name="20% - Ênfase1 22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2_32_6" style:display-name="20% - Ênfase1 22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3" style:display-name="20% - Ênfase1 23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3_32_2" style:display-name="20% - Ênfase1 23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3_32_2_32_2" style:display-name="20% - Ênfase1 23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3_32_2_32_2_32_2" style:display-name="20% - Ênfase1 23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3_32_2_32_3" style:display-name="20% - Ênfase1 23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3_32_2_32_4" style:display-name="20% - Ênfase1 23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3_32_3" style:display-name="20% - Ênfase1 23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3_32_3_32_2" style:display-name="20% - Ênfase1 23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3_32_4" style:display-name="20% - Ênfase1 23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3_32_4_32_2" style:display-name="20% - Ênfase1 23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3_32_5" style:display-name="20% - Ênfase1 23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3_32_6" style:display-name="20% - Ênfase1 23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4" style:display-name="20% - Ênfase1 24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4_32_2" style:display-name="20% - Ênfase1 24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4_32_2_32_2" style:display-name="20% - Ênfase1 24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4_32_2_32_2_32_2" style:display-name="20% - Ênfase1 24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4_32_2_32_3" style:display-name="20% - Ênfase1 24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4_32_2_32_4" style:display-name="20% - Ênfase1 24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4_32_3" style:display-name="20% - Ênfase1 24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4_32_3_32_2" style:display-name="20% - Ênfase1 24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4_32_4" style:display-name="20% - Ênfase1 24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4_32_4_32_2" style:display-name="20% - Ênfase1 24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4_32_5" style:display-name="20% - Ênfase1 24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4_32_6" style:display-name="20% - Ênfase1 24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5" style:display-name="20% - Ênfase1 25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5_32_2" style:display-name="20% - Ênfase1 25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5_32_2_32_2" style:display-name="20% - Ênfase1 25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5_32_2_32_2_32_2" style:display-name="20% - Ênfase1 25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5_32_2_32_3" style:display-name="20% - Ênfase1 25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5_32_2_32_4" style:display-name="20% - Ênfase1 25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5_32_3" style:display-name="20% - Ênfase1 25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5_32_3_32_2" style:display-name="20% - Ênfase1 25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5_32_4" style:display-name="20% - Ênfase1 25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5_32_4_32_2" style:display-name="20% - Ênfase1 25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5_32_5" style:display-name="20% - Ênfase1 25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5_32_6" style:display-name="20% - Ênfase1 25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6" style:display-name="20% - Ênfase1 26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6_32_2" style:display-name="20% - Ênfase1 26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6_32_2_32_2" style:display-name="20% - Ênfase1 26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6_32_2_32_2_32_2" style:display-name="20% - Ênfase1 26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6_32_2_32_3" style:display-name="20% - Ênfase1 26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6_32_2_32_4" style:display-name="20% - Ênfase1 26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6_32_3" style:display-name="20% - Ênfase1 26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6_32_3_32_2" style:display-name="20% - Ênfase1 26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6_32_4" style:display-name="20% - Ênfase1 26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6_32_4_32_2" style:display-name="20% - Ênfase1 26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6_32_5" style:display-name="20% - Ênfase1 26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6_32_6" style:display-name="20% - Ênfase1 26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7" style:display-name="20% - Ênfase1 27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7_32_2" style:display-name="20% - Ênfase1 27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7_32_2_32_2" style:display-name="20% - Ênfase1 27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7_32_2_32_2_32_2" style:display-name="20% - Ênfase1 27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7_32_2_32_3" style:display-name="20% - Ênfase1 27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7_32_2_32_4" style:display-name="20% - Ênfase1 27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7_32_3" style:display-name="20% - Ênfase1 27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7_32_3_32_2" style:display-name="20% - Ênfase1 27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7_32_4" style:display-name="20% - Ênfase1 27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7_32_4_32_2" style:display-name="20% - Ênfase1 27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7_32_5" style:display-name="20% - Ênfase1 27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7_32_6" style:display-name="20% - Ênfase1 27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8" style:display-name="20% - Ênfase1 28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8_32_2" style:display-name="20% - Ênfase1 28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8_32_2_32_2" style:display-name="20% - Ênfase1 28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8_32_2_32_2_32_2" style:display-name="20% - Ênfase1 28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8_32_2_32_3" style:display-name="20% - Ênfase1 28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8_32_3" style:display-name="20% - Ênfase1 28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8_32_3_32_2" style:display-name="20% - Ênfase1 28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8_32_4" style:display-name="20% - Ênfase1 28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8_32_4_32_2" style:display-name="20% - Ênfase1 28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8_32_5" style:display-name="20% - Ênfase1 28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9" style:display-name="20% - Ênfase1 29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9_32_2" style:display-name="20% - Ênfase1 29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9_32_2_32_2" style:display-name="20% - Ênfase1 29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29_32_3" style:display-name="20% - Ênfase1 29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3" style:display-name="20% - Ênfase1 3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3_32_2" style:display-name="20% - Ênfase1 3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3_32_2_32_2" style:display-name="20% - Ênfase1 3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3_32_2_32_2_32_2" style:display-name="20% - Ênfase1 3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3_32_2_32_3" style:display-name="20% - Ênfase1 3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3_32_2_32_4" style:display-name="20% - Ênfase1 3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3_32_3" style:display-name="20% - Ênfase1 3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3_32_3_32_2" style:display-name="20% - Ênfase1 3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3_32_4" style:display-name="20% - Ênfase1 3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3_32_4_32_2" style:display-name="20% - Ênfase1 3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3_32_5" style:display-name="20% - Ênfase1 3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3_32_6" style:display-name="20% - Ênfase1 3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30" style:display-name="20% - Ênfase1 30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30_32_2" style:display-name="20% - Ênfase1 30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31" style:display-name="20% - Ênfase1 31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31_32_2" style:display-name="20% - Ênfase1 31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4" style:display-name="20% - Ênfase1 4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4_32_2" style:display-name="20% - Ênfase1 4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4_32_2_32_2" style:display-name="20% - Ênfase1 4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4_32_2_32_2_32_2" style:display-name="20% - Ênfase1 4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4_32_2_32_3" style:display-name="20% - Ênfase1 4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4_32_2_32_4" style:display-name="20% - Ênfase1 4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4_32_3" style:display-name="20% - Ênfase1 4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4_32_3_32_2" style:display-name="20% - Ênfase1 4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4_32_4" style:display-name="20% - Ênfase1 4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4_32_4_32_2" style:display-name="20% - Ênfase1 4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4_32_5" style:display-name="20% - Ênfase1 4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4_32_6" style:display-name="20% - Ênfase1 4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5" style:display-name="20% - Ênfase1 5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5_32_2" style:display-name="20% - Ênfase1 5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5_32_2_32_2" style:display-name="20% - Ênfase1 5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5_32_2_32_2_32_2" style:display-name="20% - Ênfase1 5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5_32_2_32_3" style:display-name="20% - Ênfase1 5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5_32_2_32_4" style:display-name="20% - Ênfase1 5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5_32_3" style:display-name="20% - Ênfase1 5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5_32_3_32_2" style:display-name="20% - Ênfase1 5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5_32_4" style:display-name="20% - Ênfase1 5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5_32_4_32_2" style:display-name="20% - Ênfase1 5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5_32_5" style:display-name="20% - Ênfase1 5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5_32_6" style:display-name="20% - Ênfase1 5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6" style:display-name="20% - Ênfase1 6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6_32_2" style:display-name="20% - Ênfase1 6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6_32_2_32_2" style:display-name="20% - Ênfase1 6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6_32_2_32_2_32_2" style:display-name="20% - Ênfase1 6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6_32_2_32_3" style:display-name="20% - Ênfase1 6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6_32_2_32_4" style:display-name="20% - Ênfase1 6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6_32_3" style:display-name="20% - Ênfase1 6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6_32_3_32_2" style:display-name="20% - Ênfase1 6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6_32_4" style:display-name="20% - Ênfase1 6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6_32_4_32_2" style:display-name="20% - Ênfase1 6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6_32_5" style:display-name="20% - Ênfase1 6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6_32_6" style:display-name="20% - Ênfase1 6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7" style:display-name="20% - Ênfase1 7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7_32_2" style:display-name="20% - Ênfase1 7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7_32_2_32_2" style:display-name="20% - Ênfase1 7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7_32_2_32_2_32_2" style:display-name="20% - Ênfase1 7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7_32_2_32_3" style:display-name="20% - Ênfase1 7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7_32_2_32_4" style:display-name="20% - Ênfase1 7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7_32_3" style:display-name="20% - Ênfase1 7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7_32_3_32_2" style:display-name="20% - Ênfase1 7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7_32_4" style:display-name="20% - Ênfase1 7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7_32_4_32_2" style:display-name="20% - Ênfase1 7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7_32_5" style:display-name="20% - Ênfase1 7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7_32_6" style:display-name="20% - Ênfase1 7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8" style:display-name="20% - Ênfase1 8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8_32_2" style:display-name="20% - Ênfase1 8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8_32_2_32_2" style:display-name="20% - Ênfase1 8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8_32_2_32_2_32_2" style:display-name="20% - Ênfase1 8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8_32_2_32_3" style:display-name="20% - Ênfase1 8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8_32_2_32_4" style:display-name="20% - Ênfase1 8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8_32_3" style:display-name="20% - Ênfase1 8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8_32_3_32_2" style:display-name="20% - Ênfase1 8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8_32_4" style:display-name="20% - Ênfase1 8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8_32_4_32_2" style:display-name="20% - Ênfase1 8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8_32_5" style:display-name="20% - Ênfase1 8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8_32_6" style:display-name="20% - Ênfase1 8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9" style:display-name="20% - Ênfase1 9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9_32_2" style:display-name="20% - Ênfase1 9 2" style:family="table-cell" style:data-style-name="N0">
      <style:table-cell-properties fo:background-color="#D9E1F2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9_32_2_32_2" style:display-name="20% - Ênfase1 9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9_32_2_32_2_32_2" style:display-name="20% - Ênfase1 9 2 2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9_32_2_32_3" style:display-name="20% - Ênfase1 9 2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9_32_2_32_4" style:display-name="20% - Ênfase1 9 2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9_32_3" style:display-name="20% - Ênfase1 9 3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9_32_3_32_2" style:display-name="20% - Ênfase1 9 3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9_32_4" style:display-name="20% - Ênfase1 9 4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9_32_4_32_2" style:display-name="20% - Ênfase1 9 4 2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9_32_5" style:display-name="20% - Ênfase1 9 5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1_32_9_32_6" style:display-name="20% - Ênfase1 9 6" style:family="table-cell" style:data-style-name="N0">
      <style:table-cell-properties fo:background-color="#C0E6F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0" style:display-name="20% - Ênfase2 10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0_32_2" style:display-name="20% - Ênfase2 10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0_32_2_32_2" style:display-name="20% - Ênfase2 10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0_32_2_32_2_32_2" style:display-name="20% - Ênfase2 10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0_32_2_32_3" style:display-name="20% - Ênfase2 10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0_32_2_32_4" style:display-name="20% - Ênfase2 10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0_32_3" style:display-name="20% - Ênfase2 10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0_32_3_32_2" style:display-name="20% - Ênfase2 10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0_32_4" style:display-name="20% - Ênfase2 10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0_32_4_32_2" style:display-name="20% - Ênfase2 10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0_32_5" style:display-name="20% - Ênfase2 10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0_32_6" style:display-name="20% - Ênfase2 10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1" style:display-name="20% - Ênfase2 11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1_32_2" style:display-name="20% - Ênfase2 11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1_32_2_32_2" style:display-name="20% - Ênfase2 11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1_32_2_32_2_32_2" style:display-name="20% - Ênfase2 11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1_32_2_32_3" style:display-name="20% - Ênfase2 11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1_32_2_32_4" style:display-name="20% - Ênfase2 11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1_32_3" style:display-name="20% - Ênfase2 11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1_32_3_32_2" style:display-name="20% - Ênfase2 11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1_32_4" style:display-name="20% - Ênfase2 11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1_32_4_32_2" style:display-name="20% - Ênfase2 11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1_32_5" style:display-name="20% - Ênfase2 11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1_32_6" style:display-name="20% - Ênfase2 11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2" style:display-name="20% - Ênfase2 12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2_32_2" style:display-name="20% - Ênfase2 12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2_32_2_32_2" style:display-name="20% - Ênfase2 1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2_32_2_32_2_32_2" style:display-name="20% - Ênfase2 12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2_32_2_32_3" style:display-name="20% - Ênfase2 12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2_32_2_32_4" style:display-name="20% - Ênfase2 12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2_32_3" style:display-name="20% - Ênfase2 1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2_32_3_32_2" style:display-name="20% - Ênfase2 12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2_32_4" style:display-name="20% - Ênfase2 1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2_32_4_32_2" style:display-name="20% - Ênfase2 12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2_32_5" style:display-name="20% - Ênfase2 12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2_32_6" style:display-name="20% - Ênfase2 12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3" style:display-name="20% - Ênfase2 13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3_32_2" style:display-name="20% - Ênfase2 13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3_32_2_32_2" style:display-name="20% - Ênfase2 13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3_32_2_32_2_32_2" style:display-name="20% - Ênfase2 13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3_32_2_32_3" style:display-name="20% - Ênfase2 13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3_32_2_32_4" style:display-name="20% - Ênfase2 13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3_32_3" style:display-name="20% - Ênfase2 13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3_32_3_32_2" style:display-name="20% - Ênfase2 13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3_32_4" style:display-name="20% - Ênfase2 13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3_32_4_32_2" style:display-name="20% - Ênfase2 13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3_32_5" style:display-name="20% - Ênfase2 13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3_32_6" style:display-name="20% - Ênfase2 13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4" style:display-name="20% - Ênfase2 14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4_32_2" style:display-name="20% - Ênfase2 14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4_32_2_32_2" style:display-name="20% - Ênfase2 14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4_32_2_32_2_32_2" style:display-name="20% - Ênfase2 14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4_32_2_32_3" style:display-name="20% - Ênfase2 14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4_32_2_32_4" style:display-name="20% - Ênfase2 14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4_32_3" style:display-name="20% - Ênfase2 14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4_32_3_32_2" style:display-name="20% - Ênfase2 14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4_32_4" style:display-name="20% - Ênfase2 14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4_32_4_32_2" style:display-name="20% - Ênfase2 14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4_32_5" style:display-name="20% - Ênfase2 14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4_32_6" style:display-name="20% - Ênfase2 14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5" style:display-name="20% - Ênfase2 15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5_32_2" style:display-name="20% - Ênfase2 15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5_32_2_32_2" style:display-name="20% - Ênfase2 15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5_32_2_32_2_32_2" style:display-name="20% - Ênfase2 15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5_32_2_32_3" style:display-name="20% - Ênfase2 15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5_32_2_32_4" style:display-name="20% - Ênfase2 15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5_32_3" style:display-name="20% - Ênfase2 15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5_32_3_32_2" style:display-name="20% - Ênfase2 15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5_32_4" style:display-name="20% - Ênfase2 15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5_32_4_32_2" style:display-name="20% - Ênfase2 15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5_32_5" style:display-name="20% - Ênfase2 15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5_32_6" style:display-name="20% - Ênfase2 15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6" style:display-name="20% - Ênfase2 16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6_32_2" style:display-name="20% - Ênfase2 16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6_32_2_32_2" style:display-name="20% - Ênfase2 16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6_32_2_32_2_32_2" style:display-name="20% - Ênfase2 16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6_32_2_32_3" style:display-name="20% - Ênfase2 16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6_32_2_32_4" style:display-name="20% - Ênfase2 16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6_32_3" style:display-name="20% - Ênfase2 16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6_32_3_32_2" style:display-name="20% - Ênfase2 16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6_32_4" style:display-name="20% - Ênfase2 16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6_32_4_32_2" style:display-name="20% - Ênfase2 16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6_32_5" style:display-name="20% - Ênfase2 16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6_32_6" style:display-name="20% - Ênfase2 16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7" style:display-name="20% - Ênfase2 17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7_32_2" style:display-name="20% - Ênfase2 17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7_32_2_32_2" style:display-name="20% - Ênfase2 17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7_32_2_32_2_32_2" style:display-name="20% - Ênfase2 17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7_32_2_32_3" style:display-name="20% - Ênfase2 17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7_32_2_32_4" style:display-name="20% - Ênfase2 17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7_32_3" style:display-name="20% - Ênfase2 17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7_32_3_32_2" style:display-name="20% - Ênfase2 17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7_32_4" style:display-name="20% - Ênfase2 17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7_32_4_32_2" style:display-name="20% - Ênfase2 17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7_32_5" style:display-name="20% - Ênfase2 17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7_32_6" style:display-name="20% - Ênfase2 17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8" style:display-name="20% - Ênfase2 18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8_32_2" style:display-name="20% - Ênfase2 18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8_32_2_32_2" style:display-name="20% - Ênfase2 18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8_32_2_32_2_32_2" style:display-name="20% - Ênfase2 18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8_32_2_32_3" style:display-name="20% - Ênfase2 18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8_32_2_32_4" style:display-name="20% - Ênfase2 18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8_32_3" style:display-name="20% - Ênfase2 18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8_32_3_32_2" style:display-name="20% - Ênfase2 18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8_32_4" style:display-name="20% - Ênfase2 18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8_32_4_32_2" style:display-name="20% - Ênfase2 18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8_32_5" style:display-name="20% - Ênfase2 18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8_32_6" style:display-name="20% - Ênfase2 18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9" style:display-name="20% - Ênfase2 19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9_32_2" style:display-name="20% - Ênfase2 19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19_32_2_32_2" style:display-name="20% - Ênfase2 19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9_32_2_32_2_32_2" style:display-name="20% - Ênfase2 19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9_32_2_32_3" style:display-name="20% - Ênfase2 19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9_32_2_32_4" style:display-name="20% - Ênfase2 19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9_32_3" style:display-name="20% - Ênfase2 19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9_32_3_32_2" style:display-name="20% - Ênfase2 19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9_32_4" style:display-name="20% - Ênfase2 19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9_32_4_32_2" style:display-name="20% - Ênfase2 19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9_32_5" style:display-name="20% - Ênfase2 19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19_32_6" style:display-name="20% - Ênfase2 19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" style:display-name="20% - Ênfase2 2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_32_2" style:display-name="20% - Ênfase2 2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_32_2_32_2" style:display-name="20% - Ênfase2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_32_2_32_2_32_2" style:display-name="20% - Ênfase2 2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_32_2_32_3" style:display-name="20% - Ênfase2 2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_32_2_32_4" style:display-name="20% - Ênfase2 2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_32_3" style:display-name="20% - Ênfase2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_32_3_32_2" style:display-name="20% - Ênfase2 2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_32_4" style:display-name="20% - Ênfase2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_32_4_32_2" style:display-name="20% - Ênfase2 2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_32_5" style:display-name="20% - Ênfase2 2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_32_6" style:display-name="20% - Ênfase2 2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0" style:display-name="20% - Ênfase2 20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0_32_2" style:display-name="20% - Ênfase2 20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0_32_2_32_2" style:display-name="20% - Ênfase2 20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0_32_2_32_2_32_2" style:display-name="20% - Ênfase2 20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0_32_2_32_3" style:display-name="20% - Ênfase2 20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0_32_2_32_4" style:display-name="20% - Ênfase2 20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0_32_3" style:display-name="20% - Ênfase2 20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0_32_3_32_2" style:display-name="20% - Ênfase2 20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0_32_4" style:display-name="20% - Ênfase2 20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0_32_4_32_2" style:display-name="20% - Ênfase2 20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0_32_5" style:display-name="20% - Ênfase2 20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0_32_6" style:display-name="20% - Ênfase2 20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1" style:display-name="20% - Ênfase2 21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1_32_2" style:display-name="20% - Ênfase2 21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1_32_2_32_2" style:display-name="20% - Ênfase2 21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1_32_2_32_2_32_2" style:display-name="20% - Ênfase2 21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1_32_2_32_3" style:display-name="20% - Ênfase2 21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1_32_2_32_4" style:display-name="20% - Ênfase2 21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1_32_3" style:display-name="20% - Ênfase2 21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1_32_3_32_2" style:display-name="20% - Ênfase2 21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1_32_4" style:display-name="20% - Ênfase2 21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1_32_4_32_2" style:display-name="20% - Ênfase2 21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1_32_5" style:display-name="20% - Ênfase2 21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1_32_6" style:display-name="20% - Ênfase2 21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2" style:display-name="20% - Ênfase2 22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2_32_2" style:display-name="20% - Ênfase2 22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2_32_2_32_2" style:display-name="20% - Ênfase2 2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2_32_2_32_2_32_2" style:display-name="20% - Ênfase2 22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2_32_2_32_3" style:display-name="20% - Ênfase2 22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2_32_2_32_4" style:display-name="20% - Ênfase2 22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2_32_3" style:display-name="20% - Ênfase2 2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2_32_3_32_2" style:display-name="20% - Ênfase2 22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2_32_4" style:display-name="20% - Ênfase2 2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2_32_4_32_2" style:display-name="20% - Ênfase2 22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2_32_5" style:display-name="20% - Ênfase2 22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2_32_6" style:display-name="20% - Ênfase2 22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3" style:display-name="20% - Ênfase2 23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3_32_2" style:display-name="20% - Ênfase2 23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3_32_2_32_2" style:display-name="20% - Ênfase2 23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3_32_2_32_2_32_2" style:display-name="20% - Ênfase2 23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3_32_2_32_3" style:display-name="20% - Ênfase2 23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3_32_2_32_4" style:display-name="20% - Ênfase2 23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3_32_3" style:display-name="20% - Ênfase2 23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3_32_3_32_2" style:display-name="20% - Ênfase2 23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3_32_4" style:display-name="20% - Ênfase2 23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3_32_4_32_2" style:display-name="20% - Ênfase2 23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3_32_5" style:display-name="20% - Ênfase2 23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3_32_6" style:display-name="20% - Ênfase2 23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4" style:display-name="20% - Ênfase2 24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4_32_2" style:display-name="20% - Ênfase2 24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4_32_2_32_2" style:display-name="20% - Ênfase2 24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4_32_2_32_2_32_2" style:display-name="20% - Ênfase2 24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4_32_2_32_3" style:display-name="20% - Ênfase2 24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4_32_2_32_4" style:display-name="20% - Ênfase2 24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4_32_3" style:display-name="20% - Ênfase2 24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4_32_3_32_2" style:display-name="20% - Ênfase2 24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4_32_4" style:display-name="20% - Ênfase2 24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4_32_4_32_2" style:display-name="20% - Ênfase2 24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4_32_5" style:display-name="20% - Ênfase2 24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4_32_6" style:display-name="20% - Ênfase2 24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5" style:display-name="20% - Ênfase2 25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5_32_2" style:display-name="20% - Ênfase2 25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5_32_2_32_2" style:display-name="20% - Ênfase2 25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5_32_2_32_2_32_2" style:display-name="20% - Ênfase2 25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5_32_2_32_3" style:display-name="20% - Ênfase2 25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5_32_2_32_4" style:display-name="20% - Ênfase2 25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5_32_3" style:display-name="20% - Ênfase2 25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5_32_3_32_2" style:display-name="20% - Ênfase2 25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5_32_4" style:display-name="20% - Ênfase2 25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5_32_4_32_2" style:display-name="20% - Ênfase2 25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5_32_5" style:display-name="20% - Ênfase2 25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5_32_6" style:display-name="20% - Ênfase2 25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6" style:display-name="20% - Ênfase2 26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6_32_2" style:display-name="20% - Ênfase2 26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6_32_2_32_2" style:display-name="20% - Ênfase2 26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6_32_2_32_2_32_2" style:display-name="20% - Ênfase2 26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6_32_2_32_3" style:display-name="20% - Ênfase2 26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6_32_2_32_4" style:display-name="20% - Ênfase2 26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6_32_3" style:display-name="20% - Ênfase2 26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6_32_3_32_2" style:display-name="20% - Ênfase2 26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6_32_4" style:display-name="20% - Ênfase2 26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6_32_4_32_2" style:display-name="20% - Ênfase2 26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6_32_5" style:display-name="20% - Ênfase2 26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6_32_6" style:display-name="20% - Ênfase2 26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7" style:display-name="20% - Ênfase2 27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7_32_2" style:display-name="20% - Ênfase2 27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7_32_2_32_2" style:display-name="20% - Ênfase2 27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7_32_2_32_2_32_2" style:display-name="20% - Ênfase2 27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7_32_2_32_3" style:display-name="20% - Ênfase2 27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7_32_2_32_4" style:display-name="20% - Ênfase2 27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7_32_3" style:display-name="20% - Ênfase2 27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7_32_3_32_2" style:display-name="20% - Ênfase2 27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7_32_4" style:display-name="20% - Ênfase2 27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7_32_4_32_2" style:display-name="20% - Ênfase2 27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7_32_5" style:display-name="20% - Ênfase2 27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7_32_6" style:display-name="20% - Ênfase2 27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8" style:display-name="20% - Ênfase2 28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8_32_2" style:display-name="20% - Ênfase2 28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8_32_2_32_2" style:display-name="20% - Ênfase2 28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8_32_2_32_2_32_2" style:display-name="20% - Ênfase2 28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8_32_2_32_3" style:display-name="20% - Ênfase2 28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8_32_3" style:display-name="20% - Ênfase2 28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8_32_3_32_2" style:display-name="20% - Ênfase2 28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8_32_4" style:display-name="20% - Ênfase2 28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8_32_4_32_2" style:display-name="20% - Ênfase2 28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8_32_5" style:display-name="20% - Ênfase2 28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9" style:display-name="20% - Ênfase2 29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9_32_2" style:display-name="20% - Ênfase2 29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9_32_2_32_2" style:display-name="20% - Ênfase2 29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29_32_3" style:display-name="20% - Ênfase2 29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3" style:display-name="20% - Ênfase2 3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3_32_2" style:display-name="20% - Ênfase2 3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3_32_2_32_2" style:display-name="20% - Ênfase2 3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3_32_2_32_2_32_2" style:display-name="20% - Ênfase2 3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3_32_2_32_3" style:display-name="20% - Ênfase2 3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3_32_2_32_4" style:display-name="20% - Ênfase2 3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3_32_3" style:display-name="20% - Ênfase2 3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3_32_3_32_2" style:display-name="20% - Ênfase2 3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3_32_4" style:display-name="20% - Ênfase2 3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3_32_4_32_2" style:display-name="20% - Ênfase2 3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3_32_5" style:display-name="20% - Ênfase2 3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3_32_6" style:display-name="20% - Ênfase2 3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30" style:display-name="20% - Ênfase2 30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30_32_2" style:display-name="20% - Ênfase2 30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31" style:display-name="20% - Ênfase2 31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31_32_2" style:display-name="20% - Ênfase2 31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4" style:display-name="20% - Ênfase2 4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4_32_2" style:display-name="20% - Ênfase2 4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4_32_2_32_2" style:display-name="20% - Ênfase2 4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4_32_2_32_2_32_2" style:display-name="20% - Ênfase2 4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4_32_2_32_3" style:display-name="20% - Ênfase2 4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4_32_2_32_4" style:display-name="20% - Ênfase2 4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4_32_3" style:display-name="20% - Ênfase2 4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4_32_3_32_2" style:display-name="20% - Ênfase2 4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4_32_4" style:display-name="20% - Ênfase2 4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4_32_4_32_2" style:display-name="20% - Ênfase2 4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4_32_5" style:display-name="20% - Ênfase2 4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4_32_6" style:display-name="20% - Ênfase2 4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5" style:display-name="20% - Ênfase2 5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5_32_2" style:display-name="20% - Ênfase2 5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5_32_2_32_2" style:display-name="20% - Ênfase2 5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5_32_2_32_2_32_2" style:display-name="20% - Ênfase2 5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5_32_2_32_3" style:display-name="20% - Ênfase2 5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5_32_2_32_4" style:display-name="20% - Ênfase2 5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5_32_3" style:display-name="20% - Ênfase2 5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5_32_3_32_2" style:display-name="20% - Ênfase2 5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5_32_4" style:display-name="20% - Ênfase2 5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5_32_4_32_2" style:display-name="20% - Ênfase2 5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5_32_5" style:display-name="20% - Ênfase2 5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5_32_6" style:display-name="20% - Ênfase2 5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6" style:display-name="20% - Ênfase2 6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6_32_2" style:display-name="20% - Ênfase2 6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6_32_2_32_2" style:display-name="20% - Ênfase2 6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6_32_2_32_2_32_2" style:display-name="20% - Ênfase2 6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6_32_2_32_3" style:display-name="20% - Ênfase2 6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6_32_2_32_4" style:display-name="20% - Ênfase2 6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6_32_3" style:display-name="20% - Ênfase2 6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6_32_3_32_2" style:display-name="20% - Ênfase2 6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6_32_4" style:display-name="20% - Ênfase2 6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6_32_4_32_2" style:display-name="20% - Ênfase2 6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6_32_5" style:display-name="20% - Ênfase2 6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6_32_6" style:display-name="20% - Ênfase2 6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7" style:display-name="20% - Ênfase2 7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7_32_2" style:display-name="20% - Ênfase2 7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7_32_2_32_2" style:display-name="20% - Ênfase2 7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7_32_2_32_2_32_2" style:display-name="20% - Ênfase2 7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7_32_2_32_3" style:display-name="20% - Ênfase2 7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7_32_2_32_4" style:display-name="20% - Ênfase2 7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7_32_3" style:display-name="20% - Ênfase2 7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7_32_3_32_2" style:display-name="20% - Ênfase2 7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7_32_4" style:display-name="20% - Ênfase2 7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7_32_4_32_2" style:display-name="20% - Ênfase2 7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7_32_5" style:display-name="20% - Ênfase2 7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7_32_6" style:display-name="20% - Ênfase2 7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8" style:display-name="20% - Ênfase2 8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8_32_2" style:display-name="20% - Ênfase2 8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8_32_2_32_2" style:display-name="20% - Ênfase2 8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8_32_2_32_2_32_2" style:display-name="20% - Ênfase2 8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8_32_2_32_3" style:display-name="20% - Ênfase2 8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8_32_2_32_4" style:display-name="20% - Ênfase2 8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8_32_3" style:display-name="20% - Ênfase2 8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8_32_3_32_2" style:display-name="20% - Ênfase2 8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8_32_4" style:display-name="20% - Ênfase2 8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8_32_4_32_2" style:display-name="20% - Ênfase2 8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8_32_5" style:display-name="20% - Ênfase2 8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8_32_6" style:display-name="20% - Ênfase2 8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9" style:display-name="20% - Ênfase2 9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9_32_2" style:display-name="20% - Ênfase2 9 2" style:family="table-cell" style:data-style-name="N0">
      <style:table-cell-properties fo:background-color="#FCE4D6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9_32_2_32_2" style:display-name="20% - Ênfase2 9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9_32_2_32_2_32_2" style:display-name="20% - Ênfase2 9 2 2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9_32_2_32_3" style:display-name="20% - Ênfase2 9 2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9_32_2_32_4" style:display-name="20% - Ênfase2 9 2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9_32_3" style:display-name="20% - Ênfase2 9 3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9_32_3_32_2" style:display-name="20% - Ênfase2 9 3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9_32_4" style:display-name="20% - Ênfase2 9 4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9_32_4_32_2" style:display-name="20% - Ênfase2 9 4 2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9_32_5" style:display-name="20% - Ênfase2 9 5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2_32_9_32_6" style:display-name="20% - Ênfase2 9 6" style:family="table-cell" style:data-style-name="N0">
      <style:table-cell-properties fo:background-color="#FBE2D5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0" style:display-name="20% - Ênfase3 10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0_32_2" style:display-name="20% - Ênfase3 10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0_32_2_32_2" style:display-name="20% - Ênfase3 10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0_32_2_32_2_32_2" style:display-name="20% - Ênfase3 10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0_32_2_32_3" style:display-name="20% - Ênfase3 10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0_32_2_32_4" style:display-name="20% - Ênfase3 10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0_32_3" style:display-name="20% - Ênfase3 10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0_32_3_32_2" style:display-name="20% - Ênfase3 10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0_32_4" style:display-name="20% - Ênfase3 10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0_32_4_32_2" style:display-name="20% - Ênfase3 10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0_32_5" style:display-name="20% - Ênfase3 10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0_32_6" style:display-name="20% - Ênfase3 10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1" style:display-name="20% - Ênfase3 11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1_32_2" style:display-name="20% - Ênfase3 11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1_32_2_32_2" style:display-name="20% - Ênfase3 11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1_32_2_32_2_32_2" style:display-name="20% - Ênfase3 11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1_32_2_32_3" style:display-name="20% - Ênfase3 11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1_32_2_32_4" style:display-name="20% - Ênfase3 11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1_32_3" style:display-name="20% - Ênfase3 11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1_32_3_32_2" style:display-name="20% - Ênfase3 11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1_32_4" style:display-name="20% - Ênfase3 11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1_32_4_32_2" style:display-name="20% - Ênfase3 11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1_32_5" style:display-name="20% - Ênfase3 11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1_32_6" style:display-name="20% - Ênfase3 11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2" style:display-name="20% - Ênfase3 12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2_32_2" style:display-name="20% - Ênfase3 12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2_32_2_32_2" style:display-name="20% - Ênfase3 1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2_32_2_32_2_32_2" style:display-name="20% - Ênfase3 12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2_32_2_32_3" style:display-name="20% - Ênfase3 12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2_32_2_32_4" style:display-name="20% - Ênfase3 12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2_32_3" style:display-name="20% - Ênfase3 1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2_32_3_32_2" style:display-name="20% - Ênfase3 12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2_32_4" style:display-name="20% - Ênfase3 1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2_32_4_32_2" style:display-name="20% - Ênfase3 12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2_32_5" style:display-name="20% - Ênfase3 12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2_32_6" style:display-name="20% - Ênfase3 12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3" style:display-name="20% - Ênfase3 13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3_32_2" style:display-name="20% - Ênfase3 13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3_32_2_32_2" style:display-name="20% - Ênfase3 13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3_32_2_32_2_32_2" style:display-name="20% - Ênfase3 13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3_32_2_32_3" style:display-name="20% - Ênfase3 13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3_32_2_32_4" style:display-name="20% - Ênfase3 13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3_32_3" style:display-name="20% - Ênfase3 13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3_32_3_32_2" style:display-name="20% - Ênfase3 13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3_32_4" style:display-name="20% - Ênfase3 13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3_32_4_32_2" style:display-name="20% - Ênfase3 13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3_32_5" style:display-name="20% - Ênfase3 13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3_32_6" style:display-name="20% - Ênfase3 13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4" style:display-name="20% - Ênfase3 14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4_32_2" style:display-name="20% - Ênfase3 14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4_32_2_32_2" style:display-name="20% - Ênfase3 14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4_32_2_32_2_32_2" style:display-name="20% - Ênfase3 14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4_32_2_32_3" style:display-name="20% - Ênfase3 14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4_32_2_32_4" style:display-name="20% - Ênfase3 14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4_32_3" style:display-name="20% - Ênfase3 14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4_32_3_32_2" style:display-name="20% - Ênfase3 14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4_32_4" style:display-name="20% - Ênfase3 14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4_32_4_32_2" style:display-name="20% - Ênfase3 14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4_32_5" style:display-name="20% - Ênfase3 14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4_32_6" style:display-name="20% - Ênfase3 14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5" style:display-name="20% - Ênfase3 15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5_32_2" style:display-name="20% - Ênfase3 15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5_32_2_32_2" style:display-name="20% - Ênfase3 15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5_32_2_32_2_32_2" style:display-name="20% - Ênfase3 15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5_32_2_32_3" style:display-name="20% - Ênfase3 15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5_32_2_32_4" style:display-name="20% - Ênfase3 15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5_32_3" style:display-name="20% - Ênfase3 15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5_32_3_32_2" style:display-name="20% - Ênfase3 15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5_32_4" style:display-name="20% - Ênfase3 15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5_32_4_32_2" style:display-name="20% - Ênfase3 15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5_32_5" style:display-name="20% - Ênfase3 15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5_32_6" style:display-name="20% - Ênfase3 15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6" style:display-name="20% - Ênfase3 16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6_32_2" style:display-name="20% - Ênfase3 16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6_32_2_32_2" style:display-name="20% - Ênfase3 16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6_32_2_32_2_32_2" style:display-name="20% - Ênfase3 16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6_32_2_32_3" style:display-name="20% - Ênfase3 16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6_32_2_32_4" style:display-name="20% - Ênfase3 16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6_32_3" style:display-name="20% - Ênfase3 16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6_32_3_32_2" style:display-name="20% - Ênfase3 16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6_32_4" style:display-name="20% - Ênfase3 16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6_32_4_32_2" style:display-name="20% - Ênfase3 16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6_32_5" style:display-name="20% - Ênfase3 16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6_32_6" style:display-name="20% - Ênfase3 16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7" style:display-name="20% - Ênfase3 17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7_32_2" style:display-name="20% - Ênfase3 17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7_32_2_32_2" style:display-name="20% - Ênfase3 17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7_32_2_32_2_32_2" style:display-name="20% - Ênfase3 17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7_32_2_32_3" style:display-name="20% - Ênfase3 17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7_32_2_32_4" style:display-name="20% - Ênfase3 17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7_32_3" style:display-name="20% - Ênfase3 17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7_32_3_32_2" style:display-name="20% - Ênfase3 17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7_32_4" style:display-name="20% - Ênfase3 17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7_32_4_32_2" style:display-name="20% - Ênfase3 17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7_32_5" style:display-name="20% - Ênfase3 17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7_32_6" style:display-name="20% - Ênfase3 17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8" style:display-name="20% - Ênfase3 18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8_32_2" style:display-name="20% - Ênfase3 18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8_32_2_32_2" style:display-name="20% - Ênfase3 18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8_32_2_32_2_32_2" style:display-name="20% - Ênfase3 18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8_32_2_32_3" style:display-name="20% - Ênfase3 18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8_32_2_32_4" style:display-name="20% - Ênfase3 18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8_32_3" style:display-name="20% - Ênfase3 18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8_32_3_32_2" style:display-name="20% - Ênfase3 18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8_32_4" style:display-name="20% - Ênfase3 18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8_32_4_32_2" style:display-name="20% - Ênfase3 18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8_32_5" style:display-name="20% - Ênfase3 18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8_32_6" style:display-name="20% - Ênfase3 18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9" style:display-name="20% - Ênfase3 19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9_32_2" style:display-name="20% - Ênfase3 19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19_32_2_32_2" style:display-name="20% - Ênfase3 19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9_32_2_32_2_32_2" style:display-name="20% - Ênfase3 19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9_32_2_32_3" style:display-name="20% - Ênfase3 19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9_32_2_32_4" style:display-name="20% - Ênfase3 19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9_32_3" style:display-name="20% - Ênfase3 19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9_32_3_32_2" style:display-name="20% - Ênfase3 19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9_32_4" style:display-name="20% - Ênfase3 19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9_32_4_32_2" style:display-name="20% - Ênfase3 19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9_32_5" style:display-name="20% - Ênfase3 19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19_32_6" style:display-name="20% - Ênfase3 19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" style:display-name="20% - Ênfase3 2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_32_2" style:display-name="20% - Ênfase3 2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_32_2_32_2" style:display-name="20% - Ênfase3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_32_2_32_2_32_2" style:display-name="20% - Ênfase3 2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_32_2_32_3" style:display-name="20% - Ênfase3 2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_32_2_32_4" style:display-name="20% - Ênfase3 2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_32_3" style:display-name="20% - Ênfase3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_32_3_32_2" style:display-name="20% - Ênfase3 2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_32_4" style:display-name="20% - Ênfase3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_32_4_32_2" style:display-name="20% - Ênfase3 2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_32_5" style:display-name="20% - Ênfase3 2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_32_6" style:display-name="20% - Ênfase3 2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0" style:display-name="20% - Ênfase3 20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0_32_2" style:display-name="20% - Ênfase3 20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0_32_2_32_2" style:display-name="20% - Ênfase3 20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0_32_2_32_2_32_2" style:display-name="20% - Ênfase3 20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0_32_2_32_3" style:display-name="20% - Ênfase3 20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0_32_2_32_4" style:display-name="20% - Ênfase3 20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0_32_3" style:display-name="20% - Ênfase3 20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0_32_3_32_2" style:display-name="20% - Ênfase3 20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0_32_4" style:display-name="20% - Ênfase3 20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0_32_4_32_2" style:display-name="20% - Ênfase3 20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0_32_5" style:display-name="20% - Ênfase3 20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0_32_6" style:display-name="20% - Ênfase3 20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1" style:display-name="20% - Ênfase3 21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1_32_2" style:display-name="20% - Ênfase3 21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1_32_2_32_2" style:display-name="20% - Ênfase3 21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1_32_2_32_2_32_2" style:display-name="20% - Ênfase3 21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1_32_2_32_3" style:display-name="20% - Ênfase3 21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1_32_2_32_4" style:display-name="20% - Ênfase3 21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1_32_3" style:display-name="20% - Ênfase3 21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1_32_3_32_2" style:display-name="20% - Ênfase3 21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1_32_4" style:display-name="20% - Ênfase3 21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1_32_4_32_2" style:display-name="20% - Ênfase3 21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1_32_5" style:display-name="20% - Ênfase3 21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1_32_6" style:display-name="20% - Ênfase3 21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2" style:display-name="20% - Ênfase3 22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2_32_2" style:display-name="20% - Ênfase3 22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2_32_2_32_2" style:display-name="20% - Ênfase3 2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2_32_2_32_2_32_2" style:display-name="20% - Ênfase3 22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2_32_2_32_3" style:display-name="20% - Ênfase3 22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2_32_2_32_4" style:display-name="20% - Ênfase3 22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2_32_3" style:display-name="20% - Ênfase3 2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2_32_3_32_2" style:display-name="20% - Ênfase3 22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2_32_4" style:display-name="20% - Ênfase3 2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2_32_4_32_2" style:display-name="20% - Ênfase3 22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2_32_5" style:display-name="20% - Ênfase3 22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2_32_6" style:display-name="20% - Ênfase3 22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3" style:display-name="20% - Ênfase3 23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3_32_2" style:display-name="20% - Ênfase3 23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3_32_2_32_2" style:display-name="20% - Ênfase3 23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3_32_2_32_2_32_2" style:display-name="20% - Ênfase3 23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3_32_2_32_3" style:display-name="20% - Ênfase3 23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3_32_2_32_4" style:display-name="20% - Ênfase3 23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3_32_3" style:display-name="20% - Ênfase3 23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3_32_3_32_2" style:display-name="20% - Ênfase3 23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3_32_4" style:display-name="20% - Ênfase3 23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3_32_4_32_2" style:display-name="20% - Ênfase3 23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3_32_5" style:display-name="20% - Ênfase3 23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3_32_6" style:display-name="20% - Ênfase3 23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4" style:display-name="20% - Ênfase3 24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4_32_2" style:display-name="20% - Ênfase3 24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4_32_2_32_2" style:display-name="20% - Ênfase3 24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4_32_2_32_2_32_2" style:display-name="20% - Ênfase3 24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4_32_2_32_3" style:display-name="20% - Ênfase3 24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4_32_2_32_4" style:display-name="20% - Ênfase3 24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4_32_3" style:display-name="20% - Ênfase3 24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4_32_3_32_2" style:display-name="20% - Ênfase3 24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4_32_4" style:display-name="20% - Ênfase3 24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4_32_4_32_2" style:display-name="20% - Ênfase3 24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4_32_5" style:display-name="20% - Ênfase3 24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4_32_6" style:display-name="20% - Ênfase3 24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5" style:display-name="20% - Ênfase3 25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5_32_2" style:display-name="20% - Ênfase3 25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5_32_2_32_2" style:display-name="20% - Ênfase3 25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5_32_2_32_2_32_2" style:display-name="20% - Ênfase3 25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5_32_2_32_3" style:display-name="20% - Ênfase3 25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5_32_2_32_4" style:display-name="20% - Ênfase3 25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5_32_3" style:display-name="20% - Ênfase3 25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5_32_3_32_2" style:display-name="20% - Ênfase3 25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5_32_4" style:display-name="20% - Ênfase3 25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5_32_4_32_2" style:display-name="20% - Ênfase3 25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5_32_5" style:display-name="20% - Ênfase3 25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5_32_6" style:display-name="20% - Ênfase3 25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6" style:display-name="20% - Ênfase3 26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6_32_2" style:display-name="20% - Ênfase3 26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6_32_2_32_2" style:display-name="20% - Ênfase3 26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6_32_2_32_2_32_2" style:display-name="20% - Ênfase3 26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6_32_2_32_3" style:display-name="20% - Ênfase3 26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6_32_2_32_4" style:display-name="20% - Ênfase3 26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6_32_3" style:display-name="20% - Ênfase3 26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6_32_3_32_2" style:display-name="20% - Ênfase3 26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6_32_4" style:display-name="20% - Ênfase3 26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6_32_4_32_2" style:display-name="20% - Ênfase3 26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6_32_5" style:display-name="20% - Ênfase3 26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6_32_6" style:display-name="20% - Ênfase3 26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7" style:display-name="20% - Ênfase3 27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7_32_2" style:display-name="20% - Ênfase3 27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7_32_2_32_2" style:display-name="20% - Ênfase3 27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7_32_2_32_2_32_2" style:display-name="20% - Ênfase3 27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7_32_2_32_3" style:display-name="20% - Ênfase3 27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7_32_2_32_4" style:display-name="20% - Ênfase3 27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7_32_3" style:display-name="20% - Ênfase3 27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7_32_3_32_2" style:display-name="20% - Ênfase3 27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7_32_4" style:display-name="20% - Ênfase3 27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7_32_4_32_2" style:display-name="20% - Ênfase3 27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7_32_5" style:display-name="20% - Ênfase3 27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7_32_6" style:display-name="20% - Ênfase3 27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8" style:display-name="20% - Ênfase3 28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8_32_2" style:display-name="20% - Ênfase3 28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8_32_2_32_2" style:display-name="20% - Ênfase3 28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8_32_2_32_2_32_2" style:display-name="20% - Ênfase3 28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8_32_2_32_3" style:display-name="20% - Ênfase3 28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8_32_3" style:display-name="20% - Ênfase3 28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8_32_3_32_2" style:display-name="20% - Ênfase3 28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8_32_4" style:display-name="20% - Ênfase3 28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8_32_4_32_2" style:display-name="20% - Ênfase3 28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8_32_5" style:display-name="20% - Ênfase3 28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9" style:display-name="20% - Ênfase3 29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9_32_2" style:display-name="20% - Ênfase3 29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9_32_2_32_2" style:display-name="20% - Ênfase3 29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29_32_3" style:display-name="20% - Ênfase3 29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3" style:display-name="20% - Ênfase3 3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3_32_2" style:display-name="20% - Ênfase3 3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3_32_2_32_2" style:display-name="20% - Ênfase3 3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3_32_2_32_2_32_2" style:display-name="20% - Ênfase3 3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3_32_2_32_3" style:display-name="20% - Ênfase3 3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3_32_2_32_4" style:display-name="20% - Ênfase3 3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3_32_3" style:display-name="20% - Ênfase3 3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3_32_3_32_2" style:display-name="20% - Ênfase3 3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3_32_4" style:display-name="20% - Ênfase3 3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3_32_4_32_2" style:display-name="20% - Ênfase3 3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3_32_5" style:display-name="20% - Ênfase3 3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3_32_6" style:display-name="20% - Ênfase3 3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30" style:display-name="20% - Ênfase3 30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30_32_2" style:display-name="20% - Ênfase3 30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31" style:display-name="20% - Ênfase3 31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31_32_2" style:display-name="20% - Ênfase3 31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4" style:display-name="20% - Ênfase3 4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4_32_2" style:display-name="20% - Ênfase3 4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4_32_2_32_2" style:display-name="20% - Ênfase3 4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4_32_2_32_2_32_2" style:display-name="20% - Ênfase3 4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4_32_2_32_3" style:display-name="20% - Ênfase3 4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4_32_2_32_4" style:display-name="20% - Ênfase3 4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4_32_3" style:display-name="20% - Ênfase3 4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4_32_3_32_2" style:display-name="20% - Ênfase3 4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4_32_4" style:display-name="20% - Ênfase3 4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4_32_4_32_2" style:display-name="20% - Ênfase3 4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4_32_5" style:display-name="20% - Ênfase3 4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4_32_6" style:display-name="20% - Ênfase3 4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5" style:display-name="20% - Ênfase3 5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5_32_2" style:display-name="20% - Ênfase3 5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5_32_2_32_2" style:display-name="20% - Ênfase3 5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5_32_2_32_2_32_2" style:display-name="20% - Ênfase3 5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5_32_2_32_3" style:display-name="20% - Ênfase3 5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5_32_2_32_4" style:display-name="20% - Ênfase3 5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5_32_3" style:display-name="20% - Ênfase3 5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5_32_3_32_2" style:display-name="20% - Ênfase3 5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5_32_4" style:display-name="20% - Ênfase3 5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5_32_4_32_2" style:display-name="20% - Ênfase3 5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5_32_5" style:display-name="20% - Ênfase3 5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5_32_6" style:display-name="20% - Ênfase3 5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6" style:display-name="20% - Ênfase3 6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6_32_2" style:display-name="20% - Ênfase3 6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6_32_2_32_2" style:display-name="20% - Ênfase3 6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6_32_2_32_2_32_2" style:display-name="20% - Ênfase3 6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6_32_2_32_3" style:display-name="20% - Ênfase3 6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6_32_2_32_4" style:display-name="20% - Ênfase3 6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6_32_3" style:display-name="20% - Ênfase3 6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6_32_3_32_2" style:display-name="20% - Ênfase3 6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6_32_4" style:display-name="20% - Ênfase3 6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6_32_4_32_2" style:display-name="20% - Ênfase3 6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6_32_5" style:display-name="20% - Ênfase3 6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6_32_6" style:display-name="20% - Ênfase3 6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7" style:display-name="20% - Ênfase3 7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7_32_2" style:display-name="20% - Ênfase3 7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7_32_2_32_2" style:display-name="20% - Ênfase3 7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7_32_2_32_2_32_2" style:display-name="20% - Ênfase3 7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7_32_2_32_3" style:display-name="20% - Ênfase3 7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7_32_2_32_4" style:display-name="20% - Ênfase3 7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7_32_3" style:display-name="20% - Ênfase3 7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7_32_3_32_2" style:display-name="20% - Ênfase3 7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7_32_4" style:display-name="20% - Ênfase3 7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7_32_4_32_2" style:display-name="20% - Ênfase3 7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7_32_5" style:display-name="20% - Ênfase3 7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7_32_6" style:display-name="20% - Ênfase3 7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8" style:display-name="20% - Ênfase3 8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8_32_2" style:display-name="20% - Ênfase3 8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8_32_2_32_2" style:display-name="20% - Ênfase3 8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8_32_2_32_2_32_2" style:display-name="20% - Ênfase3 8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8_32_2_32_3" style:display-name="20% - Ênfase3 8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8_32_2_32_4" style:display-name="20% - Ênfase3 8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8_32_3" style:display-name="20% - Ênfase3 8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8_32_3_32_2" style:display-name="20% - Ênfase3 8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8_32_4" style:display-name="20% - Ênfase3 8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8_32_4_32_2" style:display-name="20% - Ênfase3 8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8_32_5" style:display-name="20% - Ênfase3 8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8_32_6" style:display-name="20% - Ênfase3 8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9" style:display-name="20% - Ênfase3 9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9_32_2" style:display-name="20% - Ênfase3 9 2" style:family="table-cell" style:data-style-name="N0">
      <style:table-cell-properties fo:background-color="#EDEDED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9_32_2_32_2" style:display-name="20% - Ênfase3 9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9_32_2_32_2_32_2" style:display-name="20% - Ênfase3 9 2 2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9_32_2_32_3" style:display-name="20% - Ênfase3 9 2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9_32_2_32_4" style:display-name="20% - Ênfase3 9 2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9_32_3" style:display-name="20% - Ênfase3 9 3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9_32_3_32_2" style:display-name="20% - Ênfase3 9 3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9_32_4" style:display-name="20% - Ênfase3 9 4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9_32_4_32_2" style:display-name="20% - Ênfase3 9 4 2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9_32_5" style:display-name="20% - Ênfase3 9 5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3_32_9_32_6" style:display-name="20% - Ênfase3 9 6" style:family="table-cell" style:data-style-name="N0">
      <style:table-cell-properties fo:background-color="#C1F0C8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0" style:display-name="20% - Ênfase4 10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0_32_2" style:display-name="20% - Ênfase4 10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0_32_2_32_2" style:display-name="20% - Ênfase4 10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0_32_2_32_2_32_2" style:display-name="20% - Ênfase4 10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0_32_2_32_3" style:display-name="20% - Ênfase4 10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0_32_2_32_4" style:display-name="20% - Ênfase4 10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0_32_3" style:display-name="20% - Ênfase4 10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0_32_3_32_2" style:display-name="20% - Ênfase4 10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0_32_4" style:display-name="20% - Ênfase4 10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0_32_4_32_2" style:display-name="20% - Ênfase4 10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0_32_5" style:display-name="20% - Ênfase4 10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0_32_6" style:display-name="20% - Ênfase4 10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1" style:display-name="20% - Ênfase4 11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1_32_2" style:display-name="20% - Ênfase4 11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1_32_2_32_2" style:display-name="20% - Ênfase4 11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1_32_2_32_2_32_2" style:display-name="20% - Ênfase4 11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1_32_2_32_3" style:display-name="20% - Ênfase4 11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1_32_2_32_4" style:display-name="20% - Ênfase4 11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1_32_3" style:display-name="20% - Ênfase4 11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1_32_3_32_2" style:display-name="20% - Ênfase4 11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1_32_4" style:display-name="20% - Ênfase4 11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1_32_4_32_2" style:display-name="20% - Ênfase4 11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1_32_5" style:display-name="20% - Ênfase4 11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1_32_6" style:display-name="20% - Ênfase4 11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2" style:display-name="20% - Ênfase4 12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2_32_2" style:display-name="20% - Ênfase4 12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2_32_2_32_2" style:display-name="20% - Ênfase4 1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2_32_2_32_2_32_2" style:display-name="20% - Ênfase4 12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2_32_2_32_3" style:display-name="20% - Ênfase4 12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2_32_2_32_4" style:display-name="20% - Ênfase4 12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2_32_3" style:display-name="20% - Ênfase4 1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2_32_3_32_2" style:display-name="20% - Ênfase4 12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2_32_4" style:display-name="20% - Ênfase4 1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2_32_4_32_2" style:display-name="20% - Ênfase4 12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2_32_5" style:display-name="20% - Ênfase4 12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2_32_6" style:display-name="20% - Ênfase4 12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3" style:display-name="20% - Ênfase4 13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3_32_2" style:display-name="20% - Ênfase4 13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3_32_2_32_2" style:display-name="20% - Ênfase4 13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3_32_2_32_2_32_2" style:display-name="20% - Ênfase4 13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3_32_2_32_3" style:display-name="20% - Ênfase4 13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3_32_2_32_4" style:display-name="20% - Ênfase4 13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3_32_3" style:display-name="20% - Ênfase4 13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3_32_3_32_2" style:display-name="20% - Ênfase4 13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3_32_4" style:display-name="20% - Ênfase4 13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3_32_4_32_2" style:display-name="20% - Ênfase4 13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3_32_5" style:display-name="20% - Ênfase4 13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3_32_6" style:display-name="20% - Ênfase4 13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4" style:display-name="20% - Ênfase4 14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4_32_2" style:display-name="20% - Ênfase4 14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4_32_2_32_2" style:display-name="20% - Ênfase4 14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4_32_2_32_2_32_2" style:display-name="20% - Ênfase4 14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4_32_2_32_3" style:display-name="20% - Ênfase4 14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4_32_2_32_4" style:display-name="20% - Ênfase4 14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4_32_3" style:display-name="20% - Ênfase4 14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4_32_3_32_2" style:display-name="20% - Ênfase4 14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4_32_4" style:display-name="20% - Ênfase4 14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4_32_4_32_2" style:display-name="20% - Ênfase4 14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4_32_5" style:display-name="20% - Ênfase4 14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4_32_6" style:display-name="20% - Ênfase4 14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5" style:display-name="20% - Ênfase4 15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5_32_2" style:display-name="20% - Ênfase4 15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5_32_2_32_2" style:display-name="20% - Ênfase4 15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5_32_2_32_2_32_2" style:display-name="20% - Ênfase4 15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5_32_2_32_3" style:display-name="20% - Ênfase4 15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5_32_2_32_4" style:display-name="20% - Ênfase4 15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5_32_3" style:display-name="20% - Ênfase4 15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5_32_3_32_2" style:display-name="20% - Ênfase4 15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5_32_4" style:display-name="20% - Ênfase4 15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5_32_4_32_2" style:display-name="20% - Ênfase4 15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5_32_5" style:display-name="20% - Ênfase4 15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5_32_6" style:display-name="20% - Ênfase4 15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6" style:display-name="20% - Ênfase4 16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6_32_2" style:display-name="20% - Ênfase4 16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6_32_2_32_2" style:display-name="20% - Ênfase4 16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6_32_2_32_2_32_2" style:display-name="20% - Ênfase4 16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6_32_2_32_3" style:display-name="20% - Ênfase4 16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6_32_2_32_4" style:display-name="20% - Ênfase4 16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6_32_3" style:display-name="20% - Ênfase4 16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6_32_3_32_2" style:display-name="20% - Ênfase4 16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6_32_4" style:display-name="20% - Ênfase4 16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6_32_4_32_2" style:display-name="20% - Ênfase4 16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6_32_5" style:display-name="20% - Ênfase4 16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6_32_6" style:display-name="20% - Ênfase4 16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7" style:display-name="20% - Ênfase4 17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7_32_2" style:display-name="20% - Ênfase4 17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7_32_2_32_2" style:display-name="20% - Ênfase4 17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7_32_2_32_2_32_2" style:display-name="20% - Ênfase4 17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7_32_2_32_3" style:display-name="20% - Ênfase4 17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7_32_2_32_4" style:display-name="20% - Ênfase4 17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7_32_3" style:display-name="20% - Ênfase4 17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7_32_3_32_2" style:display-name="20% - Ênfase4 17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7_32_4" style:display-name="20% - Ênfase4 17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7_32_4_32_2" style:display-name="20% - Ênfase4 17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7_32_5" style:display-name="20% - Ênfase4 17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7_32_6" style:display-name="20% - Ênfase4 17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8" style:display-name="20% - Ênfase4 18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8_32_2" style:display-name="20% - Ênfase4 18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8_32_2_32_2" style:display-name="20% - Ênfase4 18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8_32_2_32_2_32_2" style:display-name="20% - Ênfase4 18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8_32_2_32_3" style:display-name="20% - Ênfase4 18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8_32_2_32_4" style:display-name="20% - Ênfase4 18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8_32_3" style:display-name="20% - Ênfase4 18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8_32_3_32_2" style:display-name="20% - Ênfase4 18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8_32_4" style:display-name="20% - Ênfase4 18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8_32_4_32_2" style:display-name="20% - Ênfase4 18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8_32_5" style:display-name="20% - Ênfase4 18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8_32_6" style:display-name="20% - Ênfase4 18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9" style:display-name="20% - Ênfase4 19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9_32_2" style:display-name="20% - Ênfase4 19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19_32_2_32_2" style:display-name="20% - Ênfase4 19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9_32_2_32_2_32_2" style:display-name="20% - Ênfase4 19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9_32_2_32_3" style:display-name="20% - Ênfase4 19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9_32_2_32_4" style:display-name="20% - Ênfase4 19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9_32_3" style:display-name="20% - Ênfase4 19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9_32_3_32_2" style:display-name="20% - Ênfase4 19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9_32_4" style:display-name="20% - Ênfase4 19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9_32_4_32_2" style:display-name="20% - Ênfase4 19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9_32_5" style:display-name="20% - Ênfase4 19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19_32_6" style:display-name="20% - Ênfase4 19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" style:display-name="20% - Ênfase4 2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_32_2" style:display-name="20% - Ênfase4 2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_32_2_32_2" style:display-name="20% - Ênfase4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_32_2_32_2_32_2" style:display-name="20% - Ênfase4 2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_32_2_32_3" style:display-name="20% - Ênfase4 2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_32_2_32_4" style:display-name="20% - Ênfase4 2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_32_3" style:display-name="20% - Ênfase4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_32_3_32_2" style:display-name="20% - Ênfase4 2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_32_4" style:display-name="20% - Ênfase4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_32_4_32_2" style:display-name="20% - Ênfase4 2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_32_5" style:display-name="20% - Ênfase4 2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_32_6" style:display-name="20% - Ênfase4 2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0" style:display-name="20% - Ênfase4 20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0_32_2" style:display-name="20% - Ênfase4 20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0_32_2_32_2" style:display-name="20% - Ênfase4 20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0_32_2_32_2_32_2" style:display-name="20% - Ênfase4 20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0_32_2_32_3" style:display-name="20% - Ênfase4 20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0_32_2_32_4" style:display-name="20% - Ênfase4 20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0_32_3" style:display-name="20% - Ênfase4 20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0_32_3_32_2" style:display-name="20% - Ênfase4 20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0_32_4" style:display-name="20% - Ênfase4 20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0_32_4_32_2" style:display-name="20% - Ênfase4 20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0_32_5" style:display-name="20% - Ênfase4 20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0_32_6" style:display-name="20% - Ênfase4 20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1" style:display-name="20% - Ênfase4 21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1_32_2" style:display-name="20% - Ênfase4 21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1_32_2_32_2" style:display-name="20% - Ênfase4 21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1_32_2_32_2_32_2" style:display-name="20% - Ênfase4 21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1_32_2_32_3" style:display-name="20% - Ênfase4 21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1_32_2_32_4" style:display-name="20% - Ênfase4 21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1_32_3" style:display-name="20% - Ênfase4 21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1_32_3_32_2" style:display-name="20% - Ênfase4 21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1_32_4" style:display-name="20% - Ênfase4 21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1_32_4_32_2" style:display-name="20% - Ênfase4 21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1_32_5" style:display-name="20% - Ênfase4 21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1_32_6" style:display-name="20% - Ênfase4 21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2" style:display-name="20% - Ênfase4 22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2_32_2" style:display-name="20% - Ênfase4 22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2_32_2_32_2" style:display-name="20% - Ênfase4 2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2_32_2_32_2_32_2" style:display-name="20% - Ênfase4 22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2_32_2_32_3" style:display-name="20% - Ênfase4 22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2_32_2_32_4" style:display-name="20% - Ênfase4 22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2_32_3" style:display-name="20% - Ênfase4 2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2_32_3_32_2" style:display-name="20% - Ênfase4 22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2_32_4" style:display-name="20% - Ênfase4 2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2_32_4_32_2" style:display-name="20% - Ênfase4 22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2_32_5" style:display-name="20% - Ênfase4 22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2_32_6" style:display-name="20% - Ênfase4 22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3" style:display-name="20% - Ênfase4 23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3_32_2" style:display-name="20% - Ênfase4 23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3_32_2_32_2" style:display-name="20% - Ênfase4 23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3_32_2_32_2_32_2" style:display-name="20% - Ênfase4 23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3_32_2_32_3" style:display-name="20% - Ênfase4 23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3_32_2_32_4" style:display-name="20% - Ênfase4 23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3_32_3" style:display-name="20% - Ênfase4 23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3_32_3_32_2" style:display-name="20% - Ênfase4 23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3_32_4" style:display-name="20% - Ênfase4 23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3_32_4_32_2" style:display-name="20% - Ênfase4 23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3_32_5" style:display-name="20% - Ênfase4 23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3_32_6" style:display-name="20% - Ênfase4 23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4" style:display-name="20% - Ênfase4 24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4_32_2" style:display-name="20% - Ênfase4 24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4_32_2_32_2" style:display-name="20% - Ênfase4 24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4_32_2_32_2_32_2" style:display-name="20% - Ênfase4 24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4_32_2_32_3" style:display-name="20% - Ênfase4 24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4_32_2_32_4" style:display-name="20% - Ênfase4 24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4_32_3" style:display-name="20% - Ênfase4 24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4_32_3_32_2" style:display-name="20% - Ênfase4 24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4_32_4" style:display-name="20% - Ênfase4 24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4_32_4_32_2" style:display-name="20% - Ênfase4 24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4_32_5" style:display-name="20% - Ênfase4 24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4_32_6" style:display-name="20% - Ênfase4 24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5" style:display-name="20% - Ênfase4 25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5_32_2" style:display-name="20% - Ênfase4 25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5_32_2_32_2" style:display-name="20% - Ênfase4 25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5_32_2_32_2_32_2" style:display-name="20% - Ênfase4 25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5_32_2_32_3" style:display-name="20% - Ênfase4 25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5_32_2_32_4" style:display-name="20% - Ênfase4 25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5_32_3" style:display-name="20% - Ênfase4 25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5_32_3_32_2" style:display-name="20% - Ênfase4 25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5_32_4" style:display-name="20% - Ênfase4 25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5_32_4_32_2" style:display-name="20% - Ênfase4 25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5_32_5" style:display-name="20% - Ênfase4 25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5_32_6" style:display-name="20% - Ênfase4 25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6" style:display-name="20% - Ênfase4 26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6_32_2" style:display-name="20% - Ênfase4 26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6_32_2_32_2" style:display-name="20% - Ênfase4 26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6_32_2_32_2_32_2" style:display-name="20% - Ênfase4 26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6_32_2_32_3" style:display-name="20% - Ênfase4 26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6_32_2_32_4" style:display-name="20% - Ênfase4 26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6_32_3" style:display-name="20% - Ênfase4 26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6_32_3_32_2" style:display-name="20% - Ênfase4 26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6_32_4" style:display-name="20% - Ênfase4 26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6_32_4_32_2" style:display-name="20% - Ênfase4 26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6_32_5" style:display-name="20% - Ênfase4 26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6_32_6" style:display-name="20% - Ênfase4 26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7" style:display-name="20% - Ênfase4 27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7_32_2" style:display-name="20% - Ênfase4 27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7_32_2_32_2" style:display-name="20% - Ênfase4 27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7_32_2_32_2_32_2" style:display-name="20% - Ênfase4 27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7_32_2_32_3" style:display-name="20% - Ênfase4 27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7_32_2_32_4" style:display-name="20% - Ênfase4 27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7_32_3" style:display-name="20% - Ênfase4 27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7_32_3_32_2" style:display-name="20% - Ênfase4 27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7_32_4" style:display-name="20% - Ênfase4 27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7_32_4_32_2" style:display-name="20% - Ênfase4 27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7_32_5" style:display-name="20% - Ênfase4 27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7_32_6" style:display-name="20% - Ênfase4 27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8" style:display-name="20% - Ênfase4 28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8_32_2" style:display-name="20% - Ênfase4 28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8_32_2_32_2" style:display-name="20% - Ênfase4 28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8_32_2_32_2_32_2" style:display-name="20% - Ênfase4 28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8_32_2_32_3" style:display-name="20% - Ênfase4 28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8_32_3" style:display-name="20% - Ênfase4 28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8_32_3_32_2" style:display-name="20% - Ênfase4 28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8_32_4" style:display-name="20% - Ênfase4 28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8_32_4_32_2" style:display-name="20% - Ênfase4 28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8_32_5" style:display-name="20% - Ênfase4 28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9" style:display-name="20% - Ênfase4 29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9_32_2" style:display-name="20% - Ênfase4 29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9_32_2_32_2" style:display-name="20% - Ênfase4 29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29_32_3" style:display-name="20% - Ênfase4 29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3" style:display-name="20% - Ênfase4 3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3_32_2" style:display-name="20% - Ênfase4 3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3_32_2_32_2" style:display-name="20% - Ênfase4 3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3_32_2_32_2_32_2" style:display-name="20% - Ênfase4 3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3_32_2_32_3" style:display-name="20% - Ênfase4 3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3_32_2_32_4" style:display-name="20% - Ênfase4 3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3_32_3" style:display-name="20% - Ênfase4 3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3_32_3_32_2" style:display-name="20% - Ênfase4 3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3_32_4" style:display-name="20% - Ênfase4 3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3_32_4_32_2" style:display-name="20% - Ênfase4 3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3_32_5" style:display-name="20% - Ênfase4 3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3_32_6" style:display-name="20% - Ênfase4 3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30" style:display-name="20% - Ênfase4 30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30_32_2" style:display-name="20% - Ênfase4 30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31" style:display-name="20% - Ênfase4 31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31_32_2" style:display-name="20% - Ênfase4 31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4" style:display-name="20% - Ênfase4 4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4_32_2" style:display-name="20% - Ênfase4 4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4_32_2_32_2" style:display-name="20% - Ênfase4 4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4_32_2_32_2_32_2" style:display-name="20% - Ênfase4 4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4_32_2_32_3" style:display-name="20% - Ênfase4 4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4_32_2_32_4" style:display-name="20% - Ênfase4 4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4_32_3" style:display-name="20% - Ênfase4 4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4_32_3_32_2" style:display-name="20% - Ênfase4 4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4_32_4" style:display-name="20% - Ênfase4 4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4_32_4_32_2" style:display-name="20% - Ênfase4 4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4_32_5" style:display-name="20% - Ênfase4 4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4_32_6" style:display-name="20% - Ênfase4 4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5" style:display-name="20% - Ênfase4 5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5_32_2" style:display-name="20% - Ênfase4 5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5_32_2_32_2" style:display-name="20% - Ênfase4 5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5_32_2_32_2_32_2" style:display-name="20% - Ênfase4 5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5_32_2_32_3" style:display-name="20% - Ênfase4 5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5_32_2_32_4" style:display-name="20% - Ênfase4 5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5_32_3" style:display-name="20% - Ênfase4 5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5_32_3_32_2" style:display-name="20% - Ênfase4 5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5_32_4" style:display-name="20% - Ênfase4 5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5_32_4_32_2" style:display-name="20% - Ênfase4 5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5_32_5" style:display-name="20% - Ênfase4 5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5_32_6" style:display-name="20% - Ênfase4 5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6" style:display-name="20% - Ênfase4 6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6_32_2" style:display-name="20% - Ênfase4 6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6_32_2_32_2" style:display-name="20% - Ênfase4 6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6_32_2_32_2_32_2" style:display-name="20% - Ênfase4 6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6_32_2_32_3" style:display-name="20% - Ênfase4 6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6_32_2_32_4" style:display-name="20% - Ênfase4 6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6_32_3" style:display-name="20% - Ênfase4 6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6_32_3_32_2" style:display-name="20% - Ênfase4 6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6_32_4" style:display-name="20% - Ênfase4 6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6_32_4_32_2" style:display-name="20% - Ênfase4 6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6_32_5" style:display-name="20% - Ênfase4 6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6_32_6" style:display-name="20% - Ênfase4 6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7" style:display-name="20% - Ênfase4 7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7_32_2" style:display-name="20% - Ênfase4 7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7_32_2_32_2" style:display-name="20% - Ênfase4 7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7_32_2_32_2_32_2" style:display-name="20% - Ênfase4 7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7_32_2_32_3" style:display-name="20% - Ênfase4 7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7_32_2_32_4" style:display-name="20% - Ênfase4 7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7_32_3" style:display-name="20% - Ênfase4 7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7_32_3_32_2" style:display-name="20% - Ênfase4 7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7_32_4" style:display-name="20% - Ênfase4 7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7_32_4_32_2" style:display-name="20% - Ênfase4 7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7_32_5" style:display-name="20% - Ênfase4 7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7_32_6" style:display-name="20% - Ênfase4 7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8" style:display-name="20% - Ênfase4 8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8_32_2" style:display-name="20% - Ênfase4 8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8_32_2_32_2" style:display-name="20% - Ênfase4 8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8_32_2_32_2_32_2" style:display-name="20% - Ênfase4 8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8_32_2_32_3" style:display-name="20% - Ênfase4 8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8_32_2_32_4" style:display-name="20% - Ênfase4 8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8_32_3" style:display-name="20% - Ênfase4 8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8_32_3_32_2" style:display-name="20% - Ênfase4 8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8_32_4" style:display-name="20% - Ênfase4 8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8_32_4_32_2" style:display-name="20% - Ênfase4 8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8_32_5" style:display-name="20% - Ênfase4 8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8_32_6" style:display-name="20% - Ênfase4 8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9" style:display-name="20% - Ênfase4 9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9_32_2" style:display-name="20% - Ênfase4 9 2" style:family="table-cell" style:data-style-name="N0">
      <style:table-cell-properties fo:background-color="#FFF2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9_32_2_32_2" style:display-name="20% - Ênfase4 9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9_32_2_32_2_32_2" style:display-name="20% - Ênfase4 9 2 2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9_32_2_32_3" style:display-name="20% - Ênfase4 9 2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9_32_2_32_4" style:display-name="20% - Ênfase4 9 2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9_32_3" style:display-name="20% - Ênfase4 9 3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9_32_3_32_2" style:display-name="20% - Ênfase4 9 3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9_32_4" style:display-name="20% - Ênfase4 9 4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9_32_4_32_2" style:display-name="20% - Ênfase4 9 4 2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9_32_5" style:display-name="20% - Ênfase4 9 5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4_32_9_32_6" style:display-name="20% - Ênfase4 9 6" style:family="table-cell" style:data-style-name="N0">
      <style:table-cell-properties fo:background-color="#CAEDFB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0" style:display-name="20% - Ênfase5 10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0_32_2" style:display-name="20% - Ênfase5 10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0_32_2_32_2" style:display-name="20% - Ênfase5 10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0_32_2_32_2_32_2" style:display-name="20% - Ênfase5 10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0_32_2_32_3" style:display-name="20% - Ênfase5 10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0_32_2_32_4" style:display-name="20% - Ênfase5 10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0_32_3" style:display-name="20% - Ênfase5 10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0_32_3_32_2" style:display-name="20% - Ênfase5 10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0_32_4" style:display-name="20% - Ênfase5 10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0_32_4_32_2" style:display-name="20% - Ênfase5 10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0_32_5" style:display-name="20% - Ênfase5 10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0_32_6" style:display-name="20% - Ênfase5 10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1" style:display-name="20% - Ênfase5 11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1_32_2" style:display-name="20% - Ênfase5 11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1_32_2_32_2" style:display-name="20% - Ênfase5 11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1_32_2_32_2_32_2" style:display-name="20% - Ênfase5 11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1_32_2_32_3" style:display-name="20% - Ênfase5 11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1_32_2_32_4" style:display-name="20% - Ênfase5 11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1_32_3" style:display-name="20% - Ênfase5 11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1_32_3_32_2" style:display-name="20% - Ênfase5 11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1_32_4" style:display-name="20% - Ênfase5 11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1_32_4_32_2" style:display-name="20% - Ênfase5 11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1_32_5" style:display-name="20% - Ênfase5 11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1_32_6" style:display-name="20% - Ênfase5 11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2" style:display-name="20% - Ênfase5 12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2_32_2" style:display-name="20% - Ênfase5 12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2_32_2_32_2" style:display-name="20% - Ênfase5 1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2_32_2_32_2_32_2" style:display-name="20% - Ênfase5 12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2_32_2_32_3" style:display-name="20% - Ênfase5 12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2_32_2_32_4" style:display-name="20% - Ênfase5 12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2_32_3" style:display-name="20% - Ênfase5 1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2_32_3_32_2" style:display-name="20% - Ênfase5 12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2_32_4" style:display-name="20% - Ênfase5 1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2_32_4_32_2" style:display-name="20% - Ênfase5 12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2_32_5" style:display-name="20% - Ênfase5 12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2_32_6" style:display-name="20% - Ênfase5 12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3" style:display-name="20% - Ênfase5 13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3_32_2" style:display-name="20% - Ênfase5 13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3_32_2_32_2" style:display-name="20% - Ênfase5 13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3_32_2_32_2_32_2" style:display-name="20% - Ênfase5 13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3_32_2_32_3" style:display-name="20% - Ênfase5 13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3_32_2_32_4" style:display-name="20% - Ênfase5 13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3_32_3" style:display-name="20% - Ênfase5 13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3_32_3_32_2" style:display-name="20% - Ênfase5 13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3_32_4" style:display-name="20% - Ênfase5 13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3_32_4_32_2" style:display-name="20% - Ênfase5 13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3_32_5" style:display-name="20% - Ênfase5 13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3_32_6" style:display-name="20% - Ênfase5 13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4" style:display-name="20% - Ênfase5 14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4_32_2" style:display-name="20% - Ênfase5 14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4_32_2_32_2" style:display-name="20% - Ênfase5 14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4_32_2_32_2_32_2" style:display-name="20% - Ênfase5 14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4_32_2_32_3" style:display-name="20% - Ênfase5 14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4_32_2_32_4" style:display-name="20% - Ênfase5 14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4_32_3" style:display-name="20% - Ênfase5 14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4_32_3_32_2" style:display-name="20% - Ênfase5 14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4_32_4" style:display-name="20% - Ênfase5 14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4_32_4_32_2" style:display-name="20% - Ênfase5 14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4_32_5" style:display-name="20% - Ênfase5 14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4_32_6" style:display-name="20% - Ênfase5 14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5" style:display-name="20% - Ênfase5 15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5_32_2" style:display-name="20% - Ênfase5 15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5_32_2_32_2" style:display-name="20% - Ênfase5 15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5_32_2_32_2_32_2" style:display-name="20% - Ênfase5 15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5_32_2_32_3" style:display-name="20% - Ênfase5 15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5_32_2_32_4" style:display-name="20% - Ênfase5 15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5_32_3" style:display-name="20% - Ênfase5 15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5_32_3_32_2" style:display-name="20% - Ênfase5 15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5_32_4" style:display-name="20% - Ênfase5 15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5_32_4_32_2" style:display-name="20% - Ênfase5 15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5_32_5" style:display-name="20% - Ênfase5 15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5_32_6" style:display-name="20% - Ênfase5 15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6" style:display-name="20% - Ênfase5 16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6_32_2" style:display-name="20% - Ênfase5 16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6_32_2_32_2" style:display-name="20% - Ênfase5 16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6_32_2_32_2_32_2" style:display-name="20% - Ênfase5 16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6_32_2_32_3" style:display-name="20% - Ênfase5 16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6_32_2_32_4" style:display-name="20% - Ênfase5 16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6_32_3" style:display-name="20% - Ênfase5 16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6_32_3_32_2" style:display-name="20% - Ênfase5 16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6_32_4" style:display-name="20% - Ênfase5 16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6_32_4_32_2" style:display-name="20% - Ênfase5 16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6_32_5" style:display-name="20% - Ênfase5 16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6_32_6" style:display-name="20% - Ênfase5 16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7" style:display-name="20% - Ênfase5 17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7_32_2" style:display-name="20% - Ênfase5 17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7_32_2_32_2" style:display-name="20% - Ênfase5 17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7_32_2_32_2_32_2" style:display-name="20% - Ênfase5 17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7_32_2_32_3" style:display-name="20% - Ênfase5 17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7_32_2_32_4" style:display-name="20% - Ênfase5 17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7_32_3" style:display-name="20% - Ênfase5 17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7_32_3_32_2" style:display-name="20% - Ênfase5 17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7_32_4" style:display-name="20% - Ênfase5 17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7_32_4_32_2" style:display-name="20% - Ênfase5 17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7_32_5" style:display-name="20% - Ênfase5 17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7_32_6" style:display-name="20% - Ênfase5 17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8" style:display-name="20% - Ênfase5 18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8_32_2" style:display-name="20% - Ênfase5 18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8_32_2_32_2" style:display-name="20% - Ênfase5 18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8_32_2_32_2_32_2" style:display-name="20% - Ênfase5 18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8_32_2_32_3" style:display-name="20% - Ênfase5 18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8_32_2_32_4" style:display-name="20% - Ênfase5 18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8_32_3" style:display-name="20% - Ênfase5 18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8_32_3_32_2" style:display-name="20% - Ênfase5 18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8_32_4" style:display-name="20% - Ênfase5 18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8_32_4_32_2" style:display-name="20% - Ênfase5 18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8_32_5" style:display-name="20% - Ênfase5 18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8_32_6" style:display-name="20% - Ênfase5 18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9" style:display-name="20% - Ênfase5 19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9_32_2" style:display-name="20% - Ênfase5 19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19_32_2_32_2" style:display-name="20% - Ênfase5 19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9_32_2_32_2_32_2" style:display-name="20% - Ênfase5 19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9_32_2_32_3" style:display-name="20% - Ênfase5 19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9_32_2_32_4" style:display-name="20% - Ênfase5 19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9_32_3" style:display-name="20% - Ênfase5 19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9_32_3_32_2" style:display-name="20% - Ênfase5 19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9_32_4" style:display-name="20% - Ênfase5 19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9_32_4_32_2" style:display-name="20% - Ênfase5 19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9_32_5" style:display-name="20% - Ênfase5 19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19_32_6" style:display-name="20% - Ênfase5 19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" style:display-name="20% - Ênfase5 2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_32_2" style:display-name="20% - Ênfase5 2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_32_2_32_2" style:display-name="20% - Ênfase5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_32_2_32_2_32_2" style:display-name="20% - Ênfase5 2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_32_2_32_3" style:display-name="20% - Ênfase5 2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_32_2_32_4" style:display-name="20% - Ênfase5 2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_32_3" style:display-name="20% - Ênfase5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_32_3_32_2" style:display-name="20% - Ênfase5 2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_32_4" style:display-name="20% - Ênfase5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_32_4_32_2" style:display-name="20% - Ênfase5 2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_32_5" style:display-name="20% - Ênfase5 2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_32_6" style:display-name="20% - Ênfase5 2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0" style:display-name="20% - Ênfase5 20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0_32_2" style:display-name="20% - Ênfase5 20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0_32_2_32_2" style:display-name="20% - Ênfase5 20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0_32_2_32_2_32_2" style:display-name="20% - Ênfase5 20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0_32_2_32_3" style:display-name="20% - Ênfase5 20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0_32_2_32_4" style:display-name="20% - Ênfase5 20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0_32_3" style:display-name="20% - Ênfase5 20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0_32_3_32_2" style:display-name="20% - Ênfase5 20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0_32_4" style:display-name="20% - Ênfase5 20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0_32_4_32_2" style:display-name="20% - Ênfase5 20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0_32_5" style:display-name="20% - Ênfase5 20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0_32_6" style:display-name="20% - Ênfase5 20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1" style:display-name="20% - Ênfase5 21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1_32_2" style:display-name="20% - Ênfase5 21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1_32_2_32_2" style:display-name="20% - Ênfase5 21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1_32_2_32_2_32_2" style:display-name="20% - Ênfase5 21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1_32_2_32_3" style:display-name="20% - Ênfase5 21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1_32_2_32_4" style:display-name="20% - Ênfase5 21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1_32_3" style:display-name="20% - Ênfase5 21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1_32_3_32_2" style:display-name="20% - Ênfase5 21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1_32_4" style:display-name="20% - Ênfase5 21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1_32_4_32_2" style:display-name="20% - Ênfase5 21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1_32_5" style:display-name="20% - Ênfase5 21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1_32_6" style:display-name="20% - Ênfase5 21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2" style:display-name="20% - Ênfase5 22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2_32_2" style:display-name="20% - Ênfase5 22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2_32_2_32_2" style:display-name="20% - Ênfase5 2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2_32_2_32_2_32_2" style:display-name="20% - Ênfase5 22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2_32_2_32_3" style:display-name="20% - Ênfase5 22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2_32_2_32_4" style:display-name="20% - Ênfase5 22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2_32_3" style:display-name="20% - Ênfase5 2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2_32_3_32_2" style:display-name="20% - Ênfase5 22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2_32_4" style:display-name="20% - Ênfase5 2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2_32_4_32_2" style:display-name="20% - Ênfase5 22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2_32_5" style:display-name="20% - Ênfase5 22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2_32_6" style:display-name="20% - Ênfase5 22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3" style:display-name="20% - Ênfase5 23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3_32_2" style:display-name="20% - Ênfase5 23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3_32_2_32_2" style:display-name="20% - Ênfase5 23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3_32_2_32_2_32_2" style:display-name="20% - Ênfase5 23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3_32_2_32_3" style:display-name="20% - Ênfase5 23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3_32_2_32_4" style:display-name="20% - Ênfase5 23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3_32_3" style:display-name="20% - Ênfase5 23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3_32_3_32_2" style:display-name="20% - Ênfase5 23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3_32_4" style:display-name="20% - Ênfase5 23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3_32_4_32_2" style:display-name="20% - Ênfase5 23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3_32_5" style:display-name="20% - Ênfase5 23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3_32_6" style:display-name="20% - Ênfase5 23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4" style:display-name="20% - Ênfase5 24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4_32_2" style:display-name="20% - Ênfase5 24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4_32_2_32_2" style:display-name="20% - Ênfase5 24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4_32_2_32_2_32_2" style:display-name="20% - Ênfase5 24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4_32_2_32_3" style:display-name="20% - Ênfase5 24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4_32_2_32_4" style:display-name="20% - Ênfase5 24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4_32_3" style:display-name="20% - Ênfase5 24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4_32_3_32_2" style:display-name="20% - Ênfase5 24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4_32_4" style:display-name="20% - Ênfase5 24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4_32_4_32_2" style:display-name="20% - Ênfase5 24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4_32_5" style:display-name="20% - Ênfase5 24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4_32_6" style:display-name="20% - Ênfase5 24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5" style:display-name="20% - Ênfase5 25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5_32_2" style:display-name="20% - Ênfase5 25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5_32_2_32_2" style:display-name="20% - Ênfase5 25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5_32_2_32_2_32_2" style:display-name="20% - Ênfase5 25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5_32_2_32_3" style:display-name="20% - Ênfase5 25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5_32_2_32_4" style:display-name="20% - Ênfase5 25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5_32_3" style:display-name="20% - Ênfase5 25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5_32_3_32_2" style:display-name="20% - Ênfase5 25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5_32_4" style:display-name="20% - Ênfase5 25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5_32_4_32_2" style:display-name="20% - Ênfase5 25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5_32_5" style:display-name="20% - Ênfase5 25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5_32_6" style:display-name="20% - Ênfase5 25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6" style:display-name="20% - Ênfase5 26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6_32_2" style:display-name="20% - Ênfase5 26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6_32_2_32_2" style:display-name="20% - Ênfase5 26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6_32_2_32_2_32_2" style:display-name="20% - Ênfase5 26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6_32_2_32_3" style:display-name="20% - Ênfase5 26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6_32_2_32_4" style:display-name="20% - Ênfase5 26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6_32_3" style:display-name="20% - Ênfase5 26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6_32_3_32_2" style:display-name="20% - Ênfase5 26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6_32_4" style:display-name="20% - Ênfase5 26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6_32_4_32_2" style:display-name="20% - Ênfase5 26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6_32_5" style:display-name="20% - Ênfase5 26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6_32_6" style:display-name="20% - Ênfase5 26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7" style:display-name="20% - Ênfase5 27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7_32_2" style:display-name="20% - Ênfase5 27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7_32_2_32_2" style:display-name="20% - Ênfase5 27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7_32_2_32_2_32_2" style:display-name="20% - Ênfase5 27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7_32_2_32_3" style:display-name="20% - Ênfase5 27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7_32_2_32_4" style:display-name="20% - Ênfase5 27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7_32_3" style:display-name="20% - Ênfase5 27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7_32_3_32_2" style:display-name="20% - Ênfase5 27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7_32_4" style:display-name="20% - Ênfase5 27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7_32_4_32_2" style:display-name="20% - Ênfase5 27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7_32_5" style:display-name="20% - Ênfase5 27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7_32_6" style:display-name="20% - Ênfase5 27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8" style:display-name="20% - Ênfase5 28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8_32_2" style:display-name="20% - Ênfase5 28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8_32_2_32_2" style:display-name="20% - Ênfase5 28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8_32_2_32_2_32_2" style:display-name="20% - Ênfase5 28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8_32_2_32_3" style:display-name="20% - Ênfase5 28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8_32_3" style:display-name="20% - Ênfase5 28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8_32_3_32_2" style:display-name="20% - Ênfase5 28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8_32_4" style:display-name="20% - Ênfase5 28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8_32_4_32_2" style:display-name="20% - Ênfase5 28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8_32_5" style:display-name="20% - Ênfase5 28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9" style:display-name="20% - Ênfase5 29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9_32_2" style:display-name="20% - Ênfase5 29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9_32_2_32_2" style:display-name="20% - Ênfase5 29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29_32_3" style:display-name="20% - Ênfase5 29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3" style:display-name="20% - Ênfase5 3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3_32_2" style:display-name="20% - Ênfase5 3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3_32_2_32_2" style:display-name="20% - Ênfase5 3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3_32_2_32_2_32_2" style:display-name="20% - Ênfase5 3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3_32_2_32_3" style:display-name="20% - Ênfase5 3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3_32_2_32_4" style:display-name="20% - Ênfase5 3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3_32_3" style:display-name="20% - Ênfase5 3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3_32_3_32_2" style:display-name="20% - Ênfase5 3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3_32_4" style:display-name="20% - Ênfase5 3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3_32_4_32_2" style:display-name="20% - Ênfase5 3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3_32_5" style:display-name="20% - Ênfase5 3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3_32_6" style:display-name="20% - Ênfase5 3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30" style:display-name="20% - Ênfase5 30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30_32_2" style:display-name="20% - Ênfase5 30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31" style:display-name="20% - Ênfase5 31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31_32_2" style:display-name="20% - Ênfase5 31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4" style:display-name="20% - Ênfase5 4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4_32_2" style:display-name="20% - Ênfase5 4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4_32_2_32_2" style:display-name="20% - Ênfase5 4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4_32_2_32_2_32_2" style:display-name="20% - Ênfase5 4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4_32_2_32_3" style:display-name="20% - Ênfase5 4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4_32_2_32_4" style:display-name="20% - Ênfase5 4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4_32_3" style:display-name="20% - Ênfase5 4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4_32_3_32_2" style:display-name="20% - Ênfase5 4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4_32_4" style:display-name="20% - Ênfase5 4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4_32_4_32_2" style:display-name="20% - Ênfase5 4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4_32_5" style:display-name="20% - Ênfase5 4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4_32_6" style:display-name="20% - Ênfase5 4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5" style:display-name="20% - Ênfase5 5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5_32_2" style:display-name="20% - Ênfase5 5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5_32_2_32_2" style:display-name="20% - Ênfase5 5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5_32_2_32_2_32_2" style:display-name="20% - Ênfase5 5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5_32_2_32_3" style:display-name="20% - Ênfase5 5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5_32_2_32_4" style:display-name="20% - Ênfase5 5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5_32_3" style:display-name="20% - Ênfase5 5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5_32_3_32_2" style:display-name="20% - Ênfase5 5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5_32_4" style:display-name="20% - Ênfase5 5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5_32_4_32_2" style:display-name="20% - Ênfase5 5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5_32_5" style:display-name="20% - Ênfase5 5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5_32_6" style:display-name="20% - Ênfase5 5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6" style:display-name="20% - Ênfase5 6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6_32_2" style:display-name="20% - Ênfase5 6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6_32_2_32_2" style:display-name="20% - Ênfase5 6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6_32_2_32_2_32_2" style:display-name="20% - Ênfase5 6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6_32_2_32_3" style:display-name="20% - Ênfase5 6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6_32_2_32_4" style:display-name="20% - Ênfase5 6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6_32_3" style:display-name="20% - Ênfase5 6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6_32_3_32_2" style:display-name="20% - Ênfase5 6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6_32_4" style:display-name="20% - Ênfase5 6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6_32_4_32_2" style:display-name="20% - Ênfase5 6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6_32_5" style:display-name="20% - Ênfase5 6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6_32_6" style:display-name="20% - Ênfase5 6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7" style:display-name="20% - Ênfase5 7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7_32_2" style:display-name="20% - Ênfase5 7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7_32_2_32_2" style:display-name="20% - Ênfase5 7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7_32_2_32_2_32_2" style:display-name="20% - Ênfase5 7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7_32_2_32_3" style:display-name="20% - Ênfase5 7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7_32_2_32_4" style:display-name="20% - Ênfase5 7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7_32_3" style:display-name="20% - Ênfase5 7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7_32_3_32_2" style:display-name="20% - Ênfase5 7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7_32_4" style:display-name="20% - Ênfase5 7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7_32_4_32_2" style:display-name="20% - Ênfase5 7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7_32_5" style:display-name="20% - Ênfase5 7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7_32_6" style:display-name="20% - Ênfase5 7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8" style:display-name="20% - Ênfase5 8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8_32_2" style:display-name="20% - Ênfase5 8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8_32_2_32_2" style:display-name="20% - Ênfase5 8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8_32_2_32_2_32_2" style:display-name="20% - Ênfase5 8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8_32_2_32_3" style:display-name="20% - Ênfase5 8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8_32_2_32_4" style:display-name="20% - Ênfase5 8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8_32_3" style:display-name="20% - Ênfase5 8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8_32_3_32_2" style:display-name="20% - Ênfase5 8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8_32_4" style:display-name="20% - Ênfase5 8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8_32_4_32_2" style:display-name="20% - Ênfase5 8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8_32_5" style:display-name="20% - Ênfase5 8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8_32_6" style:display-name="20% - Ênfase5 8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9" style:display-name="20% - Ênfase5 9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9_32_2" style:display-name="20% - Ênfase5 9 2" style:family="table-cell" style:data-style-name="N0">
      <style:table-cell-properties fo:background-color="#DDEBF7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9_32_2_32_2" style:display-name="20% - Ênfase5 9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9_32_2_32_2_32_2" style:display-name="20% - Ênfase5 9 2 2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9_32_2_32_3" style:display-name="20% - Ênfase5 9 2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9_32_2_32_4" style:display-name="20% - Ênfase5 9 2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9_32_3" style:display-name="20% - Ênfase5 9 3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9_32_3_32_2" style:display-name="20% - Ênfase5 9 3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9_32_4" style:display-name="20% - Ênfase5 9 4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9_32_4_32_2" style:display-name="20% - Ênfase5 9 4 2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9_32_5" style:display-name="20% - Ênfase5 9 5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5_32_9_32_6" style:display-name="20% - Ênfase5 9 6" style:family="table-cell" style:data-style-name="N0">
      <style:table-cell-properties fo:background-color="#F2CEEF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0" style:display-name="20% - Ênfase6 10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0_32_2" style:display-name="20% - Ênfase6 10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0_32_2_32_2" style:display-name="20% - Ênfase6 10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0_32_2_32_2_32_2" style:display-name="20% - Ênfase6 10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0_32_2_32_3" style:display-name="20% - Ênfase6 10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0_32_2_32_4" style:display-name="20% - Ênfase6 10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0_32_3" style:display-name="20% - Ênfase6 10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0_32_3_32_2" style:display-name="20% - Ênfase6 10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0_32_4" style:display-name="20% - Ênfase6 10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0_32_4_32_2" style:display-name="20% - Ênfase6 10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0_32_5" style:display-name="20% - Ênfase6 10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0_32_6" style:display-name="20% - Ênfase6 10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1" style:display-name="20% - Ênfase6 11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1_32_2" style:display-name="20% - Ênfase6 11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1_32_2_32_2" style:display-name="20% - Ênfase6 11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1_32_2_32_2_32_2" style:display-name="20% - Ênfase6 11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1_32_2_32_3" style:display-name="20% - Ênfase6 11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1_32_2_32_4" style:display-name="20% - Ênfase6 11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1_32_3" style:display-name="20% - Ênfase6 11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1_32_3_32_2" style:display-name="20% - Ênfase6 11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1_32_4" style:display-name="20% - Ênfase6 11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1_32_4_32_2" style:display-name="20% - Ênfase6 11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1_32_5" style:display-name="20% - Ênfase6 11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1_32_6" style:display-name="20% - Ênfase6 11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2" style:display-name="20% - Ênfase6 12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2_32_2" style:display-name="20% - Ênfase6 12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2_32_2_32_2" style:display-name="20% - Ênfase6 1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2_32_2_32_2_32_2" style:display-name="20% - Ênfase6 12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2_32_2_32_3" style:display-name="20% - Ênfase6 12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2_32_2_32_4" style:display-name="20% - Ênfase6 12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2_32_3" style:display-name="20% - Ênfase6 1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2_32_3_32_2" style:display-name="20% - Ênfase6 12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2_32_4" style:display-name="20% - Ênfase6 1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2_32_4_32_2" style:display-name="20% - Ênfase6 12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2_32_5" style:display-name="20% - Ênfase6 12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2_32_6" style:display-name="20% - Ênfase6 12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3" style:display-name="20% - Ênfase6 13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3_32_2" style:display-name="20% - Ênfase6 13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3_32_2_32_2" style:display-name="20% - Ênfase6 13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3_32_2_32_2_32_2" style:display-name="20% - Ênfase6 13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3_32_2_32_3" style:display-name="20% - Ênfase6 13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3_32_2_32_4" style:display-name="20% - Ênfase6 13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3_32_3" style:display-name="20% - Ênfase6 13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3_32_3_32_2" style:display-name="20% - Ênfase6 13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3_32_4" style:display-name="20% - Ênfase6 13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3_32_4_32_2" style:display-name="20% - Ênfase6 13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3_32_5" style:display-name="20% - Ênfase6 13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3_32_6" style:display-name="20% - Ênfase6 13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4" style:display-name="20% - Ênfase6 14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4_32_2" style:display-name="20% - Ênfase6 14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4_32_2_32_2" style:display-name="20% - Ênfase6 14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4_32_2_32_2_32_2" style:display-name="20% - Ênfase6 14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4_32_2_32_3" style:display-name="20% - Ênfase6 14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4_32_2_32_4" style:display-name="20% - Ênfase6 14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4_32_3" style:display-name="20% - Ênfase6 14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4_32_3_32_2" style:display-name="20% - Ênfase6 14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4_32_4" style:display-name="20% - Ênfase6 14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4_32_4_32_2" style:display-name="20% - Ênfase6 14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4_32_5" style:display-name="20% - Ênfase6 14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4_32_6" style:display-name="20% - Ênfase6 14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5" style:display-name="20% - Ênfase6 15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5_32_2" style:display-name="20% - Ênfase6 15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5_32_2_32_2" style:display-name="20% - Ênfase6 15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5_32_2_32_2_32_2" style:display-name="20% - Ênfase6 15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5_32_2_32_3" style:display-name="20% - Ênfase6 15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5_32_2_32_4" style:display-name="20% - Ênfase6 15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5_32_3" style:display-name="20% - Ênfase6 15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5_32_3_32_2" style:display-name="20% - Ênfase6 15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5_32_4" style:display-name="20% - Ênfase6 15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5_32_4_32_2" style:display-name="20% - Ênfase6 15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5_32_5" style:display-name="20% - Ênfase6 15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5_32_6" style:display-name="20% - Ênfase6 15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6" style:display-name="20% - Ênfase6 16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6_32_2" style:display-name="20% - Ênfase6 16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6_32_2_32_2" style:display-name="20% - Ênfase6 16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6_32_2_32_2_32_2" style:display-name="20% - Ênfase6 16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6_32_2_32_3" style:display-name="20% - Ênfase6 16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6_32_2_32_4" style:display-name="20% - Ênfase6 16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6_32_3" style:display-name="20% - Ênfase6 16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6_32_3_32_2" style:display-name="20% - Ênfase6 16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6_32_4" style:display-name="20% - Ênfase6 16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6_32_4_32_2" style:display-name="20% - Ênfase6 16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6_32_5" style:display-name="20% - Ênfase6 16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6_32_6" style:display-name="20% - Ênfase6 16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7" style:display-name="20% - Ênfase6 17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7_32_2" style:display-name="20% - Ênfase6 17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7_32_2_32_2" style:display-name="20% - Ênfase6 17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7_32_2_32_2_32_2" style:display-name="20% - Ênfase6 17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7_32_2_32_3" style:display-name="20% - Ênfase6 17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7_32_2_32_4" style:display-name="20% - Ênfase6 17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7_32_3" style:display-name="20% - Ênfase6 17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7_32_3_32_2" style:display-name="20% - Ênfase6 17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7_32_4" style:display-name="20% - Ênfase6 17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7_32_4_32_2" style:display-name="20% - Ênfase6 17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7_32_5" style:display-name="20% - Ênfase6 17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7_32_6" style:display-name="20% - Ênfase6 17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8" style:display-name="20% - Ênfase6 18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8_32_2" style:display-name="20% - Ênfase6 18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8_32_2_32_2" style:display-name="20% - Ênfase6 18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8_32_2_32_2_32_2" style:display-name="20% - Ênfase6 18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8_32_2_32_3" style:display-name="20% - Ênfase6 18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8_32_2_32_4" style:display-name="20% - Ênfase6 18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8_32_3" style:display-name="20% - Ênfase6 18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8_32_3_32_2" style:display-name="20% - Ênfase6 18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8_32_4" style:display-name="20% - Ênfase6 18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8_32_4_32_2" style:display-name="20% - Ênfase6 18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8_32_5" style:display-name="20% - Ênfase6 18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8_32_6" style:display-name="20% - Ênfase6 18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9" style:display-name="20% - Ênfase6 19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9_32_2" style:display-name="20% - Ênfase6 19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19_32_2_32_2" style:display-name="20% - Ênfase6 19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9_32_2_32_2_32_2" style:display-name="20% - Ênfase6 19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9_32_2_32_3" style:display-name="20% - Ênfase6 19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9_32_2_32_4" style:display-name="20% - Ênfase6 19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9_32_3" style:display-name="20% - Ênfase6 19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9_32_3_32_2" style:display-name="20% - Ênfase6 19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9_32_4" style:display-name="20% - Ênfase6 19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9_32_4_32_2" style:display-name="20% - Ênfase6 19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9_32_5" style:display-name="20% - Ênfase6 19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19_32_6" style:display-name="20% - Ênfase6 19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" style:display-name="20% - Ênfase6 2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_32_2" style:display-name="20% - Ênfase6 2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_32_2_32_2" style:display-name="20% - Ênfase6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_32_2_32_2_32_2" style:display-name="20% - Ênfase6 2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_32_2_32_3" style:display-name="20% - Ênfase6 2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_32_2_32_4" style:display-name="20% - Ênfase6 2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_32_3" style:display-name="20% - Ênfase6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_32_3_32_2" style:display-name="20% - Ênfase6 2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_32_4" style:display-name="20% - Ênfase6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_32_4_32_2" style:display-name="20% - Ênfase6 2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_32_5" style:display-name="20% - Ênfase6 2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_32_6" style:display-name="20% - Ênfase6 2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0" style:display-name="20% - Ênfase6 20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0_32_2" style:display-name="20% - Ênfase6 20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0_32_2_32_2" style:display-name="20% - Ênfase6 20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0_32_2_32_2_32_2" style:display-name="20% - Ênfase6 20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0_32_2_32_3" style:display-name="20% - Ênfase6 20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0_32_2_32_4" style:display-name="20% - Ênfase6 20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0_32_3" style:display-name="20% - Ênfase6 20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0_32_3_32_2" style:display-name="20% - Ênfase6 20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0_32_4" style:display-name="20% - Ênfase6 20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0_32_4_32_2" style:display-name="20% - Ênfase6 20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0_32_5" style:display-name="20% - Ênfase6 20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0_32_6" style:display-name="20% - Ênfase6 20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1" style:display-name="20% - Ênfase6 21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1_32_2" style:display-name="20% - Ênfase6 21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1_32_2_32_2" style:display-name="20% - Ênfase6 21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1_32_2_32_2_32_2" style:display-name="20% - Ênfase6 21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1_32_2_32_3" style:display-name="20% - Ênfase6 21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1_32_2_32_4" style:display-name="20% - Ênfase6 21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1_32_3" style:display-name="20% - Ênfase6 21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1_32_3_32_2" style:display-name="20% - Ênfase6 21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1_32_4" style:display-name="20% - Ênfase6 21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1_32_4_32_2" style:display-name="20% - Ênfase6 21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1_32_5" style:display-name="20% - Ênfase6 21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1_32_6" style:display-name="20% - Ênfase6 21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2" style:display-name="20% - Ênfase6 22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2_32_2" style:display-name="20% - Ênfase6 22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2_32_2_32_2" style:display-name="20% - Ênfase6 2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2_32_2_32_2_32_2" style:display-name="20% - Ênfase6 22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2_32_2_32_3" style:display-name="20% - Ênfase6 22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2_32_2_32_4" style:display-name="20% - Ênfase6 22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2_32_3" style:display-name="20% - Ênfase6 2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2_32_3_32_2" style:display-name="20% - Ênfase6 22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2_32_4" style:display-name="20% - Ênfase6 2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2_32_4_32_2" style:display-name="20% - Ênfase6 22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2_32_5" style:display-name="20% - Ênfase6 22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2_32_6" style:display-name="20% - Ênfase6 22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3" style:display-name="20% - Ênfase6 23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3_32_2" style:display-name="20% - Ênfase6 23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3_32_2_32_2" style:display-name="20% - Ênfase6 23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3_32_2_32_2_32_2" style:display-name="20% - Ênfase6 23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3_32_2_32_3" style:display-name="20% - Ênfase6 23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3_32_2_32_4" style:display-name="20% - Ênfase6 23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3_32_3" style:display-name="20% - Ênfase6 23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3_32_3_32_2" style:display-name="20% - Ênfase6 23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3_32_4" style:display-name="20% - Ênfase6 23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3_32_4_32_2" style:display-name="20% - Ênfase6 23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3_32_5" style:display-name="20% - Ênfase6 23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3_32_6" style:display-name="20% - Ênfase6 23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4" style:display-name="20% - Ênfase6 24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4_32_2" style:display-name="20% - Ênfase6 24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4_32_2_32_2" style:display-name="20% - Ênfase6 24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4_32_2_32_2_32_2" style:display-name="20% - Ênfase6 24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4_32_2_32_3" style:display-name="20% - Ênfase6 24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4_32_2_32_4" style:display-name="20% - Ênfase6 24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4_32_3" style:display-name="20% - Ênfase6 24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4_32_3_32_2" style:display-name="20% - Ênfase6 24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4_32_4" style:display-name="20% - Ênfase6 24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4_32_4_32_2" style:display-name="20% - Ênfase6 24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4_32_5" style:display-name="20% - Ênfase6 24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4_32_6" style:display-name="20% - Ênfase6 24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5" style:display-name="20% - Ênfase6 25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5_32_2" style:display-name="20% - Ênfase6 25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5_32_2_32_2" style:display-name="20% - Ênfase6 25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5_32_2_32_2_32_2" style:display-name="20% - Ênfase6 25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5_32_2_32_3" style:display-name="20% - Ênfase6 25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5_32_2_32_4" style:display-name="20% - Ênfase6 25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5_32_3" style:display-name="20% - Ênfase6 25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5_32_3_32_2" style:display-name="20% - Ênfase6 25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5_32_4" style:display-name="20% - Ênfase6 25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5_32_4_32_2" style:display-name="20% - Ênfase6 25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5_32_5" style:display-name="20% - Ênfase6 25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5_32_6" style:display-name="20% - Ênfase6 25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6" style:display-name="20% - Ênfase6 26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6_32_2" style:display-name="20% - Ênfase6 26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6_32_2_32_2" style:display-name="20% - Ênfase6 26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6_32_2_32_2_32_2" style:display-name="20% - Ênfase6 26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6_32_2_32_3" style:display-name="20% - Ênfase6 26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6_32_2_32_4" style:display-name="20% - Ênfase6 26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6_32_3" style:display-name="20% - Ênfase6 26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6_32_3_32_2" style:display-name="20% - Ênfase6 26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6_32_4" style:display-name="20% - Ênfase6 26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6_32_4_32_2" style:display-name="20% - Ênfase6 26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6_32_5" style:display-name="20% - Ênfase6 26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6_32_6" style:display-name="20% - Ênfase6 26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7" style:display-name="20% - Ênfase6 27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7_32_2" style:display-name="20% - Ênfase6 27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7_32_2_32_2" style:display-name="20% - Ênfase6 27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7_32_2_32_2_32_2" style:display-name="20% - Ênfase6 27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7_32_2_32_3" style:display-name="20% - Ênfase6 27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7_32_2_32_4" style:display-name="20% - Ênfase6 27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7_32_3" style:display-name="20% - Ênfase6 27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7_32_3_32_2" style:display-name="20% - Ênfase6 27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7_32_4" style:display-name="20% - Ênfase6 27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7_32_4_32_2" style:display-name="20% - Ênfase6 27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7_32_5" style:display-name="20% - Ênfase6 27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7_32_6" style:display-name="20% - Ênfase6 27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8" style:display-name="20% - Ênfase6 28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8_32_2" style:display-name="20% - Ênfase6 28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8_32_2_32_2" style:display-name="20% - Ênfase6 28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8_32_2_32_2_32_2" style:display-name="20% - Ênfase6 28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8_32_2_32_3" style:display-name="20% - Ênfase6 28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8_32_3" style:display-name="20% - Ênfase6 28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8_32_3_32_2" style:display-name="20% - Ênfase6 28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8_32_4" style:display-name="20% - Ênfase6 28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8_32_4_32_2" style:display-name="20% - Ênfase6 28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8_32_5" style:display-name="20% - Ênfase6 28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9" style:display-name="20% - Ênfase6 29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9_32_2" style:display-name="20% - Ênfase6 29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9_32_2_32_2" style:display-name="20% - Ênfase6 29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29_32_3" style:display-name="20% - Ênfase6 29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3" style:display-name="20% - Ênfase6 3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3_32_2" style:display-name="20% - Ênfase6 3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3_32_2_32_2" style:display-name="20% - Ênfase6 3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3_32_2_32_2_32_2" style:display-name="20% - Ênfase6 3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3_32_2_32_3" style:display-name="20% - Ênfase6 3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3_32_2_32_4" style:display-name="20% - Ênfase6 3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3_32_3" style:display-name="20% - Ênfase6 3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3_32_3_32_2" style:display-name="20% - Ênfase6 3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3_32_4" style:display-name="20% - Ênfase6 3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3_32_4_32_2" style:display-name="20% - Ênfase6 3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3_32_5" style:display-name="20% - Ênfase6 3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3_32_6" style:display-name="20% - Ênfase6 3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30" style:display-name="20% - Ênfase6 30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30_32_2" style:display-name="20% - Ênfase6 30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31" style:display-name="20% - Ênfase6 31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31_32_2" style:display-name="20% - Ênfase6 31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4" style:display-name="20% - Ênfase6 4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4_32_2" style:display-name="20% - Ênfase6 4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4_32_2_32_2" style:display-name="20% - Ênfase6 4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4_32_2_32_2_32_2" style:display-name="20% - Ênfase6 4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4_32_2_32_3" style:display-name="20% - Ênfase6 4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4_32_2_32_4" style:display-name="20% - Ênfase6 4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4_32_3" style:display-name="20% - Ênfase6 4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4_32_3_32_2" style:display-name="20% - Ênfase6 4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4_32_4" style:display-name="20% - Ênfase6 4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4_32_4_32_2" style:display-name="20% - Ênfase6 4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4_32_5" style:display-name="20% - Ênfase6 4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4_32_6" style:display-name="20% - Ênfase6 4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5" style:display-name="20% - Ênfase6 5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5_32_2" style:display-name="20% - Ênfase6 5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5_32_2_32_2" style:display-name="20% - Ênfase6 5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5_32_2_32_2_32_2" style:display-name="20% - Ênfase6 5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5_32_2_32_3" style:display-name="20% - Ênfase6 5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5_32_2_32_4" style:display-name="20% - Ênfase6 5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5_32_3" style:display-name="20% - Ênfase6 5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5_32_3_32_2" style:display-name="20% - Ênfase6 5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5_32_4" style:display-name="20% - Ênfase6 5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5_32_4_32_2" style:display-name="20% - Ênfase6 5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5_32_5" style:display-name="20% - Ênfase6 5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5_32_6" style:display-name="20% - Ênfase6 5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6" style:display-name="20% - Ênfase6 6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6_32_2" style:display-name="20% - Ênfase6 6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6_32_2_32_2" style:display-name="20% - Ênfase6 6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6_32_2_32_2_32_2" style:display-name="20% - Ênfase6 6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6_32_2_32_3" style:display-name="20% - Ênfase6 6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6_32_2_32_4" style:display-name="20% - Ênfase6 6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6_32_3" style:display-name="20% - Ênfase6 6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6_32_3_32_2" style:display-name="20% - Ênfase6 6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6_32_4" style:display-name="20% - Ênfase6 6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6_32_4_32_2" style:display-name="20% - Ênfase6 6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6_32_5" style:display-name="20% - Ênfase6 6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6_32_6" style:display-name="20% - Ênfase6 6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7" style:display-name="20% - Ênfase6 7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7_32_2" style:display-name="20% - Ênfase6 7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7_32_2_32_2" style:display-name="20% - Ênfase6 7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7_32_2_32_2_32_2" style:display-name="20% - Ênfase6 7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7_32_2_32_3" style:display-name="20% - Ênfase6 7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7_32_2_32_4" style:display-name="20% - Ênfase6 7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7_32_3" style:display-name="20% - Ênfase6 7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7_32_3_32_2" style:display-name="20% - Ênfase6 7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7_32_4" style:display-name="20% - Ênfase6 7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7_32_4_32_2" style:display-name="20% - Ênfase6 7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7_32_5" style:display-name="20% - Ênfase6 7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7_32_6" style:display-name="20% - Ênfase6 7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8" style:display-name="20% - Ênfase6 8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8_32_2" style:display-name="20% - Ênfase6 8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8_32_2_32_2" style:display-name="20% - Ênfase6 8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8_32_2_32_2_32_2" style:display-name="20% - Ênfase6 8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8_32_2_32_3" style:display-name="20% - Ênfase6 8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8_32_2_32_4" style:display-name="20% - Ênfase6 8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8_32_3" style:display-name="20% - Ênfase6 8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8_32_3_32_2" style:display-name="20% - Ênfase6 8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8_32_4" style:display-name="20% - Ênfase6 8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8_32_4_32_2" style:display-name="20% - Ênfase6 8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8_32_5" style:display-name="20% - Ênfase6 8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8_32_6" style:display-name="20% - Ênfase6 8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9" style:display-name="20% - Ênfase6 9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9_32_2" style:display-name="20% - Ênfase6 9 2" style:family="table-cell" style:data-style-name="N0">
      <style:table-cell-properties fo:background-color="#E2EFDA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9_32_2_32_2" style:display-name="20% - Ênfase6 9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9_32_2_32_2_32_2" style:display-name="20% - Ênfase6 9 2 2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9_32_2_32_3" style:display-name="20% - Ênfase6 9 2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9_32_2_32_4" style:display-name="20% - Ênfase6 9 2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9_32_3" style:display-name="20% - Ênfase6 9 3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9_32_3_32_2" style:display-name="20% - Ênfase6 9 3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9_32_4" style:display-name="20% - Ênfase6 9 4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9_32_4_32_2" style:display-name="20% - Ênfase6 9 4 2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9_32_5" style:display-name="20% - Ênfase6 9 5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0_0_37__32_-_32__202_nfase6_32_9_32_6" style:display-name="20% - Ênfase6 9 6" style:family="table-cell" style:data-style-name="N0">
      <style:table-cell-properties fo:background-color="#DAF2D0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0" style:display-name="40% - Ênfase1 10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0_32_2" style:display-name="40% - Ênfase1 10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0_32_2_32_2" style:display-name="40% - Ênfase1 10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0_32_2_32_2_32_2" style:display-name="40% - Ênfase1 10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0_32_2_32_3" style:display-name="40% - Ênfase1 10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0_32_2_32_4" style:display-name="40% - Ênfase1 10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0_32_3" style:display-name="40% - Ênfase1 10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0_32_3_32_2" style:display-name="40% - Ênfase1 10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0_32_4" style:display-name="40% - Ênfase1 10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0_32_4_32_2" style:display-name="40% - Ênfase1 10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0_32_5" style:display-name="40% - Ênfase1 10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0_32_6" style:display-name="40% - Ênfase1 10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1" style:display-name="40% - Ênfase1 11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1_32_2" style:display-name="40% - Ênfase1 11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1_32_2_32_2" style:display-name="40% - Ênfase1 11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1_32_2_32_2_32_2" style:display-name="40% - Ênfase1 11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1_32_2_32_3" style:display-name="40% - Ênfase1 11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1_32_2_32_4" style:display-name="40% - Ênfase1 11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1_32_3" style:display-name="40% - Ênfase1 11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1_32_3_32_2" style:display-name="40% - Ênfase1 11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1_32_4" style:display-name="40% - Ênfase1 11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1_32_4_32_2" style:display-name="40% - Ênfase1 11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1_32_5" style:display-name="40% - Ênfase1 11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1_32_6" style:display-name="40% - Ênfase1 11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2" style:display-name="40% - Ênfase1 12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2_32_2" style:display-name="40% - Ênfase1 12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2_32_2_32_2" style:display-name="40% - Ênfase1 1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2_32_2_32_2_32_2" style:display-name="40% - Ênfase1 12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2_32_2_32_3" style:display-name="40% - Ênfase1 12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2_32_2_32_4" style:display-name="40% - Ênfase1 12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2_32_3" style:display-name="40% - Ênfase1 1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2_32_3_32_2" style:display-name="40% - Ênfase1 12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2_32_4" style:display-name="40% - Ênfase1 1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2_32_4_32_2" style:display-name="40% - Ênfase1 12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2_32_5" style:display-name="40% - Ênfase1 12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2_32_6" style:display-name="40% - Ênfase1 12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3" style:display-name="40% - Ênfase1 13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3_32_2" style:display-name="40% - Ênfase1 13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3_32_2_32_2" style:display-name="40% - Ênfase1 13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3_32_2_32_2_32_2" style:display-name="40% - Ênfase1 13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3_32_2_32_3" style:display-name="40% - Ênfase1 13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3_32_2_32_4" style:display-name="40% - Ênfase1 13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3_32_3" style:display-name="40% - Ênfase1 13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3_32_3_32_2" style:display-name="40% - Ênfase1 13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3_32_4" style:display-name="40% - Ênfase1 13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3_32_4_32_2" style:display-name="40% - Ênfase1 13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3_32_5" style:display-name="40% - Ênfase1 13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3_32_6" style:display-name="40% - Ênfase1 13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4" style:display-name="40% - Ênfase1 14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4_32_2" style:display-name="40% - Ênfase1 14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4_32_2_32_2" style:display-name="40% - Ênfase1 14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4_32_2_32_2_32_2" style:display-name="40% - Ênfase1 14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4_32_2_32_3" style:display-name="40% - Ênfase1 14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4_32_2_32_4" style:display-name="40% - Ênfase1 14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4_32_3" style:display-name="40% - Ênfase1 14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4_32_3_32_2" style:display-name="40% - Ênfase1 14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4_32_4" style:display-name="40% - Ênfase1 14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4_32_4_32_2" style:display-name="40% - Ênfase1 14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4_32_5" style:display-name="40% - Ênfase1 14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4_32_6" style:display-name="40% - Ênfase1 14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5" style:display-name="40% - Ênfase1 15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5_32_2" style:display-name="40% - Ênfase1 15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5_32_2_32_2" style:display-name="40% - Ênfase1 15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5_32_2_32_2_32_2" style:display-name="40% - Ênfase1 15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5_32_2_32_3" style:display-name="40% - Ênfase1 15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5_32_2_32_4" style:display-name="40% - Ênfase1 15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5_32_3" style:display-name="40% - Ênfase1 15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5_32_3_32_2" style:display-name="40% - Ênfase1 15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5_32_4" style:display-name="40% - Ênfase1 15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5_32_4_32_2" style:display-name="40% - Ênfase1 15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5_32_5" style:display-name="40% - Ênfase1 15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5_32_6" style:display-name="40% - Ênfase1 15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6" style:display-name="40% - Ênfase1 16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6_32_2" style:display-name="40% - Ênfase1 16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6_32_2_32_2" style:display-name="40% - Ênfase1 16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6_32_2_32_2_32_2" style:display-name="40% - Ênfase1 16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6_32_2_32_3" style:display-name="40% - Ênfase1 16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6_32_2_32_4" style:display-name="40% - Ênfase1 16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6_32_3" style:display-name="40% - Ênfase1 16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6_32_3_32_2" style:display-name="40% - Ênfase1 16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6_32_4" style:display-name="40% - Ênfase1 16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6_32_4_32_2" style:display-name="40% - Ênfase1 16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6_32_5" style:display-name="40% - Ênfase1 16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6_32_6" style:display-name="40% - Ênfase1 16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7" style:display-name="40% - Ênfase1 17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7_32_2" style:display-name="40% - Ênfase1 17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7_32_2_32_2" style:display-name="40% - Ênfase1 17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7_32_2_32_2_32_2" style:display-name="40% - Ênfase1 17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7_32_2_32_3" style:display-name="40% - Ênfase1 17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7_32_2_32_4" style:display-name="40% - Ênfase1 17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7_32_3" style:display-name="40% - Ênfase1 17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7_32_3_32_2" style:display-name="40% - Ênfase1 17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7_32_4" style:display-name="40% - Ênfase1 17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7_32_4_32_2" style:display-name="40% - Ênfase1 17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7_32_5" style:display-name="40% - Ênfase1 17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7_32_6" style:display-name="40% - Ênfase1 17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8" style:display-name="40% - Ênfase1 18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8_32_2" style:display-name="40% - Ênfase1 18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8_32_2_32_2" style:display-name="40% - Ênfase1 18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8_32_2_32_2_32_2" style:display-name="40% - Ênfase1 18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8_32_2_32_3" style:display-name="40% - Ênfase1 18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8_32_2_32_4" style:display-name="40% - Ênfase1 18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8_32_3" style:display-name="40% - Ênfase1 18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8_32_3_32_2" style:display-name="40% - Ênfase1 18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8_32_4" style:display-name="40% - Ênfase1 18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8_32_4_32_2" style:display-name="40% - Ênfase1 18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8_32_5" style:display-name="40% - Ênfase1 18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8_32_6" style:display-name="40% - Ênfase1 18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9" style:display-name="40% - Ênfase1 19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9_32_2" style:display-name="40% - Ênfase1 19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19_32_2_32_2" style:display-name="40% - Ênfase1 19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9_32_2_32_2_32_2" style:display-name="40% - Ênfase1 19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9_32_2_32_3" style:display-name="40% - Ênfase1 19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9_32_2_32_4" style:display-name="40% - Ênfase1 19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9_32_3" style:display-name="40% - Ênfase1 19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9_32_3_32_2" style:display-name="40% - Ênfase1 19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9_32_4" style:display-name="40% - Ênfase1 19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9_32_4_32_2" style:display-name="40% - Ênfase1 19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9_32_5" style:display-name="40% - Ênfase1 19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19_32_6" style:display-name="40% - Ênfase1 19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" style:display-name="40% - Ênfase1 2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_32_2" style:display-name="40% - Ênfase1 2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_32_2_32_2" style:display-name="40% - Ênfase1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_32_2_32_2_32_2" style:display-name="40% - Ênfase1 2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_32_2_32_3" style:display-name="40% - Ênfase1 2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_32_2_32_4" style:display-name="40% - Ênfase1 2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_32_3" style:display-name="40% - Ênfase1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_32_3_32_2" style:display-name="40% - Ênfase1 2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_32_4" style:display-name="40% - Ênfase1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_32_4_32_2" style:display-name="40% - Ênfase1 2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_32_5" style:display-name="40% - Ênfase1 2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_32_6" style:display-name="40% - Ênfase1 2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0" style:display-name="40% - Ênfase1 20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0_32_2" style:display-name="40% - Ênfase1 20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0_32_2_32_2" style:display-name="40% - Ênfase1 20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0_32_2_32_2_32_2" style:display-name="40% - Ênfase1 20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0_32_2_32_3" style:display-name="40% - Ênfase1 20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0_32_2_32_4" style:display-name="40% - Ênfase1 20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0_32_3" style:display-name="40% - Ênfase1 20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0_32_3_32_2" style:display-name="40% - Ênfase1 20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0_32_4" style:display-name="40% - Ênfase1 20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0_32_4_32_2" style:display-name="40% - Ênfase1 20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0_32_5" style:display-name="40% - Ênfase1 20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0_32_6" style:display-name="40% - Ênfase1 20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1" style:display-name="40% - Ênfase1 21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1_32_2" style:display-name="40% - Ênfase1 21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1_32_2_32_2" style:display-name="40% - Ênfase1 21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1_32_2_32_2_32_2" style:display-name="40% - Ênfase1 21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1_32_2_32_3" style:display-name="40% - Ênfase1 21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1_32_2_32_4" style:display-name="40% - Ênfase1 21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1_32_3" style:display-name="40% - Ênfase1 21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1_32_3_32_2" style:display-name="40% - Ênfase1 21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1_32_4" style:display-name="40% - Ênfase1 21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1_32_4_32_2" style:display-name="40% - Ênfase1 21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1_32_5" style:display-name="40% - Ênfase1 21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1_32_6" style:display-name="40% - Ênfase1 21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2" style:display-name="40% - Ênfase1 22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2_32_2" style:display-name="40% - Ênfase1 22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2_32_2_32_2" style:display-name="40% - Ênfase1 2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2_32_2_32_2_32_2" style:display-name="40% - Ênfase1 22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2_32_2_32_3" style:display-name="40% - Ênfase1 22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2_32_2_32_4" style:display-name="40% - Ênfase1 22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2_32_3" style:display-name="40% - Ênfase1 2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2_32_3_32_2" style:display-name="40% - Ênfase1 22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2_32_4" style:display-name="40% - Ênfase1 2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2_32_4_32_2" style:display-name="40% - Ênfase1 22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2_32_5" style:display-name="40% - Ênfase1 22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2_32_6" style:display-name="40% - Ênfase1 22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3" style:display-name="40% - Ênfase1 23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3_32_2" style:display-name="40% - Ênfase1 23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3_32_2_32_2" style:display-name="40% - Ênfase1 23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3_32_2_32_2_32_2" style:display-name="40% - Ênfase1 23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3_32_2_32_3" style:display-name="40% - Ênfase1 23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3_32_2_32_4" style:display-name="40% - Ênfase1 23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3_32_3" style:display-name="40% - Ênfase1 23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3_32_3_32_2" style:display-name="40% - Ênfase1 23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3_32_4" style:display-name="40% - Ênfase1 23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3_32_4_32_2" style:display-name="40% - Ênfase1 23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3_32_5" style:display-name="40% - Ênfase1 23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3_32_6" style:display-name="40% - Ênfase1 23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4" style:display-name="40% - Ênfase1 24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4_32_2" style:display-name="40% - Ênfase1 24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4_32_2_32_2" style:display-name="40% - Ênfase1 24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4_32_2_32_2_32_2" style:display-name="40% - Ênfase1 24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4_32_2_32_3" style:display-name="40% - Ênfase1 24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4_32_2_32_4" style:display-name="40% - Ênfase1 24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4_32_3" style:display-name="40% - Ênfase1 24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4_32_3_32_2" style:display-name="40% - Ênfase1 24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4_32_4" style:display-name="40% - Ênfase1 24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4_32_4_32_2" style:display-name="40% - Ênfase1 24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4_32_5" style:display-name="40% - Ênfase1 24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4_32_6" style:display-name="40% - Ênfase1 24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5" style:display-name="40% - Ênfase1 25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5_32_2" style:display-name="40% - Ênfase1 25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5_32_2_32_2" style:display-name="40% - Ênfase1 25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5_32_2_32_2_32_2" style:display-name="40% - Ênfase1 25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5_32_2_32_3" style:display-name="40% - Ênfase1 25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5_32_2_32_4" style:display-name="40% - Ênfase1 25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5_32_3" style:display-name="40% - Ênfase1 25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5_32_3_32_2" style:display-name="40% - Ênfase1 25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5_32_4" style:display-name="40% - Ênfase1 25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5_32_4_32_2" style:display-name="40% - Ênfase1 25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5_32_5" style:display-name="40% - Ênfase1 25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5_32_6" style:display-name="40% - Ênfase1 25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6" style:display-name="40% - Ênfase1 26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6_32_2" style:display-name="40% - Ênfase1 26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6_32_2_32_2" style:display-name="40% - Ênfase1 26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6_32_2_32_2_32_2" style:display-name="40% - Ênfase1 26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6_32_2_32_3" style:display-name="40% - Ênfase1 26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6_32_2_32_4" style:display-name="40% - Ênfase1 26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6_32_3" style:display-name="40% - Ênfase1 26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6_32_3_32_2" style:display-name="40% - Ênfase1 26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6_32_4" style:display-name="40% - Ênfase1 26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6_32_4_32_2" style:display-name="40% - Ênfase1 26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6_32_5" style:display-name="40% - Ênfase1 26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6_32_6" style:display-name="40% - Ênfase1 26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7" style:display-name="40% - Ênfase1 27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7_32_2" style:display-name="40% - Ênfase1 27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7_32_2_32_2" style:display-name="40% - Ênfase1 27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7_32_2_32_2_32_2" style:display-name="40% - Ênfase1 27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7_32_2_32_3" style:display-name="40% - Ênfase1 27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7_32_2_32_4" style:display-name="40% - Ênfase1 27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7_32_3" style:display-name="40% - Ênfase1 27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7_32_3_32_2" style:display-name="40% - Ênfase1 27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7_32_4" style:display-name="40% - Ênfase1 27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7_32_4_32_2" style:display-name="40% - Ênfase1 27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7_32_5" style:display-name="40% - Ênfase1 27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7_32_6" style:display-name="40% - Ênfase1 27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8" style:display-name="40% - Ênfase1 28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8_32_2" style:display-name="40% - Ênfase1 28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8_32_2_32_2" style:display-name="40% - Ênfase1 28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8_32_2_32_2_32_2" style:display-name="40% - Ênfase1 28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8_32_2_32_3" style:display-name="40% - Ênfase1 28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8_32_3" style:display-name="40% - Ênfase1 28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8_32_3_32_2" style:display-name="40% - Ênfase1 28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8_32_4" style:display-name="40% - Ênfase1 28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8_32_4_32_2" style:display-name="40% - Ênfase1 28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8_32_5" style:display-name="40% - Ênfase1 28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9" style:display-name="40% - Ênfase1 29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9_32_2" style:display-name="40% - Ênfase1 29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9_32_2_32_2" style:display-name="40% - Ênfase1 29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29_32_3" style:display-name="40% - Ênfase1 29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3" style:display-name="40% - Ênfase1 3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3_32_2" style:display-name="40% - Ênfase1 3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3_32_2_32_2" style:display-name="40% - Ênfase1 3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3_32_2_32_2_32_2" style:display-name="40% - Ênfase1 3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3_32_2_32_3" style:display-name="40% - Ênfase1 3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3_32_2_32_4" style:display-name="40% - Ênfase1 3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3_32_3" style:display-name="40% - Ênfase1 3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3_32_3_32_2" style:display-name="40% - Ênfase1 3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3_32_4" style:display-name="40% - Ênfase1 3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3_32_4_32_2" style:display-name="40% - Ênfase1 3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3_32_5" style:display-name="40% - Ênfase1 3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3_32_6" style:display-name="40% - Ênfase1 3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30" style:display-name="40% - Ênfase1 30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30_32_2" style:display-name="40% - Ênfase1 30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31" style:display-name="40% - Ênfase1 31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31_32_2" style:display-name="40% - Ênfase1 31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4" style:display-name="40% - Ênfase1 4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4_32_2" style:display-name="40% - Ênfase1 4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4_32_2_32_2" style:display-name="40% - Ênfase1 4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4_32_2_32_2_32_2" style:display-name="40% - Ênfase1 4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4_32_2_32_3" style:display-name="40% - Ênfase1 4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4_32_2_32_4" style:display-name="40% - Ênfase1 4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4_32_3" style:display-name="40% - Ênfase1 4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4_32_3_32_2" style:display-name="40% - Ênfase1 4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4_32_4" style:display-name="40% - Ênfase1 4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4_32_4_32_2" style:display-name="40% - Ênfase1 4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4_32_5" style:display-name="40% - Ênfase1 4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4_32_6" style:display-name="40% - Ênfase1 4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5" style:display-name="40% - Ênfase1 5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5_32_2" style:display-name="40% - Ênfase1 5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5_32_2_32_2" style:display-name="40% - Ênfase1 5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5_32_2_32_2_32_2" style:display-name="40% - Ênfase1 5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5_32_2_32_3" style:display-name="40% - Ênfase1 5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5_32_2_32_4" style:display-name="40% - Ênfase1 5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5_32_3" style:display-name="40% - Ênfase1 5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5_32_3_32_2" style:display-name="40% - Ênfase1 5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5_32_4" style:display-name="40% - Ênfase1 5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5_32_4_32_2" style:display-name="40% - Ênfase1 5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5_32_5" style:display-name="40% - Ênfase1 5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5_32_6" style:display-name="40% - Ênfase1 5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6" style:display-name="40% - Ênfase1 6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6_32_2" style:display-name="40% - Ênfase1 6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6_32_2_32_2" style:display-name="40% - Ênfase1 6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6_32_2_32_2_32_2" style:display-name="40% - Ênfase1 6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6_32_2_32_3" style:display-name="40% - Ênfase1 6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6_32_2_32_4" style:display-name="40% - Ênfase1 6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6_32_3" style:display-name="40% - Ênfase1 6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6_32_3_32_2" style:display-name="40% - Ênfase1 6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6_32_4" style:display-name="40% - Ênfase1 6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6_32_4_32_2" style:display-name="40% - Ênfase1 6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6_32_5" style:display-name="40% - Ênfase1 6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6_32_6" style:display-name="40% - Ênfase1 6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7" style:display-name="40% - Ênfase1 7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7_32_2" style:display-name="40% - Ênfase1 7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7_32_2_32_2" style:display-name="40% - Ênfase1 7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7_32_2_32_2_32_2" style:display-name="40% - Ênfase1 7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7_32_2_32_3" style:display-name="40% - Ênfase1 7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7_32_2_32_4" style:display-name="40% - Ênfase1 7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7_32_3" style:display-name="40% - Ênfase1 7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7_32_3_32_2" style:display-name="40% - Ênfase1 7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7_32_4" style:display-name="40% - Ênfase1 7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7_32_4_32_2" style:display-name="40% - Ênfase1 7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7_32_5" style:display-name="40% - Ênfase1 7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7_32_6" style:display-name="40% - Ênfase1 7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8" style:display-name="40% - Ênfase1 8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8_32_2" style:display-name="40% - Ênfase1 8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8_32_2_32_2" style:display-name="40% - Ênfase1 8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8_32_2_32_2_32_2" style:display-name="40% - Ênfase1 8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8_32_2_32_3" style:display-name="40% - Ênfase1 8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8_32_2_32_4" style:display-name="40% - Ênfase1 8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8_32_3" style:display-name="40% - Ênfase1 8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8_32_3_32_2" style:display-name="40% - Ênfase1 8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8_32_4" style:display-name="40% - Ênfase1 8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8_32_4_32_2" style:display-name="40% - Ênfase1 8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8_32_5" style:display-name="40% - Ênfase1 8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8_32_6" style:display-name="40% - Ênfase1 8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9" style:display-name="40% - Ênfase1 9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9_32_2" style:display-name="40% - Ênfase1 9 2" style:family="table-cell" style:data-style-name="N0">
      <style:table-cell-properties fo:background-color="#B4C6E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9_32_2_32_2" style:display-name="40% - Ênfase1 9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9_32_2_32_2_32_2" style:display-name="40% - Ênfase1 9 2 2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9_32_2_32_3" style:display-name="40% - Ênfase1 9 2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9_32_2_32_4" style:display-name="40% - Ênfase1 9 2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9_32_3" style:display-name="40% - Ênfase1 9 3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9_32_3_32_2" style:display-name="40% - Ênfase1 9 3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9_32_4" style:display-name="40% - Ênfase1 9 4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9_32_4_32_2" style:display-name="40% - Ênfase1 9 4 2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9_32_5" style:display-name="40% - Ênfase1 9 5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1_32_9_32_6" style:display-name="40% - Ênfase1 9 6" style:family="table-cell" style:data-style-name="N0">
      <style:table-cell-properties fo:background-color="#83CCEB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0" style:display-name="40% - Ênfase2 10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0_32_2" style:display-name="40% - Ênfase2 10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0_32_2_32_2" style:display-name="40% - Ênfase2 10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0_32_2_32_2_32_2" style:display-name="40% - Ênfase2 10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0_32_2_32_3" style:display-name="40% - Ênfase2 10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0_32_2_32_4" style:display-name="40% - Ênfase2 10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0_32_3" style:display-name="40% - Ênfase2 10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0_32_3_32_2" style:display-name="40% - Ênfase2 10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0_32_4" style:display-name="40% - Ênfase2 10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0_32_4_32_2" style:display-name="40% - Ênfase2 10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0_32_5" style:display-name="40% - Ênfase2 10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0_32_6" style:display-name="40% - Ênfase2 10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1" style:display-name="40% - Ênfase2 11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1_32_2" style:display-name="40% - Ênfase2 11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1_32_2_32_2" style:display-name="40% - Ênfase2 11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1_32_2_32_2_32_2" style:display-name="40% - Ênfase2 11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1_32_2_32_3" style:display-name="40% - Ênfase2 11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1_32_2_32_4" style:display-name="40% - Ênfase2 11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1_32_3" style:display-name="40% - Ênfase2 11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1_32_3_32_2" style:display-name="40% - Ênfase2 11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1_32_4" style:display-name="40% - Ênfase2 11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1_32_4_32_2" style:display-name="40% - Ênfase2 11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1_32_5" style:display-name="40% - Ênfase2 11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1_32_6" style:display-name="40% - Ênfase2 11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2" style:display-name="40% - Ênfase2 12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2_32_2" style:display-name="40% - Ênfase2 12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2_32_2_32_2" style:display-name="40% - Ênfase2 1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2_32_2_32_2_32_2" style:display-name="40% - Ênfase2 12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2_32_2_32_3" style:display-name="40% - Ênfase2 12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2_32_2_32_4" style:display-name="40% - Ênfase2 12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2_32_3" style:display-name="40% - Ênfase2 1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2_32_3_32_2" style:display-name="40% - Ênfase2 12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2_32_4" style:display-name="40% - Ênfase2 1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2_32_4_32_2" style:display-name="40% - Ênfase2 12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2_32_5" style:display-name="40% - Ênfase2 12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2_32_6" style:display-name="40% - Ênfase2 12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3" style:display-name="40% - Ênfase2 13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3_32_2" style:display-name="40% - Ênfase2 13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3_32_2_32_2" style:display-name="40% - Ênfase2 13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3_32_2_32_2_32_2" style:display-name="40% - Ênfase2 13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3_32_2_32_3" style:display-name="40% - Ênfase2 13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3_32_2_32_4" style:display-name="40% - Ênfase2 13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3_32_3" style:display-name="40% - Ênfase2 13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3_32_3_32_2" style:display-name="40% - Ênfase2 13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3_32_4" style:display-name="40% - Ênfase2 13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3_32_4_32_2" style:display-name="40% - Ênfase2 13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3_32_5" style:display-name="40% - Ênfase2 13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3_32_6" style:display-name="40% - Ênfase2 13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4" style:display-name="40% - Ênfase2 14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4_32_2" style:display-name="40% - Ênfase2 14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4_32_2_32_2" style:display-name="40% - Ênfase2 14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4_32_2_32_2_32_2" style:display-name="40% - Ênfase2 14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4_32_2_32_3" style:display-name="40% - Ênfase2 14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4_32_2_32_4" style:display-name="40% - Ênfase2 14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4_32_3" style:display-name="40% - Ênfase2 14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4_32_3_32_2" style:display-name="40% - Ênfase2 14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4_32_4" style:display-name="40% - Ênfase2 14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4_32_4_32_2" style:display-name="40% - Ênfase2 14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4_32_5" style:display-name="40% - Ênfase2 14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4_32_6" style:display-name="40% - Ênfase2 14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5" style:display-name="40% - Ênfase2 15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5_32_2" style:display-name="40% - Ênfase2 15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5_32_2_32_2" style:display-name="40% - Ênfase2 15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5_32_2_32_2_32_2" style:display-name="40% - Ênfase2 15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5_32_2_32_3" style:display-name="40% - Ênfase2 15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5_32_2_32_4" style:display-name="40% - Ênfase2 15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5_32_3" style:display-name="40% - Ênfase2 15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5_32_3_32_2" style:display-name="40% - Ênfase2 15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5_32_4" style:display-name="40% - Ênfase2 15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5_32_4_32_2" style:display-name="40% - Ênfase2 15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5_32_5" style:display-name="40% - Ênfase2 15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5_32_6" style:display-name="40% - Ênfase2 15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6" style:display-name="40% - Ênfase2 16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6_32_2" style:display-name="40% - Ênfase2 16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6_32_2_32_2" style:display-name="40% - Ênfase2 16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6_32_2_32_2_32_2" style:display-name="40% - Ênfase2 16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6_32_2_32_3" style:display-name="40% - Ênfase2 16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6_32_2_32_4" style:display-name="40% - Ênfase2 16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6_32_3" style:display-name="40% - Ênfase2 16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6_32_3_32_2" style:display-name="40% - Ênfase2 16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6_32_4" style:display-name="40% - Ênfase2 16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6_32_4_32_2" style:display-name="40% - Ênfase2 16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6_32_5" style:display-name="40% - Ênfase2 16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6_32_6" style:display-name="40% - Ênfase2 16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7" style:display-name="40% - Ênfase2 17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7_32_2" style:display-name="40% - Ênfase2 17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7_32_2_32_2" style:display-name="40% - Ênfase2 17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7_32_2_32_2_32_2" style:display-name="40% - Ênfase2 17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7_32_2_32_3" style:display-name="40% - Ênfase2 17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7_32_2_32_4" style:display-name="40% - Ênfase2 17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7_32_3" style:display-name="40% - Ênfase2 17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7_32_3_32_2" style:display-name="40% - Ênfase2 17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7_32_4" style:display-name="40% - Ênfase2 17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7_32_4_32_2" style:display-name="40% - Ênfase2 17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7_32_5" style:display-name="40% - Ênfase2 17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7_32_6" style:display-name="40% - Ênfase2 17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8" style:display-name="40% - Ênfase2 18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8_32_2" style:display-name="40% - Ênfase2 18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8_32_2_32_2" style:display-name="40% - Ênfase2 18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8_32_2_32_2_32_2" style:display-name="40% - Ênfase2 18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8_32_2_32_3" style:display-name="40% - Ênfase2 18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8_32_2_32_4" style:display-name="40% - Ênfase2 18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8_32_3" style:display-name="40% - Ênfase2 18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8_32_3_32_2" style:display-name="40% - Ênfase2 18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8_32_4" style:display-name="40% - Ênfase2 18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8_32_4_32_2" style:display-name="40% - Ênfase2 18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8_32_5" style:display-name="40% - Ênfase2 18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8_32_6" style:display-name="40% - Ênfase2 18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9" style:display-name="40% - Ênfase2 19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9_32_2" style:display-name="40% - Ênfase2 19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19_32_2_32_2" style:display-name="40% - Ênfase2 19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9_32_2_32_2_32_2" style:display-name="40% - Ênfase2 19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9_32_2_32_3" style:display-name="40% - Ênfase2 19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9_32_2_32_4" style:display-name="40% - Ênfase2 19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9_32_3" style:display-name="40% - Ênfase2 19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9_32_3_32_2" style:display-name="40% - Ênfase2 19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9_32_4" style:display-name="40% - Ênfase2 19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9_32_4_32_2" style:display-name="40% - Ênfase2 19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9_32_5" style:display-name="40% - Ênfase2 19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19_32_6" style:display-name="40% - Ênfase2 19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" style:display-name="40% - Ênfase2 2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_32_2" style:display-name="40% - Ênfase2 2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_32_2_32_2" style:display-name="40% - Ênfase2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_32_2_32_2_32_2" style:display-name="40% - Ênfase2 2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_32_2_32_3" style:display-name="40% - Ênfase2 2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_32_2_32_4" style:display-name="40% - Ênfase2 2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_32_3" style:display-name="40% - Ênfase2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_32_3_32_2" style:display-name="40% - Ênfase2 2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_32_4" style:display-name="40% - Ênfase2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_32_4_32_2" style:display-name="40% - Ênfase2 2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_32_5" style:display-name="40% - Ênfase2 2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_32_6" style:display-name="40% - Ênfase2 2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0" style:display-name="40% - Ênfase2 20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0_32_2" style:display-name="40% - Ênfase2 20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0_32_2_32_2" style:display-name="40% - Ênfase2 20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0_32_2_32_2_32_2" style:display-name="40% - Ênfase2 20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0_32_2_32_3" style:display-name="40% - Ênfase2 20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0_32_2_32_4" style:display-name="40% - Ênfase2 20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0_32_3" style:display-name="40% - Ênfase2 20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0_32_3_32_2" style:display-name="40% - Ênfase2 20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0_32_4" style:display-name="40% - Ênfase2 20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0_32_4_32_2" style:display-name="40% - Ênfase2 20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0_32_5" style:display-name="40% - Ênfase2 20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0_32_6" style:display-name="40% - Ênfase2 20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1" style:display-name="40% - Ênfase2 21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1_32_2" style:display-name="40% - Ênfase2 21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1_32_2_32_2" style:display-name="40% - Ênfase2 21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1_32_2_32_2_32_2" style:display-name="40% - Ênfase2 21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1_32_2_32_3" style:display-name="40% - Ênfase2 21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1_32_2_32_4" style:display-name="40% - Ênfase2 21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1_32_3" style:display-name="40% - Ênfase2 21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1_32_3_32_2" style:display-name="40% - Ênfase2 21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1_32_4" style:display-name="40% - Ênfase2 21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1_32_4_32_2" style:display-name="40% - Ênfase2 21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1_32_5" style:display-name="40% - Ênfase2 21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1_32_6" style:display-name="40% - Ênfase2 21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2" style:display-name="40% - Ênfase2 22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2_32_2" style:display-name="40% - Ênfase2 22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2_32_2_32_2" style:display-name="40% - Ênfase2 2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2_32_2_32_2_32_2" style:display-name="40% - Ênfase2 22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2_32_2_32_3" style:display-name="40% - Ênfase2 22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2_32_2_32_4" style:display-name="40% - Ênfase2 22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2_32_3" style:display-name="40% - Ênfase2 2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2_32_3_32_2" style:display-name="40% - Ênfase2 22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2_32_4" style:display-name="40% - Ênfase2 2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2_32_4_32_2" style:display-name="40% - Ênfase2 22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2_32_5" style:display-name="40% - Ênfase2 22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2_32_6" style:display-name="40% - Ênfase2 22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3" style:display-name="40% - Ênfase2 23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3_32_2" style:display-name="40% - Ênfase2 23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3_32_2_32_2" style:display-name="40% - Ênfase2 23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3_32_2_32_2_32_2" style:display-name="40% - Ênfase2 23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3_32_2_32_3" style:display-name="40% - Ênfase2 23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3_32_2_32_4" style:display-name="40% - Ênfase2 23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3_32_3" style:display-name="40% - Ênfase2 23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3_32_3_32_2" style:display-name="40% - Ênfase2 23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3_32_4" style:display-name="40% - Ênfase2 23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3_32_4_32_2" style:display-name="40% - Ênfase2 23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3_32_5" style:display-name="40% - Ênfase2 23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3_32_6" style:display-name="40% - Ênfase2 23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4" style:display-name="40% - Ênfase2 24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4_32_2" style:display-name="40% - Ênfase2 24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4_32_2_32_2" style:display-name="40% - Ênfase2 24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4_32_2_32_2_32_2" style:display-name="40% - Ênfase2 24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4_32_2_32_3" style:display-name="40% - Ênfase2 24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4_32_2_32_4" style:display-name="40% - Ênfase2 24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4_32_3" style:display-name="40% - Ênfase2 24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4_32_3_32_2" style:display-name="40% - Ênfase2 24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4_32_4" style:display-name="40% - Ênfase2 24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4_32_4_32_2" style:display-name="40% - Ênfase2 24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4_32_5" style:display-name="40% - Ênfase2 24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4_32_6" style:display-name="40% - Ênfase2 24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5" style:display-name="40% - Ênfase2 25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5_32_2" style:display-name="40% - Ênfase2 25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5_32_2_32_2" style:display-name="40% - Ênfase2 25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5_32_2_32_2_32_2" style:display-name="40% - Ênfase2 25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5_32_2_32_3" style:display-name="40% - Ênfase2 25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5_32_2_32_4" style:display-name="40% - Ênfase2 25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5_32_3" style:display-name="40% - Ênfase2 25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5_32_3_32_2" style:display-name="40% - Ênfase2 25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5_32_4" style:display-name="40% - Ênfase2 25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5_32_4_32_2" style:display-name="40% - Ênfase2 25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5_32_5" style:display-name="40% - Ênfase2 25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5_32_6" style:display-name="40% - Ênfase2 25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6" style:display-name="40% - Ênfase2 26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6_32_2" style:display-name="40% - Ênfase2 26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6_32_2_32_2" style:display-name="40% - Ênfase2 26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6_32_2_32_2_32_2" style:display-name="40% - Ênfase2 26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6_32_2_32_3" style:display-name="40% - Ênfase2 26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6_32_2_32_4" style:display-name="40% - Ênfase2 26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6_32_3" style:display-name="40% - Ênfase2 26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6_32_3_32_2" style:display-name="40% - Ênfase2 26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6_32_4" style:display-name="40% - Ênfase2 26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6_32_4_32_2" style:display-name="40% - Ênfase2 26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6_32_5" style:display-name="40% - Ênfase2 26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6_32_6" style:display-name="40% - Ênfase2 26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7" style:display-name="40% - Ênfase2 27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7_32_2" style:display-name="40% - Ênfase2 27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7_32_2_32_2" style:display-name="40% - Ênfase2 27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7_32_2_32_2_32_2" style:display-name="40% - Ênfase2 27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7_32_2_32_3" style:display-name="40% - Ênfase2 27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7_32_2_32_4" style:display-name="40% - Ênfase2 27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7_32_3" style:display-name="40% - Ênfase2 27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7_32_3_32_2" style:display-name="40% - Ênfase2 27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7_32_4" style:display-name="40% - Ênfase2 27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7_32_4_32_2" style:display-name="40% - Ênfase2 27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7_32_5" style:display-name="40% - Ênfase2 27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7_32_6" style:display-name="40% - Ênfase2 27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8" style:display-name="40% - Ênfase2 28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8_32_2" style:display-name="40% - Ênfase2 28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8_32_2_32_2" style:display-name="40% - Ênfase2 28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8_32_2_32_2_32_2" style:display-name="40% - Ênfase2 28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8_32_2_32_3" style:display-name="40% - Ênfase2 28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8_32_3" style:display-name="40% - Ênfase2 28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8_32_3_32_2" style:display-name="40% - Ênfase2 28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8_32_4" style:display-name="40% - Ênfase2 28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8_32_4_32_2" style:display-name="40% - Ênfase2 28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8_32_5" style:display-name="40% - Ênfase2 28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9" style:display-name="40% - Ênfase2 29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9_32_2" style:display-name="40% - Ênfase2 29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9_32_2_32_2" style:display-name="40% - Ênfase2 29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29_32_3" style:display-name="40% - Ênfase2 29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3" style:display-name="40% - Ênfase2 3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3_32_2" style:display-name="40% - Ênfase2 3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3_32_2_32_2" style:display-name="40% - Ênfase2 3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3_32_2_32_2_32_2" style:display-name="40% - Ênfase2 3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3_32_2_32_3" style:display-name="40% - Ênfase2 3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3_32_2_32_4" style:display-name="40% - Ênfase2 3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3_32_3" style:display-name="40% - Ênfase2 3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3_32_3_32_2" style:display-name="40% - Ênfase2 3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3_32_4" style:display-name="40% - Ênfase2 3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3_32_4_32_2" style:display-name="40% - Ênfase2 3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3_32_5" style:display-name="40% - Ênfase2 3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3_32_6" style:display-name="40% - Ênfase2 3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30" style:display-name="40% - Ênfase2 30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30_32_2" style:display-name="40% - Ênfase2 30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31" style:display-name="40% - Ênfase2 31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31_32_2" style:display-name="40% - Ênfase2 31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4" style:display-name="40% - Ênfase2 4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4_32_2" style:display-name="40% - Ênfase2 4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4_32_2_32_2" style:display-name="40% - Ênfase2 4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4_32_2_32_2_32_2" style:display-name="40% - Ênfase2 4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4_32_2_32_3" style:display-name="40% - Ênfase2 4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4_32_2_32_4" style:display-name="40% - Ênfase2 4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4_32_3" style:display-name="40% - Ênfase2 4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4_32_3_32_2" style:display-name="40% - Ênfase2 4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4_32_4" style:display-name="40% - Ênfase2 4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4_32_4_32_2" style:display-name="40% - Ênfase2 4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4_32_5" style:display-name="40% - Ênfase2 4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4_32_6" style:display-name="40% - Ênfase2 4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5" style:display-name="40% - Ênfase2 5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5_32_2" style:display-name="40% - Ênfase2 5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5_32_2_32_2" style:display-name="40% - Ênfase2 5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5_32_2_32_2_32_2" style:display-name="40% - Ênfase2 5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5_32_2_32_3" style:display-name="40% - Ênfase2 5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5_32_2_32_4" style:display-name="40% - Ênfase2 5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5_32_3" style:display-name="40% - Ênfase2 5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5_32_3_32_2" style:display-name="40% - Ênfase2 5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5_32_4" style:display-name="40% - Ênfase2 5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5_32_4_32_2" style:display-name="40% - Ênfase2 5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5_32_5" style:display-name="40% - Ênfase2 5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5_32_6" style:display-name="40% - Ênfase2 5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6" style:display-name="40% - Ênfase2 6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6_32_2" style:display-name="40% - Ênfase2 6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6_32_2_32_2" style:display-name="40% - Ênfase2 6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6_32_2_32_2_32_2" style:display-name="40% - Ênfase2 6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6_32_2_32_3" style:display-name="40% - Ênfase2 6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6_32_2_32_4" style:display-name="40% - Ênfase2 6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6_32_3" style:display-name="40% - Ênfase2 6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6_32_3_32_2" style:display-name="40% - Ênfase2 6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6_32_4" style:display-name="40% - Ênfase2 6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6_32_4_32_2" style:display-name="40% - Ênfase2 6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6_32_5" style:display-name="40% - Ênfase2 6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6_32_6" style:display-name="40% - Ênfase2 6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7" style:display-name="40% - Ênfase2 7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7_32_2" style:display-name="40% - Ênfase2 7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7_32_2_32_2" style:display-name="40% - Ênfase2 7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7_32_2_32_2_32_2" style:display-name="40% - Ênfase2 7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7_32_2_32_3" style:display-name="40% - Ênfase2 7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7_32_2_32_4" style:display-name="40% - Ênfase2 7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7_32_3" style:display-name="40% - Ênfase2 7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7_32_3_32_2" style:display-name="40% - Ênfase2 7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7_32_4" style:display-name="40% - Ênfase2 7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7_32_4_32_2" style:display-name="40% - Ênfase2 7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7_32_5" style:display-name="40% - Ênfase2 7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7_32_6" style:display-name="40% - Ênfase2 7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8" style:display-name="40% - Ênfase2 8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8_32_2" style:display-name="40% - Ênfase2 8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8_32_2_32_2" style:display-name="40% - Ênfase2 8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8_32_2_32_2_32_2" style:display-name="40% - Ênfase2 8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8_32_2_32_3" style:display-name="40% - Ênfase2 8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8_32_2_32_4" style:display-name="40% - Ênfase2 8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8_32_3" style:display-name="40% - Ênfase2 8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8_32_3_32_2" style:display-name="40% - Ênfase2 8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8_32_4" style:display-name="40% - Ênfase2 8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8_32_4_32_2" style:display-name="40% - Ênfase2 8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8_32_5" style:display-name="40% - Ênfase2 8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8_32_6" style:display-name="40% - Ênfase2 8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9" style:display-name="40% - Ênfase2 9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9_32_2" style:display-name="40% - Ênfase2 9 2" style:family="table-cell" style:data-style-name="N0">
      <style:table-cell-properties fo:background-color="#F8CBAD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9_32_2_32_2" style:display-name="40% - Ênfase2 9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9_32_2_32_2_32_2" style:display-name="40% - Ênfase2 9 2 2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9_32_2_32_3" style:display-name="40% - Ênfase2 9 2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9_32_2_32_4" style:display-name="40% - Ênfase2 9 2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9_32_3" style:display-name="40% - Ênfase2 9 3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9_32_3_32_2" style:display-name="40% - Ênfase2 9 3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9_32_4" style:display-name="40% - Ênfase2 9 4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9_32_4_32_2" style:display-name="40% - Ênfase2 9 4 2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9_32_5" style:display-name="40% - Ênfase2 9 5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2_32_9_32_6" style:display-name="40% - Ênfase2 9 6" style:family="table-cell" style:data-style-name="N0">
      <style:table-cell-properties fo:background-color="#F7C7AC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0" style:display-name="40% - Ênfase3 10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0_32_2" style:display-name="40% - Ênfase3 10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0_32_2_32_2" style:display-name="40% - Ênfase3 10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0_32_2_32_2_32_2" style:display-name="40% - Ênfase3 10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0_32_2_32_3" style:display-name="40% - Ênfase3 10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0_32_2_32_4" style:display-name="40% - Ênfase3 10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0_32_3" style:display-name="40% - Ênfase3 10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0_32_3_32_2" style:display-name="40% - Ênfase3 10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0_32_4" style:display-name="40% - Ênfase3 10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0_32_4_32_2" style:display-name="40% - Ênfase3 10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0_32_5" style:display-name="40% - Ênfase3 10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0_32_6" style:display-name="40% - Ênfase3 10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1" style:display-name="40% - Ênfase3 11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1_32_2" style:display-name="40% - Ênfase3 11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1_32_2_32_2" style:display-name="40% - Ênfase3 11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1_32_2_32_2_32_2" style:display-name="40% - Ênfase3 11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1_32_2_32_3" style:display-name="40% - Ênfase3 11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1_32_2_32_4" style:display-name="40% - Ênfase3 11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1_32_3" style:display-name="40% - Ênfase3 11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1_32_3_32_2" style:display-name="40% - Ênfase3 11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1_32_4" style:display-name="40% - Ênfase3 11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1_32_4_32_2" style:display-name="40% - Ênfase3 11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1_32_5" style:display-name="40% - Ênfase3 11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1_32_6" style:display-name="40% - Ênfase3 11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2" style:display-name="40% - Ênfase3 12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2_32_2" style:display-name="40% - Ênfase3 12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2_32_2_32_2" style:display-name="40% - Ênfase3 1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2_32_2_32_2_32_2" style:display-name="40% - Ênfase3 12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2_32_2_32_3" style:display-name="40% - Ênfase3 12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2_32_2_32_4" style:display-name="40% - Ênfase3 12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2_32_3" style:display-name="40% - Ênfase3 1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2_32_3_32_2" style:display-name="40% - Ênfase3 12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2_32_4" style:display-name="40% - Ênfase3 1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2_32_4_32_2" style:display-name="40% - Ênfase3 12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2_32_5" style:display-name="40% - Ênfase3 12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2_32_6" style:display-name="40% - Ênfase3 12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3" style:display-name="40% - Ênfase3 13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3_32_2" style:display-name="40% - Ênfase3 13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3_32_2_32_2" style:display-name="40% - Ênfase3 13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3_32_2_32_2_32_2" style:display-name="40% - Ênfase3 13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3_32_2_32_3" style:display-name="40% - Ênfase3 13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3_32_2_32_4" style:display-name="40% - Ênfase3 13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3_32_3" style:display-name="40% - Ênfase3 13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3_32_3_32_2" style:display-name="40% - Ênfase3 13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3_32_4" style:display-name="40% - Ênfase3 13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3_32_4_32_2" style:display-name="40% - Ênfase3 13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3_32_5" style:display-name="40% - Ênfase3 13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3_32_6" style:display-name="40% - Ênfase3 13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4" style:display-name="40% - Ênfase3 14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4_32_2" style:display-name="40% - Ênfase3 14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4_32_2_32_2" style:display-name="40% - Ênfase3 14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4_32_2_32_2_32_2" style:display-name="40% - Ênfase3 14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4_32_2_32_3" style:display-name="40% - Ênfase3 14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4_32_2_32_4" style:display-name="40% - Ênfase3 14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4_32_3" style:display-name="40% - Ênfase3 14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4_32_3_32_2" style:display-name="40% - Ênfase3 14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4_32_4" style:display-name="40% - Ênfase3 14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4_32_4_32_2" style:display-name="40% - Ênfase3 14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4_32_5" style:display-name="40% - Ênfase3 14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4_32_6" style:display-name="40% - Ênfase3 14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5" style:display-name="40% - Ênfase3 15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5_32_2" style:display-name="40% - Ênfase3 15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5_32_2_32_2" style:display-name="40% - Ênfase3 15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5_32_2_32_2_32_2" style:display-name="40% - Ênfase3 15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5_32_2_32_3" style:display-name="40% - Ênfase3 15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5_32_2_32_4" style:display-name="40% - Ênfase3 15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5_32_3" style:display-name="40% - Ênfase3 15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5_32_3_32_2" style:display-name="40% - Ênfase3 15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5_32_4" style:display-name="40% - Ênfase3 15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5_32_4_32_2" style:display-name="40% - Ênfase3 15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5_32_5" style:display-name="40% - Ênfase3 15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5_32_6" style:display-name="40% - Ênfase3 15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6" style:display-name="40% - Ênfase3 16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6_32_2" style:display-name="40% - Ênfase3 16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6_32_2_32_2" style:display-name="40% - Ênfase3 16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6_32_2_32_2_32_2" style:display-name="40% - Ênfase3 16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6_32_2_32_3" style:display-name="40% - Ênfase3 16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6_32_2_32_4" style:display-name="40% - Ênfase3 16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6_32_3" style:display-name="40% - Ênfase3 16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6_32_3_32_2" style:display-name="40% - Ênfase3 16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6_32_4" style:display-name="40% - Ênfase3 16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6_32_4_32_2" style:display-name="40% - Ênfase3 16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6_32_5" style:display-name="40% - Ênfase3 16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6_32_6" style:display-name="40% - Ênfase3 16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7" style:display-name="40% - Ênfase3 17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7_32_2" style:display-name="40% - Ênfase3 17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7_32_2_32_2" style:display-name="40% - Ênfase3 17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7_32_2_32_2_32_2" style:display-name="40% - Ênfase3 17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7_32_2_32_3" style:display-name="40% - Ênfase3 17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7_32_2_32_4" style:display-name="40% - Ênfase3 17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7_32_3" style:display-name="40% - Ênfase3 17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7_32_3_32_2" style:display-name="40% - Ênfase3 17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7_32_4" style:display-name="40% - Ênfase3 17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7_32_4_32_2" style:display-name="40% - Ênfase3 17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7_32_5" style:display-name="40% - Ênfase3 17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7_32_6" style:display-name="40% - Ênfase3 17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8" style:display-name="40% - Ênfase3 18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8_32_2" style:display-name="40% - Ênfase3 18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8_32_2_32_2" style:display-name="40% - Ênfase3 18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8_32_2_32_2_32_2" style:display-name="40% - Ênfase3 18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8_32_2_32_3" style:display-name="40% - Ênfase3 18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8_32_2_32_4" style:display-name="40% - Ênfase3 18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8_32_3" style:display-name="40% - Ênfase3 18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8_32_3_32_2" style:display-name="40% - Ênfase3 18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8_32_4" style:display-name="40% - Ênfase3 18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8_32_4_32_2" style:display-name="40% - Ênfase3 18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8_32_5" style:display-name="40% - Ênfase3 18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8_32_6" style:display-name="40% - Ênfase3 18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9" style:display-name="40% - Ênfase3 19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9_32_2" style:display-name="40% - Ênfase3 19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19_32_2_32_2" style:display-name="40% - Ênfase3 19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9_32_2_32_2_32_2" style:display-name="40% - Ênfase3 19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9_32_2_32_3" style:display-name="40% - Ênfase3 19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9_32_2_32_4" style:display-name="40% - Ênfase3 19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9_32_3" style:display-name="40% - Ênfase3 19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9_32_3_32_2" style:display-name="40% - Ênfase3 19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9_32_4" style:display-name="40% - Ênfase3 19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9_32_4_32_2" style:display-name="40% - Ênfase3 19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9_32_5" style:display-name="40% - Ênfase3 19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19_32_6" style:display-name="40% - Ênfase3 19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" style:display-name="40% - Ênfase3 2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_32_2" style:display-name="40% - Ênfase3 2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_32_2_32_2" style:display-name="40% - Ênfase3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_32_2_32_2_32_2" style:display-name="40% - Ênfase3 2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_32_2_32_3" style:display-name="40% - Ênfase3 2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_32_2_32_4" style:display-name="40% - Ênfase3 2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_32_3" style:display-name="40% - Ênfase3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_32_3_32_2" style:display-name="40% - Ênfase3 2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_32_4" style:display-name="40% - Ênfase3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_32_4_32_2" style:display-name="40% - Ênfase3 2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_32_5" style:display-name="40% - Ênfase3 2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_32_6" style:display-name="40% - Ênfase3 2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0" style:display-name="40% - Ênfase3 20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0_32_2" style:display-name="40% - Ênfase3 20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0_32_2_32_2" style:display-name="40% - Ênfase3 20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0_32_2_32_2_32_2" style:display-name="40% - Ênfase3 20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0_32_2_32_3" style:display-name="40% - Ênfase3 20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0_32_2_32_4" style:display-name="40% - Ênfase3 20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0_32_3" style:display-name="40% - Ênfase3 20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0_32_3_32_2" style:display-name="40% - Ênfase3 20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0_32_4" style:display-name="40% - Ênfase3 20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0_32_4_32_2" style:display-name="40% - Ênfase3 20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0_32_5" style:display-name="40% - Ênfase3 20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0_32_6" style:display-name="40% - Ênfase3 20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1" style:display-name="40% - Ênfase3 21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1_32_2" style:display-name="40% - Ênfase3 21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1_32_2_32_2" style:display-name="40% - Ênfase3 21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1_32_2_32_2_32_2" style:display-name="40% - Ênfase3 21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1_32_2_32_3" style:display-name="40% - Ênfase3 21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1_32_2_32_4" style:display-name="40% - Ênfase3 21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1_32_3" style:display-name="40% - Ênfase3 21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1_32_3_32_2" style:display-name="40% - Ênfase3 21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1_32_4" style:display-name="40% - Ênfase3 21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1_32_4_32_2" style:display-name="40% - Ênfase3 21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1_32_5" style:display-name="40% - Ênfase3 21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1_32_6" style:display-name="40% - Ênfase3 21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2" style:display-name="40% - Ênfase3 22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2_32_2" style:display-name="40% - Ênfase3 22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2_32_2_32_2" style:display-name="40% - Ênfase3 2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2_32_2_32_2_32_2" style:display-name="40% - Ênfase3 22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2_32_2_32_3" style:display-name="40% - Ênfase3 22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2_32_2_32_4" style:display-name="40% - Ênfase3 22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2_32_3" style:display-name="40% - Ênfase3 2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2_32_3_32_2" style:display-name="40% - Ênfase3 22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2_32_4" style:display-name="40% - Ênfase3 2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2_32_4_32_2" style:display-name="40% - Ênfase3 22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2_32_5" style:display-name="40% - Ênfase3 22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2_32_6" style:display-name="40% - Ênfase3 22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3" style:display-name="40% - Ênfase3 23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3_32_2" style:display-name="40% - Ênfase3 23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3_32_2_32_2" style:display-name="40% - Ênfase3 23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3_32_2_32_2_32_2" style:display-name="40% - Ênfase3 23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3_32_2_32_3" style:display-name="40% - Ênfase3 23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3_32_2_32_4" style:display-name="40% - Ênfase3 23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3_32_3" style:display-name="40% - Ênfase3 23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3_32_3_32_2" style:display-name="40% - Ênfase3 23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3_32_4" style:display-name="40% - Ênfase3 23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3_32_4_32_2" style:display-name="40% - Ênfase3 23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3_32_5" style:display-name="40% - Ênfase3 23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3_32_6" style:display-name="40% - Ênfase3 23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4" style:display-name="40% - Ênfase3 24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4_32_2" style:display-name="40% - Ênfase3 24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4_32_2_32_2" style:display-name="40% - Ênfase3 24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4_32_2_32_2_32_2" style:display-name="40% - Ênfase3 24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4_32_2_32_3" style:display-name="40% - Ênfase3 24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4_32_2_32_4" style:display-name="40% - Ênfase3 24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4_32_3" style:display-name="40% - Ênfase3 24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4_32_3_32_2" style:display-name="40% - Ênfase3 24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4_32_4" style:display-name="40% - Ênfase3 24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4_32_4_32_2" style:display-name="40% - Ênfase3 24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4_32_5" style:display-name="40% - Ênfase3 24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4_32_6" style:display-name="40% - Ênfase3 24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5" style:display-name="40% - Ênfase3 25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5_32_2" style:display-name="40% - Ênfase3 25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5_32_2_32_2" style:display-name="40% - Ênfase3 25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5_32_2_32_2_32_2" style:display-name="40% - Ênfase3 25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5_32_2_32_3" style:display-name="40% - Ênfase3 25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5_32_2_32_4" style:display-name="40% - Ênfase3 25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5_32_3" style:display-name="40% - Ênfase3 25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5_32_3_32_2" style:display-name="40% - Ênfase3 25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5_32_4" style:display-name="40% - Ênfase3 25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5_32_4_32_2" style:display-name="40% - Ênfase3 25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5_32_5" style:display-name="40% - Ênfase3 25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5_32_6" style:display-name="40% - Ênfase3 25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6" style:display-name="40% - Ênfase3 26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6_32_2" style:display-name="40% - Ênfase3 26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6_32_2_32_2" style:display-name="40% - Ênfase3 26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6_32_2_32_2_32_2" style:display-name="40% - Ênfase3 26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6_32_2_32_3" style:display-name="40% - Ênfase3 26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6_32_2_32_4" style:display-name="40% - Ênfase3 26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6_32_3" style:display-name="40% - Ênfase3 26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6_32_3_32_2" style:display-name="40% - Ênfase3 26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6_32_4" style:display-name="40% - Ênfase3 26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6_32_4_32_2" style:display-name="40% - Ênfase3 26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6_32_5" style:display-name="40% - Ênfase3 26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6_32_6" style:display-name="40% - Ênfase3 26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7" style:display-name="40% - Ênfase3 27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7_32_2" style:display-name="40% - Ênfase3 27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7_32_2_32_2" style:display-name="40% - Ênfase3 27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7_32_2_32_2_32_2" style:display-name="40% - Ênfase3 27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7_32_2_32_3" style:display-name="40% - Ênfase3 27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7_32_2_32_4" style:display-name="40% - Ênfase3 27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7_32_3" style:display-name="40% - Ênfase3 27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7_32_3_32_2" style:display-name="40% - Ênfase3 27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7_32_4" style:display-name="40% - Ênfase3 27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7_32_4_32_2" style:display-name="40% - Ênfase3 27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7_32_5" style:display-name="40% - Ênfase3 27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7_32_6" style:display-name="40% - Ênfase3 27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8" style:display-name="40% - Ênfase3 28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8_32_2" style:display-name="40% - Ênfase3 28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8_32_2_32_2" style:display-name="40% - Ênfase3 28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8_32_2_32_2_32_2" style:display-name="40% - Ênfase3 28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8_32_2_32_3" style:display-name="40% - Ênfase3 28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8_32_3" style:display-name="40% - Ênfase3 28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8_32_3_32_2" style:display-name="40% - Ênfase3 28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8_32_4" style:display-name="40% - Ênfase3 28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8_32_4_32_2" style:display-name="40% - Ênfase3 28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8_32_5" style:display-name="40% - Ênfase3 28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9" style:display-name="40% - Ênfase3 29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9_32_2" style:display-name="40% - Ênfase3 29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9_32_2_32_2" style:display-name="40% - Ênfase3 29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29_32_3" style:display-name="40% - Ênfase3 29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3" style:display-name="40% - Ênfase3 3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3_32_2" style:display-name="40% - Ênfase3 3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3_32_2_32_2" style:display-name="40% - Ênfase3 3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3_32_2_32_2_32_2" style:display-name="40% - Ênfase3 3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3_32_2_32_3" style:display-name="40% - Ênfase3 3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3_32_2_32_4" style:display-name="40% - Ênfase3 3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3_32_3" style:display-name="40% - Ênfase3 3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3_32_3_32_2" style:display-name="40% - Ênfase3 3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3_32_4" style:display-name="40% - Ênfase3 3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3_32_4_32_2" style:display-name="40% - Ênfase3 3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3_32_5" style:display-name="40% - Ênfase3 3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3_32_6" style:display-name="40% - Ênfase3 3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30" style:display-name="40% - Ênfase3 30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30_32_2" style:display-name="40% - Ênfase3 30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31" style:display-name="40% - Ênfase3 31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31_32_2" style:display-name="40% - Ênfase3 31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4" style:display-name="40% - Ênfase3 4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4_32_2" style:display-name="40% - Ênfase3 4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4_32_2_32_2" style:display-name="40% - Ênfase3 4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4_32_2_32_2_32_2" style:display-name="40% - Ênfase3 4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4_32_2_32_3" style:display-name="40% - Ênfase3 4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4_32_2_32_4" style:display-name="40% - Ênfase3 4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4_32_3" style:display-name="40% - Ênfase3 4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4_32_3_32_2" style:display-name="40% - Ênfase3 4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4_32_4" style:display-name="40% - Ênfase3 4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4_32_4_32_2" style:display-name="40% - Ênfase3 4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4_32_5" style:display-name="40% - Ênfase3 4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4_32_6" style:display-name="40% - Ênfase3 4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5" style:display-name="40% - Ênfase3 5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5_32_2" style:display-name="40% - Ênfase3 5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5_32_2_32_2" style:display-name="40% - Ênfase3 5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5_32_2_32_2_32_2" style:display-name="40% - Ênfase3 5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5_32_2_32_3" style:display-name="40% - Ênfase3 5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5_32_2_32_4" style:display-name="40% - Ênfase3 5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5_32_3" style:display-name="40% - Ênfase3 5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5_32_3_32_2" style:display-name="40% - Ênfase3 5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5_32_4" style:display-name="40% - Ênfase3 5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5_32_4_32_2" style:display-name="40% - Ênfase3 5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5_32_5" style:display-name="40% - Ênfase3 5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5_32_6" style:display-name="40% - Ênfase3 5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6" style:display-name="40% - Ênfase3 6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6_32_2" style:display-name="40% - Ênfase3 6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6_32_2_32_2" style:display-name="40% - Ênfase3 6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6_32_2_32_2_32_2" style:display-name="40% - Ênfase3 6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6_32_2_32_3" style:display-name="40% - Ênfase3 6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6_32_2_32_4" style:display-name="40% - Ênfase3 6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6_32_3" style:display-name="40% - Ênfase3 6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6_32_3_32_2" style:display-name="40% - Ênfase3 6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6_32_4" style:display-name="40% - Ênfase3 6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6_32_4_32_2" style:display-name="40% - Ênfase3 6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6_32_5" style:display-name="40% - Ênfase3 6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6_32_6" style:display-name="40% - Ênfase3 6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7" style:display-name="40% - Ênfase3 7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7_32_2" style:display-name="40% - Ênfase3 7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7_32_2_32_2" style:display-name="40% - Ênfase3 7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7_32_2_32_2_32_2" style:display-name="40% - Ênfase3 7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7_32_2_32_3" style:display-name="40% - Ênfase3 7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7_32_2_32_4" style:display-name="40% - Ênfase3 7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7_32_3" style:display-name="40% - Ênfase3 7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7_32_3_32_2" style:display-name="40% - Ênfase3 7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7_32_4" style:display-name="40% - Ênfase3 7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7_32_4_32_2" style:display-name="40% - Ênfase3 7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7_32_5" style:display-name="40% - Ênfase3 7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7_32_6" style:display-name="40% - Ênfase3 7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8" style:display-name="40% - Ênfase3 8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8_32_2" style:display-name="40% - Ênfase3 8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8_32_2_32_2" style:display-name="40% - Ênfase3 8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8_32_2_32_2_32_2" style:display-name="40% - Ênfase3 8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8_32_2_32_3" style:display-name="40% - Ênfase3 8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8_32_2_32_4" style:display-name="40% - Ênfase3 8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8_32_3" style:display-name="40% - Ênfase3 8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8_32_3_32_2" style:display-name="40% - Ênfase3 8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8_32_4" style:display-name="40% - Ênfase3 8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8_32_4_32_2" style:display-name="40% - Ênfase3 8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8_32_5" style:display-name="40% - Ênfase3 8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8_32_6" style:display-name="40% - Ênfase3 8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9" style:display-name="40% - Ênfase3 9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9_32_2" style:display-name="40% - Ênfase3 9 2" style:family="table-cell" style:data-style-name="N0">
      <style:table-cell-properties fo:background-color="#DBDBDB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9_32_2_32_2" style:display-name="40% - Ênfase3 9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9_32_2_32_2_32_2" style:display-name="40% - Ênfase3 9 2 2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9_32_2_32_3" style:display-name="40% - Ênfase3 9 2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9_32_2_32_4" style:display-name="40% - Ênfase3 9 2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9_32_3" style:display-name="40% - Ênfase3 9 3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9_32_3_32_2" style:display-name="40% - Ênfase3 9 3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9_32_4" style:display-name="40% - Ênfase3 9 4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9_32_4_32_2" style:display-name="40% - Ênfase3 9 4 2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9_32_5" style:display-name="40% - Ênfase3 9 5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3_32_9_32_6" style:display-name="40% - Ênfase3 9 6" style:family="table-cell" style:data-style-name="N0">
      <style:table-cell-properties fo:background-color="#83E28E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0" style:display-name="40% - Ênfase4 10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0_32_2" style:display-name="40% - Ênfase4 10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0_32_2_32_2" style:display-name="40% - Ênfase4 10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0_32_2_32_2_32_2" style:display-name="40% - Ênfase4 10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0_32_2_32_3" style:display-name="40% - Ênfase4 10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0_32_2_32_4" style:display-name="40% - Ênfase4 10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0_32_3" style:display-name="40% - Ênfase4 10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0_32_3_32_2" style:display-name="40% - Ênfase4 10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0_32_4" style:display-name="40% - Ênfase4 10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0_32_4_32_2" style:display-name="40% - Ênfase4 10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0_32_5" style:display-name="40% - Ênfase4 10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0_32_6" style:display-name="40% - Ênfase4 10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1" style:display-name="40% - Ênfase4 11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1_32_2" style:display-name="40% - Ênfase4 11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1_32_2_32_2" style:display-name="40% - Ênfase4 11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1_32_2_32_2_32_2" style:display-name="40% - Ênfase4 11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1_32_2_32_3" style:display-name="40% - Ênfase4 11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1_32_2_32_4" style:display-name="40% - Ênfase4 11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1_32_3" style:display-name="40% - Ênfase4 11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1_32_3_32_2" style:display-name="40% - Ênfase4 11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1_32_4" style:display-name="40% - Ênfase4 11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1_32_4_32_2" style:display-name="40% - Ênfase4 11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1_32_5" style:display-name="40% - Ênfase4 11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1_32_6" style:display-name="40% - Ênfase4 11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2" style:display-name="40% - Ênfase4 12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2_32_2" style:display-name="40% - Ênfase4 12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2_32_2_32_2" style:display-name="40% - Ênfase4 1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2_32_2_32_2_32_2" style:display-name="40% - Ênfase4 12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2_32_2_32_3" style:display-name="40% - Ênfase4 12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2_32_2_32_4" style:display-name="40% - Ênfase4 12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2_32_3" style:display-name="40% - Ênfase4 1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2_32_3_32_2" style:display-name="40% - Ênfase4 12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2_32_4" style:display-name="40% - Ênfase4 1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2_32_4_32_2" style:display-name="40% - Ênfase4 12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2_32_5" style:display-name="40% - Ênfase4 12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2_32_6" style:display-name="40% - Ênfase4 12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3" style:display-name="40% - Ênfase4 13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3_32_2" style:display-name="40% - Ênfase4 13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3_32_2_32_2" style:display-name="40% - Ênfase4 13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3_32_2_32_2_32_2" style:display-name="40% - Ênfase4 13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3_32_2_32_3" style:display-name="40% - Ênfase4 13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3_32_2_32_4" style:display-name="40% - Ênfase4 13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3_32_3" style:display-name="40% - Ênfase4 13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3_32_3_32_2" style:display-name="40% - Ênfase4 13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3_32_4" style:display-name="40% - Ênfase4 13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3_32_4_32_2" style:display-name="40% - Ênfase4 13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3_32_5" style:display-name="40% - Ênfase4 13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3_32_6" style:display-name="40% - Ênfase4 13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4" style:display-name="40% - Ênfase4 14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4_32_2" style:display-name="40% - Ênfase4 14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4_32_2_32_2" style:display-name="40% - Ênfase4 14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4_32_2_32_2_32_2" style:display-name="40% - Ênfase4 14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4_32_2_32_3" style:display-name="40% - Ênfase4 14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4_32_2_32_4" style:display-name="40% - Ênfase4 14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4_32_3" style:display-name="40% - Ênfase4 14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4_32_3_32_2" style:display-name="40% - Ênfase4 14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4_32_4" style:display-name="40% - Ênfase4 14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4_32_4_32_2" style:display-name="40% - Ênfase4 14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4_32_5" style:display-name="40% - Ênfase4 14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4_32_6" style:display-name="40% - Ênfase4 14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5" style:display-name="40% - Ênfase4 15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5_32_2" style:display-name="40% - Ênfase4 15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5_32_2_32_2" style:display-name="40% - Ênfase4 15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5_32_2_32_2_32_2" style:display-name="40% - Ênfase4 15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5_32_2_32_3" style:display-name="40% - Ênfase4 15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5_32_2_32_4" style:display-name="40% - Ênfase4 15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5_32_3" style:display-name="40% - Ênfase4 15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5_32_3_32_2" style:display-name="40% - Ênfase4 15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5_32_4" style:display-name="40% - Ênfase4 15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5_32_4_32_2" style:display-name="40% - Ênfase4 15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5_32_5" style:display-name="40% - Ênfase4 15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5_32_6" style:display-name="40% - Ênfase4 15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6" style:display-name="40% - Ênfase4 16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6_32_2" style:display-name="40% - Ênfase4 16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6_32_2_32_2" style:display-name="40% - Ênfase4 16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6_32_2_32_2_32_2" style:display-name="40% - Ênfase4 16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6_32_2_32_3" style:display-name="40% - Ênfase4 16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6_32_2_32_4" style:display-name="40% - Ênfase4 16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6_32_3" style:display-name="40% - Ênfase4 16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6_32_3_32_2" style:display-name="40% - Ênfase4 16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6_32_4" style:display-name="40% - Ênfase4 16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6_32_4_32_2" style:display-name="40% - Ênfase4 16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6_32_5" style:display-name="40% - Ênfase4 16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6_32_6" style:display-name="40% - Ênfase4 16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7" style:display-name="40% - Ênfase4 17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7_32_2" style:display-name="40% - Ênfase4 17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7_32_2_32_2" style:display-name="40% - Ênfase4 17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7_32_2_32_2_32_2" style:display-name="40% - Ênfase4 17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7_32_2_32_3" style:display-name="40% - Ênfase4 17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7_32_2_32_4" style:display-name="40% - Ênfase4 17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7_32_3" style:display-name="40% - Ênfase4 17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7_32_3_32_2" style:display-name="40% - Ênfase4 17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7_32_4" style:display-name="40% - Ênfase4 17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7_32_4_32_2" style:display-name="40% - Ênfase4 17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7_32_5" style:display-name="40% - Ênfase4 17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7_32_6" style:display-name="40% - Ênfase4 17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8" style:display-name="40% - Ênfase4 18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8_32_2" style:display-name="40% - Ênfase4 18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8_32_2_32_2" style:display-name="40% - Ênfase4 18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8_32_2_32_2_32_2" style:display-name="40% - Ênfase4 18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8_32_2_32_3" style:display-name="40% - Ênfase4 18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8_32_2_32_4" style:display-name="40% - Ênfase4 18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8_32_3" style:display-name="40% - Ênfase4 18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8_32_3_32_2" style:display-name="40% - Ênfase4 18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8_32_4" style:display-name="40% - Ênfase4 18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8_32_4_32_2" style:display-name="40% - Ênfase4 18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8_32_5" style:display-name="40% - Ênfase4 18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8_32_6" style:display-name="40% - Ênfase4 18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9" style:display-name="40% - Ênfase4 19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9_32_2" style:display-name="40% - Ênfase4 19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19_32_2_32_2" style:display-name="40% - Ênfase4 19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9_32_2_32_2_32_2" style:display-name="40% - Ênfase4 19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9_32_2_32_3" style:display-name="40% - Ênfase4 19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9_32_2_32_4" style:display-name="40% - Ênfase4 19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9_32_3" style:display-name="40% - Ênfase4 19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9_32_3_32_2" style:display-name="40% - Ênfase4 19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9_32_4" style:display-name="40% - Ênfase4 19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9_32_4_32_2" style:display-name="40% - Ênfase4 19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9_32_5" style:display-name="40% - Ênfase4 19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19_32_6" style:display-name="40% - Ênfase4 19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" style:display-name="40% - Ênfase4 2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_32_2" style:display-name="40% - Ênfase4 2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_32_2_32_2" style:display-name="40% - Ênfase4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_32_2_32_2_32_2" style:display-name="40% - Ênfase4 2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_32_2_32_3" style:display-name="40% - Ênfase4 2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_32_2_32_4" style:display-name="40% - Ênfase4 2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_32_3" style:display-name="40% - Ênfase4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_32_3_32_2" style:display-name="40% - Ênfase4 2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_32_4" style:display-name="40% - Ênfase4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_32_4_32_2" style:display-name="40% - Ênfase4 2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_32_5" style:display-name="40% - Ênfase4 2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_32_6" style:display-name="40% - Ênfase4 2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0" style:display-name="40% - Ênfase4 20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0_32_2" style:display-name="40% - Ênfase4 20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0_32_2_32_2" style:display-name="40% - Ênfase4 20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0_32_2_32_2_32_2" style:display-name="40% - Ênfase4 20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0_32_2_32_3" style:display-name="40% - Ênfase4 20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0_32_2_32_4" style:display-name="40% - Ênfase4 20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0_32_3" style:display-name="40% - Ênfase4 20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0_32_3_32_2" style:display-name="40% - Ênfase4 20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0_32_4" style:display-name="40% - Ênfase4 20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0_32_4_32_2" style:display-name="40% - Ênfase4 20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0_32_5" style:display-name="40% - Ênfase4 20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0_32_6" style:display-name="40% - Ênfase4 20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1" style:display-name="40% - Ênfase4 21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1_32_2" style:display-name="40% - Ênfase4 21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1_32_2_32_2" style:display-name="40% - Ênfase4 21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1_32_2_32_2_32_2" style:display-name="40% - Ênfase4 21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1_32_2_32_3" style:display-name="40% - Ênfase4 21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1_32_2_32_4" style:display-name="40% - Ênfase4 21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1_32_3" style:display-name="40% - Ênfase4 21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1_32_3_32_2" style:display-name="40% - Ênfase4 21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1_32_4" style:display-name="40% - Ênfase4 21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1_32_4_32_2" style:display-name="40% - Ênfase4 21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1_32_5" style:display-name="40% - Ênfase4 21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1_32_6" style:display-name="40% - Ênfase4 21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2" style:display-name="40% - Ênfase4 22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2_32_2" style:display-name="40% - Ênfase4 22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2_32_2_32_2" style:display-name="40% - Ênfase4 2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2_32_2_32_2_32_2" style:display-name="40% - Ênfase4 22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2_32_2_32_3" style:display-name="40% - Ênfase4 22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2_32_2_32_4" style:display-name="40% - Ênfase4 22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2_32_3" style:display-name="40% - Ênfase4 2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2_32_3_32_2" style:display-name="40% - Ênfase4 22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2_32_4" style:display-name="40% - Ênfase4 2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2_32_4_32_2" style:display-name="40% - Ênfase4 22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2_32_5" style:display-name="40% - Ênfase4 22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2_32_6" style:display-name="40% - Ênfase4 22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3" style:display-name="40% - Ênfase4 23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3_32_2" style:display-name="40% - Ênfase4 23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3_32_2_32_2" style:display-name="40% - Ênfase4 23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3_32_2_32_2_32_2" style:display-name="40% - Ênfase4 23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3_32_2_32_3" style:display-name="40% - Ênfase4 23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3_32_2_32_4" style:display-name="40% - Ênfase4 23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3_32_3" style:display-name="40% - Ênfase4 23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3_32_3_32_2" style:display-name="40% - Ênfase4 23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3_32_4" style:display-name="40% - Ênfase4 23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3_32_4_32_2" style:display-name="40% - Ênfase4 23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3_32_5" style:display-name="40% - Ênfase4 23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3_32_6" style:display-name="40% - Ênfase4 23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4" style:display-name="40% - Ênfase4 24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4_32_2" style:display-name="40% - Ênfase4 24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4_32_2_32_2" style:display-name="40% - Ênfase4 24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4_32_2_32_2_32_2" style:display-name="40% - Ênfase4 24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4_32_2_32_3" style:display-name="40% - Ênfase4 24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4_32_2_32_4" style:display-name="40% - Ênfase4 24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4_32_3" style:display-name="40% - Ênfase4 24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4_32_3_32_2" style:display-name="40% - Ênfase4 24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4_32_4" style:display-name="40% - Ênfase4 24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4_32_4_32_2" style:display-name="40% - Ênfase4 24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4_32_5" style:display-name="40% - Ênfase4 24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4_32_6" style:display-name="40% - Ênfase4 24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5" style:display-name="40% - Ênfase4 25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5_32_2" style:display-name="40% - Ênfase4 25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5_32_2_32_2" style:display-name="40% - Ênfase4 25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5_32_2_32_2_32_2" style:display-name="40% - Ênfase4 25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5_32_2_32_3" style:display-name="40% - Ênfase4 25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5_32_2_32_4" style:display-name="40% - Ênfase4 25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5_32_3" style:display-name="40% - Ênfase4 25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5_32_3_32_2" style:display-name="40% - Ênfase4 25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5_32_4" style:display-name="40% - Ênfase4 25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5_32_4_32_2" style:display-name="40% - Ênfase4 25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5_32_5" style:display-name="40% - Ênfase4 25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5_32_6" style:display-name="40% - Ênfase4 25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6" style:display-name="40% - Ênfase4 26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6_32_2" style:display-name="40% - Ênfase4 26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6_32_2_32_2" style:display-name="40% - Ênfase4 26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6_32_2_32_2_32_2" style:display-name="40% - Ênfase4 26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6_32_2_32_3" style:display-name="40% - Ênfase4 26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6_32_2_32_4" style:display-name="40% - Ênfase4 26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6_32_3" style:display-name="40% - Ênfase4 26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6_32_3_32_2" style:display-name="40% - Ênfase4 26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6_32_4" style:display-name="40% - Ênfase4 26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6_32_4_32_2" style:display-name="40% - Ênfase4 26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6_32_5" style:display-name="40% - Ênfase4 26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6_32_6" style:display-name="40% - Ênfase4 26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7" style:display-name="40% - Ênfase4 27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7_32_2" style:display-name="40% - Ênfase4 27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7_32_2_32_2" style:display-name="40% - Ênfase4 27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7_32_2_32_2_32_2" style:display-name="40% - Ênfase4 27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7_32_2_32_3" style:display-name="40% - Ênfase4 27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7_32_2_32_4" style:display-name="40% - Ênfase4 27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7_32_3" style:display-name="40% - Ênfase4 27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7_32_3_32_2" style:display-name="40% - Ênfase4 27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7_32_4" style:display-name="40% - Ênfase4 27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7_32_4_32_2" style:display-name="40% - Ênfase4 27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7_32_5" style:display-name="40% - Ênfase4 27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7_32_6" style:display-name="40% - Ênfase4 27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8" style:display-name="40% - Ênfase4 28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8_32_2" style:display-name="40% - Ênfase4 28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8_32_2_32_2" style:display-name="40% - Ênfase4 28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8_32_2_32_2_32_2" style:display-name="40% - Ênfase4 28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8_32_2_32_3" style:display-name="40% - Ênfase4 28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8_32_3" style:display-name="40% - Ênfase4 28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8_32_3_32_2" style:display-name="40% - Ênfase4 28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8_32_4" style:display-name="40% - Ênfase4 28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8_32_4_32_2" style:display-name="40% - Ênfase4 28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8_32_5" style:display-name="40% - Ênfase4 28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9" style:display-name="40% - Ênfase4 29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9_32_2" style:display-name="40% - Ênfase4 29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9_32_2_32_2" style:display-name="40% - Ênfase4 29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29_32_3" style:display-name="40% - Ênfase4 29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3" style:display-name="40% - Ênfase4 3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3_32_2" style:display-name="40% - Ênfase4 3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3_32_2_32_2" style:display-name="40% - Ênfase4 3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3_32_2_32_2_32_2" style:display-name="40% - Ênfase4 3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3_32_2_32_3" style:display-name="40% - Ênfase4 3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3_32_2_32_4" style:display-name="40% - Ênfase4 3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3_32_3" style:display-name="40% - Ênfase4 3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3_32_3_32_2" style:display-name="40% - Ênfase4 3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3_32_4" style:display-name="40% - Ênfase4 3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3_32_4_32_2" style:display-name="40% - Ênfase4 3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3_32_5" style:display-name="40% - Ênfase4 3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3_32_6" style:display-name="40% - Ênfase4 3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30" style:display-name="40% - Ênfase4 30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30_32_2" style:display-name="40% - Ênfase4 30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31" style:display-name="40% - Ênfase4 31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31_32_2" style:display-name="40% - Ênfase4 31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4" style:display-name="40% - Ênfase4 4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4_32_2" style:display-name="40% - Ênfase4 4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4_32_2_32_2" style:display-name="40% - Ênfase4 4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4_32_2_32_2_32_2" style:display-name="40% - Ênfase4 4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4_32_2_32_3" style:display-name="40% - Ênfase4 4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4_32_2_32_4" style:display-name="40% - Ênfase4 4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4_32_3" style:display-name="40% - Ênfase4 4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4_32_3_32_2" style:display-name="40% - Ênfase4 4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4_32_4" style:display-name="40% - Ênfase4 4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4_32_4_32_2" style:display-name="40% - Ênfase4 4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4_32_5" style:display-name="40% - Ênfase4 4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4_32_6" style:display-name="40% - Ênfase4 4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5" style:display-name="40% - Ênfase4 5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5_32_2" style:display-name="40% - Ênfase4 5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5_32_2_32_2" style:display-name="40% - Ênfase4 5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5_32_2_32_2_32_2" style:display-name="40% - Ênfase4 5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5_32_2_32_3" style:display-name="40% - Ênfase4 5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5_32_2_32_4" style:display-name="40% - Ênfase4 5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5_32_3" style:display-name="40% - Ênfase4 5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5_32_3_32_2" style:display-name="40% - Ênfase4 5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5_32_4" style:display-name="40% - Ênfase4 5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5_32_4_32_2" style:display-name="40% - Ênfase4 5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5_32_5" style:display-name="40% - Ênfase4 5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5_32_6" style:display-name="40% - Ênfase4 5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6" style:display-name="40% - Ênfase4 6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6_32_2" style:display-name="40% - Ênfase4 6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6_32_2_32_2" style:display-name="40% - Ênfase4 6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6_32_2_32_2_32_2" style:display-name="40% - Ênfase4 6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6_32_2_32_3" style:display-name="40% - Ênfase4 6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6_32_2_32_4" style:display-name="40% - Ênfase4 6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6_32_3" style:display-name="40% - Ênfase4 6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6_32_3_32_2" style:display-name="40% - Ênfase4 6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6_32_4" style:display-name="40% - Ênfase4 6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6_32_4_32_2" style:display-name="40% - Ênfase4 6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6_32_5" style:display-name="40% - Ênfase4 6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6_32_6" style:display-name="40% - Ênfase4 6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7" style:display-name="40% - Ênfase4 7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7_32_2" style:display-name="40% - Ênfase4 7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7_32_2_32_2" style:display-name="40% - Ênfase4 7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7_32_2_32_2_32_2" style:display-name="40% - Ênfase4 7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7_32_2_32_3" style:display-name="40% - Ênfase4 7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7_32_2_32_4" style:display-name="40% - Ênfase4 7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7_32_3" style:display-name="40% - Ênfase4 7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7_32_3_32_2" style:display-name="40% - Ênfase4 7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7_32_4" style:display-name="40% - Ênfase4 7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7_32_4_32_2" style:display-name="40% - Ênfase4 7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7_32_5" style:display-name="40% - Ênfase4 7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7_32_6" style:display-name="40% - Ênfase4 7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8" style:display-name="40% - Ênfase4 8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8_32_2" style:display-name="40% - Ênfase4 8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8_32_2_32_2" style:display-name="40% - Ênfase4 8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8_32_2_32_2_32_2" style:display-name="40% - Ênfase4 8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8_32_2_32_3" style:display-name="40% - Ênfase4 8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8_32_2_32_4" style:display-name="40% - Ênfase4 8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8_32_3" style:display-name="40% - Ênfase4 8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8_32_3_32_2" style:display-name="40% - Ênfase4 8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8_32_4" style:display-name="40% - Ênfase4 8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8_32_4_32_2" style:display-name="40% - Ênfase4 8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8_32_5" style:display-name="40% - Ênfase4 8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8_32_6" style:display-name="40% - Ênfase4 8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9" style:display-name="40% - Ênfase4 9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9_32_2" style:display-name="40% - Ênfase4 9 2" style:family="table-cell" style:data-style-name="N0">
      <style:table-cell-properties fo:background-color="#FFE6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9_32_2_32_2" style:display-name="40% - Ênfase4 9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9_32_2_32_2_32_2" style:display-name="40% - Ênfase4 9 2 2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9_32_2_32_3" style:display-name="40% - Ênfase4 9 2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9_32_2_32_4" style:display-name="40% - Ênfase4 9 2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9_32_3" style:display-name="40% - Ênfase4 9 3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9_32_3_32_2" style:display-name="40% - Ênfase4 9 3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9_32_4" style:display-name="40% - Ênfase4 9 4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9_32_4_32_2" style:display-name="40% - Ênfase4 9 4 2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9_32_5" style:display-name="40% - Ênfase4 9 5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4_32_9_32_6" style:display-name="40% - Ênfase4 9 6" style:family="table-cell" style:data-style-name="N0">
      <style:table-cell-properties fo:background-color="#94DCF8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0" style:display-name="40% - Ênfase5 10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0_32_2" style:display-name="40% - Ênfase5 10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0_32_2_32_2" style:display-name="40% - Ênfase5 10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0_32_2_32_2_32_2" style:display-name="40% - Ênfase5 10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0_32_2_32_3" style:display-name="40% - Ênfase5 10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0_32_2_32_4" style:display-name="40% - Ênfase5 10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0_32_3" style:display-name="40% - Ênfase5 10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0_32_3_32_2" style:display-name="40% - Ênfase5 10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0_32_4" style:display-name="40% - Ênfase5 10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0_32_4_32_2" style:display-name="40% - Ênfase5 10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0_32_5" style:display-name="40% - Ênfase5 10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0_32_6" style:display-name="40% - Ênfase5 10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1" style:display-name="40% - Ênfase5 11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1_32_2" style:display-name="40% - Ênfase5 11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1_32_2_32_2" style:display-name="40% - Ênfase5 11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1_32_2_32_2_32_2" style:display-name="40% - Ênfase5 11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1_32_2_32_3" style:display-name="40% - Ênfase5 11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1_32_2_32_4" style:display-name="40% - Ênfase5 11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1_32_3" style:display-name="40% - Ênfase5 11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1_32_3_32_2" style:display-name="40% - Ênfase5 11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1_32_4" style:display-name="40% - Ênfase5 11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1_32_4_32_2" style:display-name="40% - Ênfase5 11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1_32_5" style:display-name="40% - Ênfase5 11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1_32_6" style:display-name="40% - Ênfase5 11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2" style:display-name="40% - Ênfase5 12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2_32_2" style:display-name="40% - Ênfase5 12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2_32_2_32_2" style:display-name="40% - Ênfase5 1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2_32_2_32_2_32_2" style:display-name="40% - Ênfase5 12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2_32_2_32_3" style:display-name="40% - Ênfase5 12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2_32_2_32_4" style:display-name="40% - Ênfase5 12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2_32_3" style:display-name="40% - Ênfase5 1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2_32_3_32_2" style:display-name="40% - Ênfase5 12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2_32_4" style:display-name="40% - Ênfase5 1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2_32_4_32_2" style:display-name="40% - Ênfase5 12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2_32_5" style:display-name="40% - Ênfase5 12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2_32_6" style:display-name="40% - Ênfase5 12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3" style:display-name="40% - Ênfase5 13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3_32_2" style:display-name="40% - Ênfase5 13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3_32_2_32_2" style:display-name="40% - Ênfase5 13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3_32_2_32_2_32_2" style:display-name="40% - Ênfase5 13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3_32_2_32_3" style:display-name="40% - Ênfase5 13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3_32_2_32_4" style:display-name="40% - Ênfase5 13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3_32_3" style:display-name="40% - Ênfase5 13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3_32_3_32_2" style:display-name="40% - Ênfase5 13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3_32_4" style:display-name="40% - Ênfase5 13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3_32_4_32_2" style:display-name="40% - Ênfase5 13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3_32_5" style:display-name="40% - Ênfase5 13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3_32_6" style:display-name="40% - Ênfase5 13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4" style:display-name="40% - Ênfase5 14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4_32_2" style:display-name="40% - Ênfase5 14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4_32_2_32_2" style:display-name="40% - Ênfase5 14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4_32_2_32_2_32_2" style:display-name="40% - Ênfase5 14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4_32_2_32_3" style:display-name="40% - Ênfase5 14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4_32_2_32_4" style:display-name="40% - Ênfase5 14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4_32_3" style:display-name="40% - Ênfase5 14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4_32_3_32_2" style:display-name="40% - Ênfase5 14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4_32_4" style:display-name="40% - Ênfase5 14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4_32_4_32_2" style:display-name="40% - Ênfase5 14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4_32_5" style:display-name="40% - Ênfase5 14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4_32_6" style:display-name="40% - Ênfase5 14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5" style:display-name="40% - Ênfase5 15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5_32_2" style:display-name="40% - Ênfase5 15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5_32_2_32_2" style:display-name="40% - Ênfase5 15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5_32_2_32_2_32_2" style:display-name="40% - Ênfase5 15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5_32_2_32_3" style:display-name="40% - Ênfase5 15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5_32_2_32_4" style:display-name="40% - Ênfase5 15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5_32_3" style:display-name="40% - Ênfase5 15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5_32_3_32_2" style:display-name="40% - Ênfase5 15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5_32_4" style:display-name="40% - Ênfase5 15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5_32_4_32_2" style:display-name="40% - Ênfase5 15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5_32_5" style:display-name="40% - Ênfase5 15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5_32_6" style:display-name="40% - Ênfase5 15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6" style:display-name="40% - Ênfase5 16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6_32_2" style:display-name="40% - Ênfase5 16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6_32_2_32_2" style:display-name="40% - Ênfase5 16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6_32_2_32_2_32_2" style:display-name="40% - Ênfase5 16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6_32_2_32_3" style:display-name="40% - Ênfase5 16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6_32_2_32_4" style:display-name="40% - Ênfase5 16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6_32_3" style:display-name="40% - Ênfase5 16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6_32_3_32_2" style:display-name="40% - Ênfase5 16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6_32_4" style:display-name="40% - Ênfase5 16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6_32_4_32_2" style:display-name="40% - Ênfase5 16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6_32_5" style:display-name="40% - Ênfase5 16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6_32_6" style:display-name="40% - Ênfase5 16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7" style:display-name="40% - Ênfase5 17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7_32_2" style:display-name="40% - Ênfase5 17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7_32_2_32_2" style:display-name="40% - Ênfase5 17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7_32_2_32_2_32_2" style:display-name="40% - Ênfase5 17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7_32_2_32_3" style:display-name="40% - Ênfase5 17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7_32_2_32_4" style:display-name="40% - Ênfase5 17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7_32_3" style:display-name="40% - Ênfase5 17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7_32_3_32_2" style:display-name="40% - Ênfase5 17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7_32_4" style:display-name="40% - Ênfase5 17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7_32_4_32_2" style:display-name="40% - Ênfase5 17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7_32_5" style:display-name="40% - Ênfase5 17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7_32_6" style:display-name="40% - Ênfase5 17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8" style:display-name="40% - Ênfase5 18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8_32_2" style:display-name="40% - Ênfase5 18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8_32_2_32_2" style:display-name="40% - Ênfase5 18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8_32_2_32_2_32_2" style:display-name="40% - Ênfase5 18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8_32_2_32_3" style:display-name="40% - Ênfase5 18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8_32_2_32_4" style:display-name="40% - Ênfase5 18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8_32_3" style:display-name="40% - Ênfase5 18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8_32_3_32_2" style:display-name="40% - Ênfase5 18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8_32_4" style:display-name="40% - Ênfase5 18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8_32_4_32_2" style:display-name="40% - Ênfase5 18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8_32_5" style:display-name="40% - Ênfase5 18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8_32_6" style:display-name="40% - Ênfase5 18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9" style:display-name="40% - Ênfase5 19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9_32_2" style:display-name="40% - Ênfase5 19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19_32_2_32_2" style:display-name="40% - Ênfase5 19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9_32_2_32_2_32_2" style:display-name="40% - Ênfase5 19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9_32_2_32_3" style:display-name="40% - Ênfase5 19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9_32_2_32_4" style:display-name="40% - Ênfase5 19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9_32_3" style:display-name="40% - Ênfase5 19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9_32_3_32_2" style:display-name="40% - Ênfase5 19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9_32_4" style:display-name="40% - Ênfase5 19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9_32_4_32_2" style:display-name="40% - Ênfase5 19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9_32_5" style:display-name="40% - Ênfase5 19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19_32_6" style:display-name="40% - Ênfase5 19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" style:display-name="40% - Ênfase5 2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_32_2" style:display-name="40% - Ênfase5 2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_32_2_32_2" style:display-name="40% - Ênfase5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_32_2_32_2_32_2" style:display-name="40% - Ênfase5 2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_32_2_32_3" style:display-name="40% - Ênfase5 2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_32_2_32_4" style:display-name="40% - Ênfase5 2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_32_3" style:display-name="40% - Ênfase5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_32_3_32_2" style:display-name="40% - Ênfase5 2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_32_4" style:display-name="40% - Ênfase5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_32_4_32_2" style:display-name="40% - Ênfase5 2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_32_5" style:display-name="40% - Ênfase5 2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_32_6" style:display-name="40% - Ênfase5 2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0" style:display-name="40% - Ênfase5 20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0_32_2" style:display-name="40% - Ênfase5 20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0_32_2_32_2" style:display-name="40% - Ênfase5 20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0_32_2_32_2_32_2" style:display-name="40% - Ênfase5 20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0_32_2_32_3" style:display-name="40% - Ênfase5 20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0_32_2_32_4" style:display-name="40% - Ênfase5 20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0_32_3" style:display-name="40% - Ênfase5 20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0_32_3_32_2" style:display-name="40% - Ênfase5 20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0_32_4" style:display-name="40% - Ênfase5 20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0_32_4_32_2" style:display-name="40% - Ênfase5 20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0_32_5" style:display-name="40% - Ênfase5 20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0_32_6" style:display-name="40% - Ênfase5 20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1" style:display-name="40% - Ênfase5 21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1_32_2" style:display-name="40% - Ênfase5 21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1_32_2_32_2" style:display-name="40% - Ênfase5 21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1_32_2_32_2_32_2" style:display-name="40% - Ênfase5 21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1_32_2_32_3" style:display-name="40% - Ênfase5 21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1_32_2_32_4" style:display-name="40% - Ênfase5 21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1_32_3" style:display-name="40% - Ênfase5 21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1_32_3_32_2" style:display-name="40% - Ênfase5 21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1_32_4" style:display-name="40% - Ênfase5 21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1_32_4_32_2" style:display-name="40% - Ênfase5 21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1_32_5" style:display-name="40% - Ênfase5 21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1_32_6" style:display-name="40% - Ênfase5 21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2" style:display-name="40% - Ênfase5 22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2_32_2" style:display-name="40% - Ênfase5 22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2_32_2_32_2" style:display-name="40% - Ênfase5 2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2_32_2_32_2_32_2" style:display-name="40% - Ênfase5 22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2_32_2_32_3" style:display-name="40% - Ênfase5 22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2_32_2_32_4" style:display-name="40% - Ênfase5 22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2_32_3" style:display-name="40% - Ênfase5 2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2_32_3_32_2" style:display-name="40% - Ênfase5 22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2_32_4" style:display-name="40% - Ênfase5 2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2_32_4_32_2" style:display-name="40% - Ênfase5 22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2_32_5" style:display-name="40% - Ênfase5 22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2_32_6" style:display-name="40% - Ênfase5 22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3" style:display-name="40% - Ênfase5 23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3_32_2" style:display-name="40% - Ênfase5 23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3_32_2_32_2" style:display-name="40% - Ênfase5 23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3_32_2_32_2_32_2" style:display-name="40% - Ênfase5 23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3_32_2_32_3" style:display-name="40% - Ênfase5 23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3_32_2_32_4" style:display-name="40% - Ênfase5 23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3_32_3" style:display-name="40% - Ênfase5 23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3_32_3_32_2" style:display-name="40% - Ênfase5 23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3_32_4" style:display-name="40% - Ênfase5 23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3_32_4_32_2" style:display-name="40% - Ênfase5 23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3_32_5" style:display-name="40% - Ênfase5 23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3_32_6" style:display-name="40% - Ênfase5 23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4" style:display-name="40% - Ênfase5 24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4_32_2" style:display-name="40% - Ênfase5 24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4_32_2_32_2" style:display-name="40% - Ênfase5 24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4_32_2_32_2_32_2" style:display-name="40% - Ênfase5 24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4_32_2_32_3" style:display-name="40% - Ênfase5 24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4_32_2_32_4" style:display-name="40% - Ênfase5 24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4_32_3" style:display-name="40% - Ênfase5 24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4_32_3_32_2" style:display-name="40% - Ênfase5 24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4_32_4" style:display-name="40% - Ênfase5 24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4_32_4_32_2" style:display-name="40% - Ênfase5 24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4_32_5" style:display-name="40% - Ênfase5 24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4_32_6" style:display-name="40% - Ênfase5 24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5" style:display-name="40% - Ênfase5 25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5_32_2" style:display-name="40% - Ênfase5 25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5_32_2_32_2" style:display-name="40% - Ênfase5 25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5_32_2_32_2_32_2" style:display-name="40% - Ênfase5 25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5_32_2_32_3" style:display-name="40% - Ênfase5 25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5_32_2_32_4" style:display-name="40% - Ênfase5 25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5_32_3" style:display-name="40% - Ênfase5 25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5_32_3_32_2" style:display-name="40% - Ênfase5 25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5_32_4" style:display-name="40% - Ênfase5 25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5_32_4_32_2" style:display-name="40% - Ênfase5 25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5_32_5" style:display-name="40% - Ênfase5 25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5_32_6" style:display-name="40% - Ênfase5 25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6" style:display-name="40% - Ênfase5 26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6_32_2" style:display-name="40% - Ênfase5 26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6_32_2_32_2" style:display-name="40% - Ênfase5 26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6_32_2_32_2_32_2" style:display-name="40% - Ênfase5 26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6_32_2_32_3" style:display-name="40% - Ênfase5 26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6_32_2_32_4" style:display-name="40% - Ênfase5 26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6_32_3" style:display-name="40% - Ênfase5 26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6_32_3_32_2" style:display-name="40% - Ênfase5 26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6_32_4" style:display-name="40% - Ênfase5 26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6_32_4_32_2" style:display-name="40% - Ênfase5 26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6_32_5" style:display-name="40% - Ênfase5 26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6_32_6" style:display-name="40% - Ênfase5 26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7" style:display-name="40% - Ênfase5 27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7_32_2" style:display-name="40% - Ênfase5 27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7_32_2_32_2" style:display-name="40% - Ênfase5 27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7_32_2_32_2_32_2" style:display-name="40% - Ênfase5 27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7_32_2_32_3" style:display-name="40% - Ênfase5 27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7_32_2_32_4" style:display-name="40% - Ênfase5 27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7_32_3" style:display-name="40% - Ênfase5 27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7_32_3_32_2" style:display-name="40% - Ênfase5 27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7_32_4" style:display-name="40% - Ênfase5 27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7_32_4_32_2" style:display-name="40% - Ênfase5 27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7_32_5" style:display-name="40% - Ênfase5 27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7_32_6" style:display-name="40% - Ênfase5 27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8" style:display-name="40% - Ênfase5 28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8_32_2" style:display-name="40% - Ênfase5 28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8_32_2_32_2" style:display-name="40% - Ênfase5 28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8_32_2_32_2_32_2" style:display-name="40% - Ênfase5 28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8_32_2_32_3" style:display-name="40% - Ênfase5 28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8_32_3" style:display-name="40% - Ênfase5 28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8_32_3_32_2" style:display-name="40% - Ênfase5 28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8_32_4" style:display-name="40% - Ênfase5 28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8_32_4_32_2" style:display-name="40% - Ênfase5 28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8_32_5" style:display-name="40% - Ênfase5 28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9" style:display-name="40% - Ênfase5 29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9_32_2" style:display-name="40% - Ênfase5 29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9_32_2_32_2" style:display-name="40% - Ênfase5 29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29_32_3" style:display-name="40% - Ênfase5 29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3" style:display-name="40% - Ênfase5 3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3_32_2" style:display-name="40% - Ênfase5 3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3_32_2_32_2" style:display-name="40% - Ênfase5 3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3_32_2_32_2_32_2" style:display-name="40% - Ênfase5 3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3_32_2_32_3" style:display-name="40% - Ênfase5 3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3_32_2_32_4" style:display-name="40% - Ênfase5 3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3_32_3" style:display-name="40% - Ênfase5 3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3_32_3_32_2" style:display-name="40% - Ênfase5 3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3_32_4" style:display-name="40% - Ênfase5 3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3_32_4_32_2" style:display-name="40% - Ênfase5 3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3_32_5" style:display-name="40% - Ênfase5 3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3_32_6" style:display-name="40% - Ênfase5 3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30" style:display-name="40% - Ênfase5 30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30_32_2" style:display-name="40% - Ênfase5 30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31" style:display-name="40% - Ênfase5 31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31_32_2" style:display-name="40% - Ênfase5 31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4" style:display-name="40% - Ênfase5 4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4_32_2" style:display-name="40% - Ênfase5 4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4_32_2_32_2" style:display-name="40% - Ênfase5 4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4_32_2_32_2_32_2" style:display-name="40% - Ênfase5 4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4_32_2_32_3" style:display-name="40% - Ênfase5 4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4_32_2_32_4" style:display-name="40% - Ênfase5 4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4_32_3" style:display-name="40% - Ênfase5 4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4_32_3_32_2" style:display-name="40% - Ênfase5 4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4_32_4" style:display-name="40% - Ênfase5 4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4_32_4_32_2" style:display-name="40% - Ênfase5 4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4_32_5" style:display-name="40% - Ênfase5 4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4_32_6" style:display-name="40% - Ênfase5 4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5" style:display-name="40% - Ênfase5 5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5_32_2" style:display-name="40% - Ênfase5 5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5_32_2_32_2" style:display-name="40% - Ênfase5 5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5_32_2_32_2_32_2" style:display-name="40% - Ênfase5 5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5_32_2_32_3" style:display-name="40% - Ênfase5 5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5_32_2_32_4" style:display-name="40% - Ênfase5 5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5_32_3" style:display-name="40% - Ênfase5 5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5_32_3_32_2" style:display-name="40% - Ênfase5 5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5_32_4" style:display-name="40% - Ênfase5 5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5_32_4_32_2" style:display-name="40% - Ênfase5 5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5_32_5" style:display-name="40% - Ênfase5 5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5_32_6" style:display-name="40% - Ênfase5 5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6" style:display-name="40% - Ênfase5 6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6_32_2" style:display-name="40% - Ênfase5 6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6_32_2_32_2" style:display-name="40% - Ênfase5 6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6_32_2_32_2_32_2" style:display-name="40% - Ênfase5 6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6_32_2_32_3" style:display-name="40% - Ênfase5 6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6_32_2_32_4" style:display-name="40% - Ênfase5 6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6_32_3" style:display-name="40% - Ênfase5 6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6_32_3_32_2" style:display-name="40% - Ênfase5 6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6_32_4" style:display-name="40% - Ênfase5 6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6_32_4_32_2" style:display-name="40% - Ênfase5 6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6_32_5" style:display-name="40% - Ênfase5 6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6_32_6" style:display-name="40% - Ênfase5 6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7" style:display-name="40% - Ênfase5 7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7_32_2" style:display-name="40% - Ênfase5 7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7_32_2_32_2" style:display-name="40% - Ênfase5 7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7_32_2_32_2_32_2" style:display-name="40% - Ênfase5 7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7_32_2_32_3" style:display-name="40% - Ênfase5 7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7_32_2_32_4" style:display-name="40% - Ênfase5 7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7_32_3" style:display-name="40% - Ênfase5 7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7_32_3_32_2" style:display-name="40% - Ênfase5 7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7_32_4" style:display-name="40% - Ênfase5 7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7_32_4_32_2" style:display-name="40% - Ênfase5 7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7_32_5" style:display-name="40% - Ênfase5 7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7_32_6" style:display-name="40% - Ênfase5 7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8" style:display-name="40% - Ênfase5 8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8_32_2" style:display-name="40% - Ênfase5 8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8_32_2_32_2" style:display-name="40% - Ênfase5 8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8_32_2_32_2_32_2" style:display-name="40% - Ênfase5 8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8_32_2_32_3" style:display-name="40% - Ênfase5 8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8_32_2_32_4" style:display-name="40% - Ênfase5 8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8_32_3" style:display-name="40% - Ênfase5 8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8_32_3_32_2" style:display-name="40% - Ênfase5 8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8_32_4" style:display-name="40% - Ênfase5 8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8_32_4_32_2" style:display-name="40% - Ênfase5 8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8_32_5" style:display-name="40% - Ênfase5 8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8_32_6" style:display-name="40% - Ênfase5 8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9" style:display-name="40% - Ênfase5 9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9_32_2" style:display-name="40% - Ênfase5 9 2" style:family="table-cell" style:data-style-name="N0">
      <style:table-cell-properties fo:background-color="#BDD7EE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9_32_2_32_2" style:display-name="40% - Ênfase5 9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9_32_2_32_2_32_2" style:display-name="40% - Ênfase5 9 2 2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9_32_2_32_3" style:display-name="40% - Ênfase5 9 2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9_32_2_32_4" style:display-name="40% - Ênfase5 9 2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9_32_3" style:display-name="40% - Ênfase5 9 3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9_32_3_32_2" style:display-name="40% - Ênfase5 9 3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9_32_4" style:display-name="40% - Ênfase5 9 4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9_32_4_32_2" style:display-name="40% - Ênfase5 9 4 2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9_32_5" style:display-name="40% - Ênfase5 9 5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5_32_9_32_6" style:display-name="40% - Ênfase5 9 6" style:family="table-cell" style:data-style-name="N0">
      <style:table-cell-properties fo:background-color="#E49EDD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0" style:display-name="40% - Ênfase6 10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0_32_2" style:display-name="40% - Ênfase6 10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0_32_2_32_2" style:display-name="40% - Ênfase6 10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0_32_2_32_2_32_2" style:display-name="40% - Ênfase6 10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0_32_2_32_3" style:display-name="40% - Ênfase6 10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0_32_2_32_4" style:display-name="40% - Ênfase6 10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0_32_3" style:display-name="40% - Ênfase6 10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0_32_3_32_2" style:display-name="40% - Ênfase6 10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0_32_4" style:display-name="40% - Ênfase6 10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0_32_4_32_2" style:display-name="40% - Ênfase6 10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0_32_5" style:display-name="40% - Ênfase6 10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0_32_6" style:display-name="40% - Ênfase6 10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1" style:display-name="40% - Ênfase6 11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1_32_2" style:display-name="40% - Ênfase6 11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1_32_2_32_2" style:display-name="40% - Ênfase6 11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1_32_2_32_2_32_2" style:display-name="40% - Ênfase6 11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1_32_2_32_3" style:display-name="40% - Ênfase6 11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1_32_2_32_4" style:display-name="40% - Ênfase6 11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1_32_3" style:display-name="40% - Ênfase6 11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1_32_3_32_2" style:display-name="40% - Ênfase6 11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1_32_4" style:display-name="40% - Ênfase6 11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1_32_4_32_2" style:display-name="40% - Ênfase6 11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1_32_5" style:display-name="40% - Ênfase6 11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1_32_6" style:display-name="40% - Ênfase6 11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2" style:display-name="40% - Ênfase6 12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2_32_2" style:display-name="40% - Ênfase6 12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2_32_2_32_2" style:display-name="40% - Ênfase6 1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2_32_2_32_2_32_2" style:display-name="40% - Ênfase6 12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2_32_2_32_3" style:display-name="40% - Ênfase6 12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2_32_2_32_4" style:display-name="40% - Ênfase6 12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2_32_3" style:display-name="40% - Ênfase6 1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2_32_3_32_2" style:display-name="40% - Ênfase6 12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2_32_4" style:display-name="40% - Ênfase6 1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2_32_4_32_2" style:display-name="40% - Ênfase6 12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2_32_5" style:display-name="40% - Ênfase6 12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2_32_6" style:display-name="40% - Ênfase6 12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3" style:display-name="40% - Ênfase6 13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3_32_2" style:display-name="40% - Ênfase6 13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3_32_2_32_2" style:display-name="40% - Ênfase6 13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3_32_2_32_2_32_2" style:display-name="40% - Ênfase6 13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3_32_2_32_3" style:display-name="40% - Ênfase6 13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3_32_2_32_4" style:display-name="40% - Ênfase6 13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3_32_3" style:display-name="40% - Ênfase6 13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3_32_3_32_2" style:display-name="40% - Ênfase6 13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3_32_4" style:display-name="40% - Ênfase6 13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3_32_4_32_2" style:display-name="40% - Ênfase6 13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3_32_5" style:display-name="40% - Ênfase6 13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3_32_6" style:display-name="40% - Ênfase6 13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4" style:display-name="40% - Ênfase6 14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4_32_2" style:display-name="40% - Ênfase6 14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4_32_2_32_2" style:display-name="40% - Ênfase6 14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4_32_2_32_2_32_2" style:display-name="40% - Ênfase6 14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4_32_2_32_3" style:display-name="40% - Ênfase6 14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4_32_2_32_4" style:display-name="40% - Ênfase6 14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4_32_3" style:display-name="40% - Ênfase6 14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4_32_3_32_2" style:display-name="40% - Ênfase6 14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4_32_4" style:display-name="40% - Ênfase6 14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4_32_4_32_2" style:display-name="40% - Ênfase6 14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4_32_5" style:display-name="40% - Ênfase6 14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4_32_6" style:display-name="40% - Ênfase6 14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5" style:display-name="40% - Ênfase6 15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5_32_2" style:display-name="40% - Ênfase6 15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5_32_2_32_2" style:display-name="40% - Ênfase6 15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5_32_2_32_2_32_2" style:display-name="40% - Ênfase6 15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5_32_2_32_3" style:display-name="40% - Ênfase6 15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5_32_2_32_4" style:display-name="40% - Ênfase6 15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5_32_3" style:display-name="40% - Ênfase6 15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5_32_3_32_2" style:display-name="40% - Ênfase6 15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5_32_4" style:display-name="40% - Ênfase6 15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5_32_4_32_2" style:display-name="40% - Ênfase6 15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5_32_5" style:display-name="40% - Ênfase6 15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5_32_6" style:display-name="40% - Ênfase6 15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6" style:display-name="40% - Ênfase6 16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6_32_2" style:display-name="40% - Ênfase6 16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6_32_2_32_2" style:display-name="40% - Ênfase6 16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6_32_2_32_2_32_2" style:display-name="40% - Ênfase6 16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6_32_2_32_3" style:display-name="40% - Ênfase6 16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6_32_2_32_4" style:display-name="40% - Ênfase6 16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6_32_3" style:display-name="40% - Ênfase6 16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6_32_3_32_2" style:display-name="40% - Ênfase6 16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6_32_4" style:display-name="40% - Ênfase6 16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6_32_4_32_2" style:display-name="40% - Ênfase6 16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6_32_5" style:display-name="40% - Ênfase6 16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6_32_6" style:display-name="40% - Ênfase6 16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7" style:display-name="40% - Ênfase6 17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7_32_2" style:display-name="40% - Ênfase6 17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7_32_2_32_2" style:display-name="40% - Ênfase6 17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7_32_2_32_2_32_2" style:display-name="40% - Ênfase6 17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7_32_2_32_3" style:display-name="40% - Ênfase6 17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7_32_2_32_4" style:display-name="40% - Ênfase6 17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7_32_3" style:display-name="40% - Ênfase6 17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7_32_3_32_2" style:display-name="40% - Ênfase6 17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7_32_4" style:display-name="40% - Ênfase6 17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7_32_4_32_2" style:display-name="40% - Ênfase6 17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7_32_5" style:display-name="40% - Ênfase6 17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7_32_6" style:display-name="40% - Ênfase6 17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8" style:display-name="40% - Ênfase6 18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8_32_2" style:display-name="40% - Ênfase6 18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8_32_2_32_2" style:display-name="40% - Ênfase6 18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8_32_2_32_2_32_2" style:display-name="40% - Ênfase6 18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8_32_2_32_3" style:display-name="40% - Ênfase6 18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8_32_2_32_4" style:display-name="40% - Ênfase6 18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8_32_3" style:display-name="40% - Ênfase6 18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8_32_3_32_2" style:display-name="40% - Ênfase6 18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8_32_4" style:display-name="40% - Ênfase6 18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8_32_4_32_2" style:display-name="40% - Ênfase6 18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8_32_5" style:display-name="40% - Ênfase6 18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8_32_6" style:display-name="40% - Ênfase6 18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9" style:display-name="40% - Ênfase6 19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9_32_2" style:display-name="40% - Ênfase6 19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19_32_2_32_2" style:display-name="40% - Ênfase6 19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9_32_2_32_2_32_2" style:display-name="40% - Ênfase6 19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9_32_2_32_3" style:display-name="40% - Ênfase6 19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9_32_2_32_4" style:display-name="40% - Ênfase6 19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9_32_3" style:display-name="40% - Ênfase6 19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9_32_3_32_2" style:display-name="40% - Ênfase6 19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9_32_4" style:display-name="40% - Ênfase6 19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9_32_4_32_2" style:display-name="40% - Ênfase6 19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9_32_5" style:display-name="40% - Ênfase6 19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19_32_6" style:display-name="40% - Ênfase6 19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" style:display-name="40% - Ênfase6 2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_32_2" style:display-name="40% - Ênfase6 2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_32_2_32_2" style:display-name="40% - Ênfase6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_32_2_32_2_32_2" style:display-name="40% - Ênfase6 2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_32_2_32_3" style:display-name="40% - Ênfase6 2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_32_2_32_4" style:display-name="40% - Ênfase6 2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_32_3" style:display-name="40% - Ênfase6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_32_3_32_2" style:display-name="40% - Ênfase6 2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_32_4" style:display-name="40% - Ênfase6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_32_4_32_2" style:display-name="40% - Ênfase6 2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_32_5" style:display-name="40% - Ênfase6 2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_32_6" style:display-name="40% - Ênfase6 2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0" style:display-name="40% - Ênfase6 20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0_32_2" style:display-name="40% - Ênfase6 20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0_32_2_32_2" style:display-name="40% - Ênfase6 20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0_32_2_32_2_32_2" style:display-name="40% - Ênfase6 20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0_32_2_32_3" style:display-name="40% - Ênfase6 20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0_32_2_32_4" style:display-name="40% - Ênfase6 20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0_32_3" style:display-name="40% - Ênfase6 20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0_32_3_32_2" style:display-name="40% - Ênfase6 20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0_32_4" style:display-name="40% - Ênfase6 20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0_32_4_32_2" style:display-name="40% - Ênfase6 20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0_32_5" style:display-name="40% - Ênfase6 20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0_32_6" style:display-name="40% - Ênfase6 20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1" style:display-name="40% - Ênfase6 21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1_32_2" style:display-name="40% - Ênfase6 21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1_32_2_32_2" style:display-name="40% - Ênfase6 21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1_32_2_32_2_32_2" style:display-name="40% - Ênfase6 21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1_32_2_32_3" style:display-name="40% - Ênfase6 21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1_32_2_32_4" style:display-name="40% - Ênfase6 21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1_32_3" style:display-name="40% - Ênfase6 21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1_32_3_32_2" style:display-name="40% - Ênfase6 21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1_32_4" style:display-name="40% - Ênfase6 21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1_32_4_32_2" style:display-name="40% - Ênfase6 21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1_32_5" style:display-name="40% - Ênfase6 21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1_32_6" style:display-name="40% - Ênfase6 21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2" style:display-name="40% - Ênfase6 22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2_32_2" style:display-name="40% - Ênfase6 22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2_32_2_32_2" style:display-name="40% - Ênfase6 2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2_32_2_32_2_32_2" style:display-name="40% - Ênfase6 22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2_32_2_32_3" style:display-name="40% - Ênfase6 22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2_32_2_32_4" style:display-name="40% - Ênfase6 22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2_32_3" style:display-name="40% - Ênfase6 2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2_32_3_32_2" style:display-name="40% - Ênfase6 22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2_32_4" style:display-name="40% - Ênfase6 2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2_32_4_32_2" style:display-name="40% - Ênfase6 22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2_32_5" style:display-name="40% - Ênfase6 22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2_32_6" style:display-name="40% - Ênfase6 22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3" style:display-name="40% - Ênfase6 23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3_32_2" style:display-name="40% - Ênfase6 23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3_32_2_32_2" style:display-name="40% - Ênfase6 23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3_32_2_32_2_32_2" style:display-name="40% - Ênfase6 23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3_32_2_32_3" style:display-name="40% - Ênfase6 23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3_32_2_32_4" style:display-name="40% - Ênfase6 23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3_32_3" style:display-name="40% - Ênfase6 23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3_32_3_32_2" style:display-name="40% - Ênfase6 23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3_32_4" style:display-name="40% - Ênfase6 23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3_32_4_32_2" style:display-name="40% - Ênfase6 23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3_32_5" style:display-name="40% - Ênfase6 23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3_32_6" style:display-name="40% - Ênfase6 23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4" style:display-name="40% - Ênfase6 24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4_32_2" style:display-name="40% - Ênfase6 24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4_32_2_32_2" style:display-name="40% - Ênfase6 24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4_32_2_32_2_32_2" style:display-name="40% - Ênfase6 24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4_32_2_32_3" style:display-name="40% - Ênfase6 24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4_32_2_32_4" style:display-name="40% - Ênfase6 24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4_32_3" style:display-name="40% - Ênfase6 24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4_32_3_32_2" style:display-name="40% - Ênfase6 24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4_32_4" style:display-name="40% - Ênfase6 24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4_32_4_32_2" style:display-name="40% - Ênfase6 24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4_32_5" style:display-name="40% - Ênfase6 24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4_32_6" style:display-name="40% - Ênfase6 24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5" style:display-name="40% - Ênfase6 25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5_32_2" style:display-name="40% - Ênfase6 25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5_32_2_32_2" style:display-name="40% - Ênfase6 25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5_32_2_32_2_32_2" style:display-name="40% - Ênfase6 25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5_32_2_32_3" style:display-name="40% - Ênfase6 25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5_32_2_32_4" style:display-name="40% - Ênfase6 25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5_32_3" style:display-name="40% - Ênfase6 25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5_32_3_32_2" style:display-name="40% - Ênfase6 25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5_32_4" style:display-name="40% - Ênfase6 25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5_32_4_32_2" style:display-name="40% - Ênfase6 25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5_32_5" style:display-name="40% - Ênfase6 25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5_32_6" style:display-name="40% - Ênfase6 25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6" style:display-name="40% - Ênfase6 26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6_32_2" style:display-name="40% - Ênfase6 26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6_32_2_32_2" style:display-name="40% - Ênfase6 26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6_32_2_32_2_32_2" style:display-name="40% - Ênfase6 26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6_32_2_32_3" style:display-name="40% - Ênfase6 26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6_32_2_32_4" style:display-name="40% - Ênfase6 26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6_32_3" style:display-name="40% - Ênfase6 26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6_32_3_32_2" style:display-name="40% - Ênfase6 26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6_32_4" style:display-name="40% - Ênfase6 26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6_32_4_32_2" style:display-name="40% - Ênfase6 26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6_32_5" style:display-name="40% - Ênfase6 26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6_32_6" style:display-name="40% - Ênfase6 26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7" style:display-name="40% - Ênfase6 27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7_32_2" style:display-name="40% - Ênfase6 27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7_32_2_32_2" style:display-name="40% - Ênfase6 27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7_32_2_32_2_32_2" style:display-name="40% - Ênfase6 27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7_32_2_32_3" style:display-name="40% - Ênfase6 27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7_32_2_32_4" style:display-name="40% - Ênfase6 27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7_32_3" style:display-name="40% - Ênfase6 27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7_32_3_32_2" style:display-name="40% - Ênfase6 27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7_32_4" style:display-name="40% - Ênfase6 27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7_32_4_32_2" style:display-name="40% - Ênfase6 27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7_32_5" style:display-name="40% - Ênfase6 27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7_32_6" style:display-name="40% - Ênfase6 27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8" style:display-name="40% - Ênfase6 28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8_32_2" style:display-name="40% - Ênfase6 28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8_32_2_32_2" style:display-name="40% - Ênfase6 28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8_32_2_32_2_32_2" style:display-name="40% - Ênfase6 28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8_32_2_32_3" style:display-name="40% - Ênfase6 28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8_32_3" style:display-name="40% - Ênfase6 28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8_32_3_32_2" style:display-name="40% - Ênfase6 28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8_32_4" style:display-name="40% - Ênfase6 28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8_32_4_32_2" style:display-name="40% - Ênfase6 28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8_32_5" style:display-name="40% - Ênfase6 28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9" style:display-name="40% - Ênfase6 29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9_32_2" style:display-name="40% - Ênfase6 29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9_32_2_32_2" style:display-name="40% - Ênfase6 29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29_32_3" style:display-name="40% - Ênfase6 29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3" style:display-name="40% - Ênfase6 3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3_32_2" style:display-name="40% - Ênfase6 3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3_32_2_32_2" style:display-name="40% - Ênfase6 3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3_32_2_32_2_32_2" style:display-name="40% - Ênfase6 3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3_32_2_32_3" style:display-name="40% - Ênfase6 3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3_32_2_32_4" style:display-name="40% - Ênfase6 3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3_32_3" style:display-name="40% - Ênfase6 3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3_32_3_32_2" style:display-name="40% - Ênfase6 3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3_32_4" style:display-name="40% - Ênfase6 3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3_32_4_32_2" style:display-name="40% - Ênfase6 3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3_32_5" style:display-name="40% - Ênfase6 3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3_32_6" style:display-name="40% - Ênfase6 3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30" style:display-name="40% - Ênfase6 30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30_32_2" style:display-name="40% - Ênfase6 30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31" style:display-name="40% - Ênfase6 31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31_32_2" style:display-name="40% - Ênfase6 31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4" style:display-name="40% - Ênfase6 4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4_32_2" style:display-name="40% - Ênfase6 4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4_32_2_32_2" style:display-name="40% - Ênfase6 4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4_32_2_32_2_32_2" style:display-name="40% - Ênfase6 4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4_32_2_32_3" style:display-name="40% - Ênfase6 4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4_32_2_32_4" style:display-name="40% - Ênfase6 4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4_32_3" style:display-name="40% - Ênfase6 4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4_32_3_32_2" style:display-name="40% - Ênfase6 4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4_32_4" style:display-name="40% - Ênfase6 4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4_32_4_32_2" style:display-name="40% - Ênfase6 4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4_32_5" style:display-name="40% - Ênfase6 4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4_32_6" style:display-name="40% - Ênfase6 4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5" style:display-name="40% - Ênfase6 5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5_32_2" style:display-name="40% - Ênfase6 5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5_32_2_32_2" style:display-name="40% - Ênfase6 5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5_32_2_32_2_32_2" style:display-name="40% - Ênfase6 5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5_32_2_32_3" style:display-name="40% - Ênfase6 5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5_32_2_32_4" style:display-name="40% - Ênfase6 5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5_32_3" style:display-name="40% - Ênfase6 5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5_32_3_32_2" style:display-name="40% - Ênfase6 5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5_32_4" style:display-name="40% - Ênfase6 5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5_32_4_32_2" style:display-name="40% - Ênfase6 5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5_32_5" style:display-name="40% - Ênfase6 5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5_32_6" style:display-name="40% - Ênfase6 5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6" style:display-name="40% - Ênfase6 6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6_32_2" style:display-name="40% - Ênfase6 6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6_32_2_32_2" style:display-name="40% - Ênfase6 6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6_32_2_32_2_32_2" style:display-name="40% - Ênfase6 6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6_32_2_32_3" style:display-name="40% - Ênfase6 6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6_32_2_32_4" style:display-name="40% - Ênfase6 6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6_32_3" style:display-name="40% - Ênfase6 6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6_32_3_32_2" style:display-name="40% - Ênfase6 6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6_32_4" style:display-name="40% - Ênfase6 6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6_32_4_32_2" style:display-name="40% - Ênfase6 6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6_32_5" style:display-name="40% - Ênfase6 6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6_32_6" style:display-name="40% - Ênfase6 6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7" style:display-name="40% - Ênfase6 7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7_32_2" style:display-name="40% - Ênfase6 7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7_32_2_32_2" style:display-name="40% - Ênfase6 7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7_32_2_32_2_32_2" style:display-name="40% - Ênfase6 7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7_32_2_32_3" style:display-name="40% - Ênfase6 7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7_32_2_32_4" style:display-name="40% - Ênfase6 7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7_32_3" style:display-name="40% - Ênfase6 7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7_32_3_32_2" style:display-name="40% - Ênfase6 7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7_32_4" style:display-name="40% - Ênfase6 7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7_32_4_32_2" style:display-name="40% - Ênfase6 7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7_32_5" style:display-name="40% - Ênfase6 7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7_32_6" style:display-name="40% - Ênfase6 7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8" style:display-name="40% - Ênfase6 8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8_32_2" style:display-name="40% - Ênfase6 8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8_32_2_32_2" style:display-name="40% - Ênfase6 8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8_32_2_32_2_32_2" style:display-name="40% - Ênfase6 8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8_32_2_32_3" style:display-name="40% - Ênfase6 8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8_32_2_32_4" style:display-name="40% - Ênfase6 8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8_32_3" style:display-name="40% - Ênfase6 8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8_32_3_32_2" style:display-name="40% - Ênfase6 8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8_32_4" style:display-name="40% - Ênfase6 8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8_32_4_32_2" style:display-name="40% - Ênfase6 8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8_32_5" style:display-name="40% - Ênfase6 8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8_32_6" style:display-name="40% - Ênfase6 8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9" style:display-name="40% - Ênfase6 9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9_32_2" style:display-name="40% - Ênfase6 9 2" style:family="table-cell" style:data-style-name="N0">
      <style:table-cell-properties fo:background-color="#C6E0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9_32_2_32_2" style:display-name="40% - Ênfase6 9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9_32_2_32_2_32_2" style:display-name="40% - Ênfase6 9 2 2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9_32_2_32_3" style:display-name="40% - Ênfase6 9 2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9_32_2_32_4" style:display-name="40% - Ênfase6 9 2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9_32_3" style:display-name="40% - Ênfase6 9 3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9_32_3_32_2" style:display-name="40% - Ênfase6 9 3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9_32_4" style:display-name="40% - Ênfase6 9 4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9_32_4_32_2" style:display-name="40% - Ênfase6 9 4 2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9_32_5" style:display-name="40% - Ênfase6 9 5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_52_0_37__32_-_32__202_nfase6_32_9_32_6" style:display-name="40% - Ênfase6 9 6" style:family="table-cell" style:data-style-name="N0">
      <style:table-cell-properties fo:background-color="#B5E6A2"/>
      <style:text-properties style:font-name="Aptos Narrow" style:font-name-asian="Aptos Narrow" style:font-name-complex="Aptos Narrow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0" style:display-name="Normal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2" style:display-name="Normal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2_32_2" style:display-name="Normal 10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0_32_2_32_2_32_2" style:display-name="Normal 10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0_32_2_32_3" style:display-name="Normal 10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0_32_2_32_4" style:display-name="Normal 10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0_32_3" style:display-name="Normal 10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0_32_3_32_2" style:display-name="Normal 10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0_32_4" style:display-name="Normal 10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0_32_4_32_2" style:display-name="Normal 10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0_32_5" style:display-name="Normal 10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0_32_6" style:display-name="Normal 10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1" style:display-name="Normal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1_32_2" style:display-name="Normal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1_32_2_32_2" style:display-name="Normal 11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1_32_2_32_2_32_2" style:display-name="Normal 11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1_32_2_32_3" style:display-name="Normal 11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1_32_2_32_4" style:display-name="Normal 11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1_32_3" style:display-name="Normal 11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1_32_3_32_2" style:display-name="Normal 11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1_32_4" style:display-name="Normal 11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1_32_4_32_2" style:display-name="Normal 11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1_32_5" style:display-name="Normal 11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1_32_6" style:display-name="Normal 11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2" style:display-name="Normal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2" style:display-name="Normal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2_32_2" style:display-name="Normal 12 2 2" style:family="table-cell" style:data-style-name="N0">
      <style:table-cell-properties style:vertical-align="automatic" fo:background-color="transparent"/>
    </style:style>
    <style:style style:name="Normal_32_12_32_2_32_3" style:display-name="Normal 12 2 3" style:family="table-cell" style:data-style-name="N0">
      <style:table-cell-properties style:vertical-align="automatic" fo:background-color="transparent"/>
    </style:style>
    <style:style style:name="Normal_32_12_32_3" style:display-name="Normal 1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2_32_3_32_2" style:display-name="Normal 12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2_32_3_32_2_32_2" style:display-name="Normal 12 3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2_32_3_32_3" style:display-name="Normal 12 3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2_32_4" style:display-name="Normal 1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2_32_4_32_2" style:display-name="Normal 12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2_32_5" style:display-name="Normal 12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2_32_5_32_2" style:display-name="Normal 12 5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2_32_6" style:display-name="Normal 12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2_32_7" style:display-name="Normal 12 7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3" style:display-name="Normal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3_32_2" style:display-name="Normal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3_32_2_32_2" style:display-name="Normal 13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3_32_2_32_2_32_2" style:display-name="Normal 13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3_32_2_32_3" style:display-name="Normal 13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3_32_2_32_4" style:display-name="Normal 13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3_32_3" style:display-name="Normal 13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3_32_3_32_2" style:display-name="Normal 13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3_32_4" style:display-name="Normal 13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3_32_4_32_2" style:display-name="Normal 13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3_32_5" style:display-name="Normal 13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3_32_6" style:display-name="Normal 13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4" style:display-name="Normal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2" style:display-name="Normal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2_32_2" style:display-name="Normal 14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4_32_2_32_2_32_2" style:display-name="Normal 14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4_32_2_32_3" style:display-name="Normal 14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4_32_2_32_4" style:display-name="Normal 14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4_32_3" style:display-name="Normal 14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4_32_3_32_2" style:display-name="Normal 14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4_32_4" style:display-name="Normal 14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4_32_4_32_2" style:display-name="Normal 14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4_32_5" style:display-name="Normal 14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4_32_6" style:display-name="Normal 14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5" style:display-name="Normal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5_32_2" style:display-name="Normal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5_32_2_32_2" style:display-name="Normal 15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5_32_2_32_2_32_2" style:display-name="Normal 15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5_32_2_32_3" style:display-name="Normal 15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5_32_2_32_4" style:display-name="Normal 15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5_32_3" style:display-name="Normal 15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5_32_3_32_2" style:display-name="Normal 15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5_32_4" style:display-name="Normal 15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5_32_4_32_2" style:display-name="Normal 15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5_32_5" style:display-name="Normal 15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5_32_6" style:display-name="Normal 15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6" style:display-name="Normal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2" style:display-name="Normal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2_32_2" style:display-name="Normal 16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6_32_2_32_2_32_2" style:display-name="Normal 16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6_32_2_32_3" style:display-name="Normal 16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6_32_2_32_4" style:display-name="Normal 16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6_32_3" style:display-name="Normal 16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6_32_3_32_2" style:display-name="Normal 16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6_32_4" style:display-name="Normal 16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6_32_4_32_2" style:display-name="Normal 16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6_32_5" style:display-name="Normal 16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6_32_6" style:display-name="Normal 16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7" style:display-name="Normal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7_32_2" style:display-name="Normal 1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7_32_2_32_2" style:display-name="Normal 17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7_32_2_32_2_32_2" style:display-name="Normal 17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7_32_2_32_3" style:display-name="Normal 17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7_32_2_32_4" style:display-name="Normal 17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7_32_3" style:display-name="Normal 17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7_32_3_32_2" style:display-name="Normal 17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7_32_4" style:display-name="Normal 17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7_32_4_32_2" style:display-name="Normal 17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7_32_5" style:display-name="Normal 17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7_32_6" style:display-name="Normal 17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8" style:display-name="Normal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2" style:display-name="Normal 1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2_32_2" style:display-name="Normal 18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8_32_2_32_2_32_2" style:display-name="Normal 18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8_32_2_32_3" style:display-name="Normal 18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8_32_2_32_4" style:display-name="Normal 18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8_32_3" style:display-name="Normal 18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8_32_3_32_2" style:display-name="Normal 18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8_32_4" style:display-name="Normal 18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8_32_4_32_2" style:display-name="Normal 18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8_32_5" style:display-name="Normal 18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8_32_6" style:display-name="Normal 18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9" style:display-name="Normal 1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9_32_2" style:display-name="Normal 1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9_32_2_32_2" style:display-name="Normal 19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9_32_2_32_2_32_2" style:display-name="Normal 19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9_32_2_32_3" style:display-name="Normal 19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9_32_2_32_4" style:display-name="Normal 19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9_32_3" style:display-name="Normal 19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9_32_3_32_2" style:display-name="Normal 19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9_32_4" style:display-name="Normal 19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9_32_4_32_2" style:display-name="Normal 19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9_32_5" style:display-name="Normal 19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19_32_6" style:display-name="Normal 19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2_32_2_32_2" style:display-name="Normal 2 2 2" style:family="table-cell" style:data-style-name="N0">
      <style:table-cell-properties style:vertical-align="automatic" fo:background-color="transparent"/>
    </style:style>
    <style:style style:name="Normal_32_2_32_2_32_2_32_2" style:display-name="Normal 2 2 2 2" style:family="table-cell" style:data-style-name="N0">
      <style:table-cell-properties style:vertical-align="automatic" fo:background-color="transparent"/>
    </style:style>
    <style:style style:name="Normal_32_2_32_2_32_2_32_3" style:display-name="Normal 2 2 2 3" style:family="table-cell" style:data-style-name="N0">
      <style:table-cell-properties style:vertical-align="automatic" fo:background-color="transparent"/>
    </style:style>
    <style:style style:name="Normal_32_2_32_2_32_3" style:display-name="Normal 2 2 3" style:family="table-cell" style:data-style-name="N0">
      <style:table-cell-properties style:vertical-align="automatic" fo:background-color="transparent"/>
    </style:style>
    <style:style style:name="Normal_32_2_32_2_32_3_32_2" style:display-name="Normal 2 2 3 2" style:family="table-cell" style:data-style-name="N0">
      <style:table-cell-properties style:vertical-align="automatic" fo:background-color="transparent"/>
    </style:style>
    <style:style style:name="Normal_32_2_32_2_32_4" style:display-name="Normal 2 2 4" style:family="table-cell" style:data-style-name="N0">
      <style:table-cell-properties style:vertical-align="automatic" fo:background-color="transparent"/>
    </style:style>
    <style:style style:name="Normal_32_2_32_2_32_5" style:display-name="Normal 2 2 5" style:family="table-cell" style:data-style-name="N0">
      <style:table-cell-properties style:vertical-align="automatic" fo:background-color="transparen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2" style:display-name="Normal 2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_32_3_32_2_32_2" style:display-name="Normal 2 3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_32_3_32_3" style:display-name="Normal 2 3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_32_3_32_4" style:display-name="Normal 2 3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_32_4" style:display-name="Normal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_32_4_32_2" style:display-name="Normal 2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_32_5" style:display-name="Normal 2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_32_5_32_2" style:display-name="Normal 2 5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_32_6" style:display-name="Normal 2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_32_7" style:display-name="Normal 2 7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0" style:display-name="Normal 2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2" style:display-name="Normal 2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2_32_2" style:display-name="Normal 20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0_32_2_32_2_32_2" style:display-name="Normal 20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0_32_2_32_3" style:display-name="Normal 20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0_32_2_32_4" style:display-name="Normal 20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0_32_3" style:display-name="Normal 20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0_32_3_32_2" style:display-name="Normal 20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0_32_4" style:display-name="Normal 20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0_32_4_32_2" style:display-name="Normal 20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0_32_5" style:display-name="Normal 20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0_32_6" style:display-name="Normal 20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1" style:display-name="Normal 2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2" style:display-name="Normal 2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2_32_2" style:display-name="Normal 21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1_32_2_32_2_32_2" style:display-name="Normal 21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1_32_2_32_3" style:display-name="Normal 21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1_32_2_32_4" style:display-name="Normal 21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1_32_3" style:display-name="Normal 21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1_32_3_32_2" style:display-name="Normal 21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1_32_4" style:display-name="Normal 21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1_32_4_32_2" style:display-name="Normal 21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1_32_5" style:display-name="Normal 21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1_32_6" style:display-name="Normal 21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2" style:display-name="Normal 2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2" style:display-name="Normal 2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2_32_2" style:display-name="Normal 2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2_32_2_32_2_32_2" style:display-name="Normal 22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2_32_2_32_3" style:display-name="Normal 22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2_32_2_32_4" style:display-name="Normal 22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2_32_3" style:display-name="Normal 2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2_32_3_32_2" style:display-name="Normal 22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2_32_4" style:display-name="Normal 2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2_32_4_32_2" style:display-name="Normal 22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2_32_5" style:display-name="Normal 22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2_32_6" style:display-name="Normal 22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3" style:display-name="Normal 2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2" style:display-name="Normal 2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2_32_2" style:display-name="Normal 23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3_32_2_32_2_32_2" style:display-name="Normal 23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3_32_2_32_3" style:display-name="Normal 23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3_32_2_32_4" style:display-name="Normal 23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3_32_3" style:display-name="Normal 23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3_32_3_32_2" style:display-name="Normal 23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3_32_4" style:display-name="Normal 23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3_32_4_32_2" style:display-name="Normal 23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3_32_5" style:display-name="Normal 23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3_32_6" style:display-name="Normal 23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4" style:display-name="Normal 2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2" style:display-name="Normal 2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2_32_2" style:display-name="Normal 24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4_32_2_32_2_32_2" style:display-name="Normal 24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4_32_2_32_3" style:display-name="Normal 24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4_32_2_32_4" style:display-name="Normal 24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4_32_3" style:display-name="Normal 24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4_32_3_32_2" style:display-name="Normal 24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4_32_4" style:display-name="Normal 24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4_32_4_32_2" style:display-name="Normal 24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4_32_5" style:display-name="Normal 24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4_32_6" style:display-name="Normal 24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5" style:display-name="Normal 2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5_32_2" style:display-name="Normal 2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5_32_2_32_2" style:display-name="Normal 25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5_32_2_32_2_32_2" style:display-name="Normal 25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5_32_2_32_3" style:display-name="Normal 25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5_32_2_32_4" style:display-name="Normal 25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5_32_3" style:display-name="Normal 25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5_32_3_32_2" style:display-name="Normal 25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5_32_4" style:display-name="Normal 25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5_32_4_32_2" style:display-name="Normal 25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5_32_5" style:display-name="Normal 25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5_32_6" style:display-name="Normal 25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6" style:display-name="Normal 2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2" style:display-name="Normal 2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2_32_2" style:display-name="Normal 26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6_32_2_32_2_32_2" style:display-name="Normal 26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6_32_2_32_3" style:display-name="Normal 26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6_32_2_32_4" style:display-name="Normal 26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6_32_3" style:display-name="Normal 26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6_32_3_32_2" style:display-name="Normal 26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6_32_4" style:display-name="Normal 26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6_32_4_32_2" style:display-name="Normal 26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6_32_5" style:display-name="Normal 26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6_32_6" style:display-name="Normal 26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7" style:display-name="Normal 2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2" style:display-name="Normal 2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2_32_2" style:display-name="Normal 27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7_32_2_32_2_32_2" style:display-name="Normal 27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7_32_2_32_3" style:display-name="Normal 27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7_32_2_32_4" style:display-name="Normal 27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7_32_3" style:display-name="Normal 27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7_32_3_32_2" style:display-name="Normal 27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7_32_4" style:display-name="Normal 27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7_32_4_32_2" style:display-name="Normal 27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7_32_5" style:display-name="Normal 27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7_32_6" style:display-name="Normal 27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8" style:display-name="Normal 2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2" style:display-name="Normal 2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2_32_2" style:display-name="Normal 28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8_32_2_32_2_32_2" style:display-name="Normal 28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8_32_2_32_3" style:display-name="Normal 28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8_32_2_32_4" style:display-name="Normal 28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8_32_3" style:display-name="Normal 28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8_32_3_32_2" style:display-name="Normal 28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8_32_4" style:display-name="Normal 28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8_32_4_32_2" style:display-name="Normal 28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8_32_5" style:display-name="Normal 28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8_32_6" style:display-name="Normal 28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9" style:display-name="Normal 2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9_32_2" style:display-name="Normal 2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9_32_2_32_2" style:display-name="Normal 29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9_32_2_32_2_32_2" style:display-name="Normal 29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9_32_2_32_3" style:display-name="Normal 29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9_32_2_32_4" style:display-name="Normal 29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9_32_3" style:display-name="Normal 29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9_32_3_32_2" style:display-name="Normal 29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9_32_4" style:display-name="Normal 29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9_32_4_32_2" style:display-name="Normal 29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9_32_5" style:display-name="Normal 29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9_32_6" style:display-name="Normal 29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</style:style>
    <style:style style:name="Normal_32_3_32_2_32_2" style:display-name="Normal 3 2 2" style:family="table-cell" style:data-style-name="N0">
      <style:table-cell-properties style:vertical-align="automatic" fo:background-color="transparent"/>
    </style:style>
    <style:style style:name="Normal_32_3_32_2_32_3" style:display-name="Normal 3 2 3" style:family="table-cell" style:data-style-name="N0">
      <style:table-cell-properties style:vertical-align="automatic" fo:background-color="transparent"/>
    </style:style>
    <style:style style:name="Normal_32_3_32_3" style:display-name="Normal 3 3" style:family="table-cell" style:data-style-name="N0">
      <style:table-cell-properties style:vertical-align="automatic" fo:background-color="transparent"/>
    </style:style>
    <style:style style:name="Normal_32_3_32_3_32_2" style:display-name="Normal 3 3 2" style:family="table-cell" style:data-style-name="N0">
      <style:table-cell-properties style:vertical-align="automatic" fo:background-color="transparent"/>
    </style:style>
    <style:style style:name="Normal_32_3_32_4" style:display-name="Normal 3 4" style:family="table-cell" style:data-style-name="N0">
      <style:table-cell-properties style:vertical-align="automatic" fo:background-color="transparent"/>
    </style:style>
    <style:style style:name="Normal_32_3_32_5" style:display-name="Normal 3 5" style:family="table-cell" style:data-style-name="N0">
      <style:table-cell-properties style:vertical-align="automatic" fo:background-color="transparent"/>
    </style:style>
    <style:style style:name="Normal_32_30" style:display-name="Normal 3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0_32_2" style:display-name="Normal 3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0_32_2_32_2" style:display-name="Normal 30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0_32_2_32_2_32_2" style:display-name="Normal 30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0_32_2_32_3" style:display-name="Normal 30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0_32_2_32_4" style:display-name="Normal 30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0_32_3" style:display-name="Normal 30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0_32_3_32_2" style:display-name="Normal 30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0_32_4" style:display-name="Normal 30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0_32_4_32_2" style:display-name="Normal 30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0_32_5" style:display-name="Normal 30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0_32_6" style:display-name="Normal 30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1" style:display-name="Normal 3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1_32_2" style:display-name="Normal 3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1_32_2_32_2" style:display-name="Normal 31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1_32_2_32_2_32_2" style:display-name="Normal 31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1_32_2_32_3" style:display-name="Normal 31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1_32_2_32_4" style:display-name="Normal 31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1_32_3" style:display-name="Normal 31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1_32_3_32_2" style:display-name="Normal 31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1_32_4" style:display-name="Normal 31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1_32_4_32_2" style:display-name="Normal 31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1_32_5" style:display-name="Normal 31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1_32_6" style:display-name="Normal 31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2" style:display-name="Normal 3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2_32_2" style:display-name="Normal 3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2_32_2_32_2" style:display-name="Normal 3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2_32_2_32_2_32_2" style:display-name="Normal 32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2_32_2_32_3" style:display-name="Normal 32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2_32_2_32_4" style:display-name="Normal 32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2_32_3" style:display-name="Normal 3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2_32_3_32_2" style:display-name="Normal 32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2_32_4" style:display-name="Normal 3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2_32_4_32_2" style:display-name="Normal 32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2_32_5" style:display-name="Normal 32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2_32_6" style:display-name="Normal 32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3" style:display-name="Normal 3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3_32_2" style:display-name="Normal 3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3_32_2_32_2" style:display-name="Normal 33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3_32_2_32_2_32_2" style:display-name="Normal 33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3_32_2_32_3" style:display-name="Normal 33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3_32_2_32_4" style:display-name="Normal 33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3_32_3" style:display-name="Normal 33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3_32_3_32_2" style:display-name="Normal 33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3_32_4" style:display-name="Normal 33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3_32_4_32_2" style:display-name="Normal 33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3_32_5" style:display-name="Normal 33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3_32_6" style:display-name="Normal 33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4" style:display-name="Normal 3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2" style:display-name="Normal 3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2_32_2" style:display-name="Normal 34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4_32_2_32_2_32_2" style:display-name="Normal 34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4_32_2_32_3" style:display-name="Normal 34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4_32_2_32_4" style:display-name="Normal 34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4_32_3" style:display-name="Normal 34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4_32_3_32_2" style:display-name="Normal 34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4_32_4" style:display-name="Normal 34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4_32_4_32_2" style:display-name="Normal 34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4_32_5" style:display-name="Normal 34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4_32_6" style:display-name="Normal 34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5" style:display-name="Normal 3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2" style:display-name="Normal 3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2_32_2" style:display-name="Normal 35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5_32_2_32_2_32_2" style:display-name="Normal 35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5_32_2_32_3" style:display-name="Normal 35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5_32_2_32_4" style:display-name="Normal 35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5_32_3" style:display-name="Normal 35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5_32_3_32_2" style:display-name="Normal 35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5_32_4" style:display-name="Normal 35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5_32_4_32_2" style:display-name="Normal 35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5_32_5" style:display-name="Normal 35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5_32_6" style:display-name="Normal 35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6" style:display-name="Normal 36" style:family="table-cell" style:data-style-name="N0">
      <style:table-cell-properties style:vertical-align="automatic" fo:background-color="transparent"/>
    </style:style>
    <style:style style:name="Normal_32_36_32_2" style:display-name="Normal 36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6_32_2_32_2" style:display-name="Normal 36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6_32_2_32_2_32_2" style:display-name="Normal 36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6_32_2_32_3" style:display-name="Normal 36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6_32_3" style:display-name="Normal 36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6_32_3_32_2" style:display-name="Normal 36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6_32_4" style:display-name="Normal 36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6_32_4_32_2" style:display-name="Normal 36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6_32_5" style:display-name="Normal 36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6_32_6" style:display-name="Normal 36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7" style:display-name="Normal 37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7_32_2" style:display-name="Normal 37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7_32_2_32_2" style:display-name="Normal 37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7_32_2_32_2_32_2" style:display-name="Normal 37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7_32_2_32_3" style:display-name="Normal 37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7_32_3" style:display-name="Normal 37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7_32_3_32_2" style:display-name="Normal 37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7_32_4" style:display-name="Normal 37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7_32_4_32_2" style:display-name="Normal 37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7_32_5" style:display-name="Normal 37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8" style:display-name="Normal 38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8_32_2" style:display-name="Normal 38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39" style:display-name="Normal 39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_32_2" style:display-name="Normal 4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_32_2_32_2" style:display-name="Normal 4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2_32_2_32_2_32_2" style:display-name="Normal 4 2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2_32_2_32_3" style:display-name="Normal 4 2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2_32_2_32_4" style:display-name="Normal 4 2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2_32_3" style:display-name="Normal 4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2_32_3_32_2" style:display-name="Normal 4 2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2_32_4" style:display-name="Normal 4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2_32_4_32_2" style:display-name="Normal 4 2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2_32_5" style:display-name="Normal 4 2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2_32_6" style:display-name="Normal 4 2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3" style:display-name="Normal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3_32_2" style:display-name="Normal 4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3_32_2_32_2" style:display-name="Normal 4 3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3_32_3" style:display-name="Normal 4 3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3_32_4" style:display-name="Normal 4 3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4" style:display-name="Normal 4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4_32_2" style:display-name="Normal 4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5" style:display-name="Normal 4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5_32_2" style:display-name="Normal 4 5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6" style:display-name="Normal 4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_32_7" style:display-name="Normal 4 7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40" style:display-name="Normal 40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5_32_2" style:display-name="Normal 5 2" style:family="table-cell" style:data-style-name="N0">
      <style:table-cell-properties style:vertical-align="automatic" fo:background-color="transparent"/>
    </style:style>
    <style:style style:name="Normal_32_5_32_2_32_2" style:display-name="Normal 5 2 2" style:family="table-cell" style:data-style-name="N0">
      <style:table-cell-properties style:vertical-align="automatic" fo:background-color="transparent"/>
    </style:style>
    <style:style style:name="Normal_32_5_32_2_32_3" style:display-name="Normal 5 2 3" style:family="table-cell" style:data-style-name="N0">
      <style:table-cell-properties style:vertical-align="automatic" fo:background-color="transparent"/>
    </style:style>
    <style:style style:name="Normal_32_5_32_3" style:display-name="Normal 5 3" style:family="table-cell" style:data-style-name="N0">
      <style:table-cell-properties style:vertical-align="automatic" fo:background-color="transparent"/>
    </style:style>
    <style:style style:name="Normal_32_5_32_3_32_2" style:display-name="Normal 5 3 2" style:family="table-cell" style:data-style-name="N0">
      <style:table-cell-properties style:vertical-align="automatic" fo:background-color="transparent"/>
    </style:style>
    <style:style style:name="Normal_32_5_32_4" style:display-name="Normal 5 4" style:family="table-cell" style:data-style-name="N0">
      <style:table-cell-properties style:vertical-align="automatic" fo:background-color="transparent"/>
    </style:style>
    <style:style style:name="Normal_32_5_32_5" style:display-name="Normal 5 5" style:family="table-cell" style:data-style-name="N0">
      <style:table-cell-properties style:vertical-align="automatic" fo:background-color="transparent"/>
    </style:style>
    <style:style style:name="Normal_32_6" style:display-name="Normal 6" style:family="table-cell" style:data-style-name="N0">
      <style:table-cell-properties style:vertical-align="automatic" fo:background-color="transparent"/>
    </style:style>
    <style:style style:name="Normal_32_6_32_2" style:display-name="Normal 6 2" style:family="table-cell" style:data-style-name="N0">
      <style:table-cell-properties style:vertical-align="automatic" fo:background-color="transparent"/>
    </style:style>
    <style:style style:name="Normal_32_6_32_2_32_2" style:display-name="Normal 6 2 2" style:family="table-cell" style:data-style-name="N0">
      <style:table-cell-properties style:vertical-align="automatic" fo:background-color="transparent"/>
    </style:style>
    <style:style style:name="Normal_32_6_32_2_32_3" style:display-name="Normal 6 2 3" style:family="table-cell" style:data-style-name="N0">
      <style:table-cell-properties style:vertical-align="automatic" fo:background-color="transparent"/>
    </style:style>
    <style:style style:name="Normal_32_6_32_3" style:display-name="Normal 6 3" style:family="table-cell" style:data-style-name="N0">
      <style:table-cell-properties style:vertical-align="automatic" fo:background-color="transparent"/>
    </style:style>
    <style:style style:name="Normal_32_6_32_3_32_2" style:display-name="Normal 6 3 2" style:family="table-cell" style:data-style-name="N0">
      <style:table-cell-properties style:vertical-align="automatic" fo:background-color="transparent"/>
    </style:style>
    <style:style style:name="Normal_32_6_32_4" style:display-name="Normal 6 4" style:family="table-cell" style:data-style-name="N0">
      <style:table-cell-properties style:vertical-align="automatic" fo:background-color="transparent"/>
    </style:style>
    <style:style style:name="Normal_32_6_32_5" style:display-name="Normal 6 5" style:family="table-cell" style:data-style-name="N0">
      <style:table-cell-properties style:vertical-align="automatic" fo:background-color="transparent"/>
    </style:style>
    <style:style style:name="Normal_32_7" style:display-name="Normal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2" style:display-name="Normal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2_32_2" style:display-name="Normal 7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7_32_2_32_2_32_2" style:display-name="Normal 7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7_32_2_32_3" style:display-name="Normal 7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7_32_2_32_4" style:display-name="Normal 7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7_32_3" style:display-name="Normal 7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7_32_3_32_2" style:display-name="Normal 7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7_32_4" style:display-name="Normal 7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7_32_4_32_2" style:display-name="Normal 7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7_32_5" style:display-name="Normal 7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7_32_6" style:display-name="Normal 7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8" style:display-name="Normal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_32_2" style:display-name="Normal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_32_2_32_2" style:display-name="Normal 8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8_32_2_32_2_32_2" style:display-name="Normal 8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8_32_2_32_3" style:display-name="Normal 8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8_32_2_32_4" style:display-name="Normal 8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8_32_3" style:display-name="Normal 8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8_32_3_32_2" style:display-name="Normal 8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8_32_4" style:display-name="Normal 8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8_32_4_32_2" style:display-name="Normal 8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8_32_5" style:display-name="Normal 8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8_32_6" style:display-name="Normal 8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9" style:display-name="Normal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2" style:display-name="Normal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2_32_2" style:display-name="Normal 9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9_32_2_32_2_32_2" style:display-name="Normal 9 2 2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9_32_2_32_3" style:display-name="Normal 9 2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9_32_2_32_4" style:display-name="Normal 9 2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9_32_3" style:display-name="Normal 9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9_32_3_32_2" style:display-name="Normal 9 3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9_32_4" style:display-name="Normal 9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9_32_4_32_2" style:display-name="Normal 9 4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9_32_5" style:display-name="Normal 9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9_32_6" style:display-name="Normal 9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ta_32_10" style:display-name="Nota 10" style:family="table-cell" style:data-style-name="N0">
      <style:table-cell-properties fo:border="thin solid #B2B2B2" fo:background-color="#FFFFCC"/>
    </style:style>
    <style:style style:name="Nota_32_10_32_2" style:display-name="Nota 10 2" style:family="table-cell" style:data-style-name="N0">
      <style:table-cell-properties fo:border="thin solid #B2B2B2" fo:background-color="#FFFFCC"/>
    </style:style>
    <style:style style:name="Nota_32_10_32_2_32_2" style:display-name="Nota 10 2 2" style:family="table-cell" style:data-style-name="N0">
      <style:table-cell-properties fo:border="thin solid #B2B2B2" fo:background-color="#FFFFCC"/>
    </style:style>
    <style:style style:name="Nota_32_10_32_2_32_2_32_2" style:display-name="Nota 10 2 2 2" style:family="table-cell" style:data-style-name="N0">
      <style:table-cell-properties fo:border="thin solid #B2B2B2" fo:background-color="#FFFFCC"/>
    </style:style>
    <style:style style:name="Nota_32_10_32_2_32_3" style:display-name="Nota 10 2 3" style:family="table-cell" style:data-style-name="N0">
      <style:table-cell-properties fo:border="thin solid #B2B2B2" fo:background-color="#FFFFCC"/>
    </style:style>
    <style:style style:name="Nota_32_10_32_2_32_4" style:display-name="Nota 10 2 4" style:family="table-cell" style:data-style-name="N0">
      <style:table-cell-properties fo:border="thin solid #B2B2B2" fo:background-color="#FFFFCC"/>
    </style:style>
    <style:style style:name="Nota_32_10_32_3" style:display-name="Nota 10 3" style:family="table-cell" style:data-style-name="N0">
      <style:table-cell-properties fo:border="thin solid #B2B2B2" fo:background-color="#FFFFCC"/>
    </style:style>
    <style:style style:name="Nota_32_10_32_3_32_2" style:display-name="Nota 10 3 2" style:family="table-cell" style:data-style-name="N0">
      <style:table-cell-properties fo:border="thin solid #B2B2B2" fo:background-color="#FFFFCC"/>
    </style:style>
    <style:style style:name="Nota_32_10_32_4" style:display-name="Nota 10 4" style:family="table-cell" style:data-style-name="N0">
      <style:table-cell-properties fo:border="thin solid #B2B2B2" fo:background-color="#FFFFCC"/>
    </style:style>
    <style:style style:name="Nota_32_10_32_4_32_2" style:display-name="Nota 10 4 2" style:family="table-cell" style:data-style-name="N0">
      <style:table-cell-properties fo:border="thin solid #B2B2B2" fo:background-color="#FFFFCC"/>
    </style:style>
    <style:style style:name="Nota_32_10_32_5" style:display-name="Nota 10 5" style:family="table-cell" style:data-style-name="N0">
      <style:table-cell-properties fo:border="thin solid #B2B2B2" fo:background-color="#FFFFCC"/>
    </style:style>
    <style:style style:name="Nota_32_10_32_6" style:display-name="Nota 10 6" style:family="table-cell" style:data-style-name="N0">
      <style:table-cell-properties fo:border="thin solid #B2B2B2" fo:background-color="#FFFFCC"/>
    </style:style>
    <style:style style:name="Nota_32_11" style:display-name="Nota 11" style:family="table-cell" style:data-style-name="N0">
      <style:table-cell-properties fo:border="thin solid #B2B2B2" fo:background-color="#FFFFCC"/>
    </style:style>
    <style:style style:name="Nota_32_11_32_2" style:display-name="Nota 11 2" style:family="table-cell" style:data-style-name="N0">
      <style:table-cell-properties fo:border="thin solid #B2B2B2" fo:background-color="#FFFFCC"/>
    </style:style>
    <style:style style:name="Nota_32_11_32_2_32_2" style:display-name="Nota 11 2 2" style:family="table-cell" style:data-style-name="N0">
      <style:table-cell-properties fo:border="thin solid #B2B2B2" fo:background-color="#FFFFCC"/>
    </style:style>
    <style:style style:name="Nota_32_11_32_2_32_2_32_2" style:display-name="Nota 11 2 2 2" style:family="table-cell" style:data-style-name="N0">
      <style:table-cell-properties fo:border="thin solid #B2B2B2" fo:background-color="#FFFFCC"/>
    </style:style>
    <style:style style:name="Nota_32_11_32_2_32_3" style:display-name="Nota 11 2 3" style:family="table-cell" style:data-style-name="N0">
      <style:table-cell-properties fo:border="thin solid #B2B2B2" fo:background-color="#FFFFCC"/>
    </style:style>
    <style:style style:name="Nota_32_11_32_2_32_4" style:display-name="Nota 11 2 4" style:family="table-cell" style:data-style-name="N0">
      <style:table-cell-properties fo:border="thin solid #B2B2B2" fo:background-color="#FFFFCC"/>
    </style:style>
    <style:style style:name="Nota_32_11_32_3" style:display-name="Nota 11 3" style:family="table-cell" style:data-style-name="N0">
      <style:table-cell-properties fo:border="thin solid #B2B2B2" fo:background-color="#FFFFCC"/>
    </style:style>
    <style:style style:name="Nota_32_11_32_3_32_2" style:display-name="Nota 11 3 2" style:family="table-cell" style:data-style-name="N0">
      <style:table-cell-properties fo:border="thin solid #B2B2B2" fo:background-color="#FFFFCC"/>
    </style:style>
    <style:style style:name="Nota_32_11_32_4" style:display-name="Nota 11 4" style:family="table-cell" style:data-style-name="N0">
      <style:table-cell-properties fo:border="thin solid #B2B2B2" fo:background-color="#FFFFCC"/>
    </style:style>
    <style:style style:name="Nota_32_11_32_4_32_2" style:display-name="Nota 11 4 2" style:family="table-cell" style:data-style-name="N0">
      <style:table-cell-properties fo:border="thin solid #B2B2B2" fo:background-color="#FFFFCC"/>
    </style:style>
    <style:style style:name="Nota_32_11_32_5" style:display-name="Nota 11 5" style:family="table-cell" style:data-style-name="N0">
      <style:table-cell-properties fo:border="thin solid #B2B2B2" fo:background-color="#FFFFCC"/>
    </style:style>
    <style:style style:name="Nota_32_11_32_6" style:display-name="Nota 11 6" style:family="table-cell" style:data-style-name="N0">
      <style:table-cell-properties fo:border="thin solid #B2B2B2" fo:background-color="#FFFFCC"/>
    </style:style>
    <style:style style:name="Nota_32_12" style:display-name="Nota 12" style:family="table-cell" style:data-style-name="N0">
      <style:table-cell-properties fo:border="thin solid #B2B2B2" fo:background-color="#FFFFCC"/>
    </style:style>
    <style:style style:name="Nota_32_12_32_2" style:display-name="Nota 12 2" style:family="table-cell" style:data-style-name="N0">
      <style:table-cell-properties fo:border="thin solid #B2B2B2" fo:background-color="#FFFFCC"/>
    </style:style>
    <style:style style:name="Nota_32_12_32_2_32_2" style:display-name="Nota 12 2 2" style:family="table-cell" style:data-style-name="N0">
      <style:table-cell-properties fo:border="thin solid #B2B2B2" fo:background-color="#FFFFCC"/>
    </style:style>
    <style:style style:name="Nota_32_12_32_2_32_2_32_2" style:display-name="Nota 12 2 2 2" style:family="table-cell" style:data-style-name="N0">
      <style:table-cell-properties fo:border="thin solid #B2B2B2" fo:background-color="#FFFFCC"/>
    </style:style>
    <style:style style:name="Nota_32_12_32_2_32_3" style:display-name="Nota 12 2 3" style:family="table-cell" style:data-style-name="N0">
      <style:table-cell-properties fo:border="thin solid #B2B2B2" fo:background-color="#FFFFCC"/>
    </style:style>
    <style:style style:name="Nota_32_12_32_2_32_4" style:display-name="Nota 12 2 4" style:family="table-cell" style:data-style-name="N0">
      <style:table-cell-properties fo:border="thin solid #B2B2B2" fo:background-color="#FFFFCC"/>
    </style:style>
    <style:style style:name="Nota_32_12_32_3" style:display-name="Nota 12 3" style:family="table-cell" style:data-style-name="N0">
      <style:table-cell-properties fo:border="thin solid #B2B2B2" fo:background-color="#FFFFCC"/>
    </style:style>
    <style:style style:name="Nota_32_12_32_3_32_2" style:display-name="Nota 12 3 2" style:family="table-cell" style:data-style-name="N0">
      <style:table-cell-properties fo:border="thin solid #B2B2B2" fo:background-color="#FFFFCC"/>
    </style:style>
    <style:style style:name="Nota_32_12_32_4" style:display-name="Nota 12 4" style:family="table-cell" style:data-style-name="N0">
      <style:table-cell-properties fo:border="thin solid #B2B2B2" fo:background-color="#FFFFCC"/>
    </style:style>
    <style:style style:name="Nota_32_12_32_4_32_2" style:display-name="Nota 12 4 2" style:family="table-cell" style:data-style-name="N0">
      <style:table-cell-properties fo:border="thin solid #B2B2B2" fo:background-color="#FFFFCC"/>
    </style:style>
    <style:style style:name="Nota_32_12_32_5" style:display-name="Nota 12 5" style:family="table-cell" style:data-style-name="N0">
      <style:table-cell-properties fo:border="thin solid #B2B2B2" fo:background-color="#FFFFCC"/>
    </style:style>
    <style:style style:name="Nota_32_12_32_6" style:display-name="Nota 12 6" style:family="table-cell" style:data-style-name="N0">
      <style:table-cell-properties fo:border="thin solid #B2B2B2" fo:background-color="#FFFFCC"/>
    </style:style>
    <style:style style:name="Nota_32_13" style:display-name="Nota 13" style:family="table-cell" style:data-style-name="N0">
      <style:table-cell-properties fo:border="thin solid #B2B2B2" fo:background-color="#FFFFCC"/>
    </style:style>
    <style:style style:name="Nota_32_13_32_2" style:display-name="Nota 13 2" style:family="table-cell" style:data-style-name="N0">
      <style:table-cell-properties fo:border="thin solid #B2B2B2" fo:background-color="#FFFFCC"/>
    </style:style>
    <style:style style:name="Nota_32_13_32_2_32_2" style:display-name="Nota 13 2 2" style:family="table-cell" style:data-style-name="N0">
      <style:table-cell-properties fo:border="thin solid #B2B2B2" fo:background-color="#FFFFCC"/>
    </style:style>
    <style:style style:name="Nota_32_13_32_2_32_2_32_2" style:display-name="Nota 13 2 2 2" style:family="table-cell" style:data-style-name="N0">
      <style:table-cell-properties fo:border="thin solid #B2B2B2" fo:background-color="#FFFFCC"/>
    </style:style>
    <style:style style:name="Nota_32_13_32_2_32_3" style:display-name="Nota 13 2 3" style:family="table-cell" style:data-style-name="N0">
      <style:table-cell-properties fo:border="thin solid #B2B2B2" fo:background-color="#FFFFCC"/>
    </style:style>
    <style:style style:name="Nota_32_13_32_2_32_4" style:display-name="Nota 13 2 4" style:family="table-cell" style:data-style-name="N0">
      <style:table-cell-properties fo:border="thin solid #B2B2B2" fo:background-color="#FFFFCC"/>
    </style:style>
    <style:style style:name="Nota_32_13_32_3" style:display-name="Nota 13 3" style:family="table-cell" style:data-style-name="N0">
      <style:table-cell-properties fo:border="thin solid #B2B2B2" fo:background-color="#FFFFCC"/>
    </style:style>
    <style:style style:name="Nota_32_13_32_3_32_2" style:display-name="Nota 13 3 2" style:family="table-cell" style:data-style-name="N0">
      <style:table-cell-properties fo:border="thin solid #B2B2B2" fo:background-color="#FFFFCC"/>
    </style:style>
    <style:style style:name="Nota_32_13_32_4" style:display-name="Nota 13 4" style:family="table-cell" style:data-style-name="N0">
      <style:table-cell-properties fo:border="thin solid #B2B2B2" fo:background-color="#FFFFCC"/>
    </style:style>
    <style:style style:name="Nota_32_13_32_4_32_2" style:display-name="Nota 13 4 2" style:family="table-cell" style:data-style-name="N0">
      <style:table-cell-properties fo:border="thin solid #B2B2B2" fo:background-color="#FFFFCC"/>
    </style:style>
    <style:style style:name="Nota_32_13_32_5" style:display-name="Nota 13 5" style:family="table-cell" style:data-style-name="N0">
      <style:table-cell-properties fo:border="thin solid #B2B2B2" fo:background-color="#FFFFCC"/>
    </style:style>
    <style:style style:name="Nota_32_13_32_6" style:display-name="Nota 13 6" style:family="table-cell" style:data-style-name="N0">
      <style:table-cell-properties fo:border="thin solid #B2B2B2" fo:background-color="#FFFFCC"/>
    </style:style>
    <style:style style:name="Nota_32_14" style:display-name="Nota 14" style:family="table-cell" style:data-style-name="N0">
      <style:table-cell-properties fo:border="thin solid #B2B2B2" fo:background-color="#FFFFCC"/>
    </style:style>
    <style:style style:name="Nota_32_14_32_2" style:display-name="Nota 14 2" style:family="table-cell" style:data-style-name="N0">
      <style:table-cell-properties fo:border="thin solid #B2B2B2" fo:background-color="#FFFFCC"/>
    </style:style>
    <style:style style:name="Nota_32_14_32_2_32_2" style:display-name="Nota 14 2 2" style:family="table-cell" style:data-style-name="N0">
      <style:table-cell-properties fo:border="thin solid #B2B2B2" fo:background-color="#FFFFCC"/>
    </style:style>
    <style:style style:name="Nota_32_14_32_2_32_2_32_2" style:display-name="Nota 14 2 2 2" style:family="table-cell" style:data-style-name="N0">
      <style:table-cell-properties fo:border="thin solid #B2B2B2" fo:background-color="#FFFFCC"/>
    </style:style>
    <style:style style:name="Nota_32_14_32_2_32_3" style:display-name="Nota 14 2 3" style:family="table-cell" style:data-style-name="N0">
      <style:table-cell-properties fo:border="thin solid #B2B2B2" fo:background-color="#FFFFCC"/>
    </style:style>
    <style:style style:name="Nota_32_14_32_2_32_4" style:display-name="Nota 14 2 4" style:family="table-cell" style:data-style-name="N0">
      <style:table-cell-properties fo:border="thin solid #B2B2B2" fo:background-color="#FFFFCC"/>
    </style:style>
    <style:style style:name="Nota_32_14_32_3" style:display-name="Nota 14 3" style:family="table-cell" style:data-style-name="N0">
      <style:table-cell-properties fo:border="thin solid #B2B2B2" fo:background-color="#FFFFCC"/>
    </style:style>
    <style:style style:name="Nota_32_14_32_3_32_2" style:display-name="Nota 14 3 2" style:family="table-cell" style:data-style-name="N0">
      <style:table-cell-properties fo:border="thin solid #B2B2B2" fo:background-color="#FFFFCC"/>
    </style:style>
    <style:style style:name="Nota_32_14_32_4" style:display-name="Nota 14 4" style:family="table-cell" style:data-style-name="N0">
      <style:table-cell-properties fo:border="thin solid #B2B2B2" fo:background-color="#FFFFCC"/>
    </style:style>
    <style:style style:name="Nota_32_14_32_4_32_2" style:display-name="Nota 14 4 2" style:family="table-cell" style:data-style-name="N0">
      <style:table-cell-properties fo:border="thin solid #B2B2B2" fo:background-color="#FFFFCC"/>
    </style:style>
    <style:style style:name="Nota_32_14_32_5" style:display-name="Nota 14 5" style:family="table-cell" style:data-style-name="N0">
      <style:table-cell-properties fo:border="thin solid #B2B2B2" fo:background-color="#FFFFCC"/>
    </style:style>
    <style:style style:name="Nota_32_14_32_6" style:display-name="Nota 14 6" style:family="table-cell" style:data-style-name="N0">
      <style:table-cell-properties fo:border="thin solid #B2B2B2" fo:background-color="#FFFFCC"/>
    </style:style>
    <style:style style:name="Nota_32_15" style:display-name="Nota 15" style:family="table-cell" style:data-style-name="N0">
      <style:table-cell-properties fo:border="thin solid #B2B2B2" fo:background-color="#FFFFCC"/>
    </style:style>
    <style:style style:name="Nota_32_15_32_2" style:display-name="Nota 15 2" style:family="table-cell" style:data-style-name="N0">
      <style:table-cell-properties fo:border="thin solid #B2B2B2" fo:background-color="#FFFFCC"/>
    </style:style>
    <style:style style:name="Nota_32_15_32_2_32_2" style:display-name="Nota 15 2 2" style:family="table-cell" style:data-style-name="N0">
      <style:table-cell-properties fo:border="thin solid #B2B2B2" fo:background-color="#FFFFCC"/>
    </style:style>
    <style:style style:name="Nota_32_15_32_2_32_2_32_2" style:display-name="Nota 15 2 2 2" style:family="table-cell" style:data-style-name="N0">
      <style:table-cell-properties fo:border="thin solid #B2B2B2" fo:background-color="#FFFFCC"/>
    </style:style>
    <style:style style:name="Nota_32_15_32_2_32_3" style:display-name="Nota 15 2 3" style:family="table-cell" style:data-style-name="N0">
      <style:table-cell-properties fo:border="thin solid #B2B2B2" fo:background-color="#FFFFCC"/>
    </style:style>
    <style:style style:name="Nota_32_15_32_2_32_4" style:display-name="Nota 15 2 4" style:family="table-cell" style:data-style-name="N0">
      <style:table-cell-properties fo:border="thin solid #B2B2B2" fo:background-color="#FFFFCC"/>
    </style:style>
    <style:style style:name="Nota_32_15_32_3" style:display-name="Nota 15 3" style:family="table-cell" style:data-style-name="N0">
      <style:table-cell-properties fo:border="thin solid #B2B2B2" fo:background-color="#FFFFCC"/>
    </style:style>
    <style:style style:name="Nota_32_15_32_3_32_2" style:display-name="Nota 15 3 2" style:family="table-cell" style:data-style-name="N0">
      <style:table-cell-properties fo:border="thin solid #B2B2B2" fo:background-color="#FFFFCC"/>
    </style:style>
    <style:style style:name="Nota_32_15_32_4" style:display-name="Nota 15 4" style:family="table-cell" style:data-style-name="N0">
      <style:table-cell-properties fo:border="thin solid #B2B2B2" fo:background-color="#FFFFCC"/>
    </style:style>
    <style:style style:name="Nota_32_15_32_4_32_2" style:display-name="Nota 15 4 2" style:family="table-cell" style:data-style-name="N0">
      <style:table-cell-properties fo:border="thin solid #B2B2B2" fo:background-color="#FFFFCC"/>
    </style:style>
    <style:style style:name="Nota_32_15_32_5" style:display-name="Nota 15 5" style:family="table-cell" style:data-style-name="N0">
      <style:table-cell-properties fo:border="thin solid #B2B2B2" fo:background-color="#FFFFCC"/>
    </style:style>
    <style:style style:name="Nota_32_15_32_6" style:display-name="Nota 15 6" style:family="table-cell" style:data-style-name="N0">
      <style:table-cell-properties fo:border="thin solid #B2B2B2" fo:background-color="#FFFFCC"/>
    </style:style>
    <style:style style:name="Nota_32_16" style:display-name="Nota 16" style:family="table-cell" style:data-style-name="N0">
      <style:table-cell-properties fo:border="thin solid #B2B2B2" fo:background-color="#FFFFCC"/>
    </style:style>
    <style:style style:name="Nota_32_16_32_2" style:display-name="Nota 16 2" style:family="table-cell" style:data-style-name="N0">
      <style:table-cell-properties fo:border="thin solid #B2B2B2" fo:background-color="#FFFFCC"/>
    </style:style>
    <style:style style:name="Nota_32_16_32_2_32_2" style:display-name="Nota 16 2 2" style:family="table-cell" style:data-style-name="N0">
      <style:table-cell-properties fo:border="thin solid #B2B2B2" fo:background-color="#FFFFCC"/>
    </style:style>
    <style:style style:name="Nota_32_16_32_2_32_2_32_2" style:display-name="Nota 16 2 2 2" style:family="table-cell" style:data-style-name="N0">
      <style:table-cell-properties fo:border="thin solid #B2B2B2" fo:background-color="#FFFFCC"/>
    </style:style>
    <style:style style:name="Nota_32_16_32_2_32_3" style:display-name="Nota 16 2 3" style:family="table-cell" style:data-style-name="N0">
      <style:table-cell-properties fo:border="thin solid #B2B2B2" fo:background-color="#FFFFCC"/>
    </style:style>
    <style:style style:name="Nota_32_16_32_2_32_4" style:display-name="Nota 16 2 4" style:family="table-cell" style:data-style-name="N0">
      <style:table-cell-properties fo:border="thin solid #B2B2B2" fo:background-color="#FFFFCC"/>
    </style:style>
    <style:style style:name="Nota_32_16_32_3" style:display-name="Nota 16 3" style:family="table-cell" style:data-style-name="N0">
      <style:table-cell-properties fo:border="thin solid #B2B2B2" fo:background-color="#FFFFCC"/>
    </style:style>
    <style:style style:name="Nota_32_16_32_3_32_2" style:display-name="Nota 16 3 2" style:family="table-cell" style:data-style-name="N0">
      <style:table-cell-properties fo:border="thin solid #B2B2B2" fo:background-color="#FFFFCC"/>
    </style:style>
    <style:style style:name="Nota_32_16_32_4" style:display-name="Nota 16 4" style:family="table-cell" style:data-style-name="N0">
      <style:table-cell-properties fo:border="thin solid #B2B2B2" fo:background-color="#FFFFCC"/>
    </style:style>
    <style:style style:name="Nota_32_16_32_4_32_2" style:display-name="Nota 16 4 2" style:family="table-cell" style:data-style-name="N0">
      <style:table-cell-properties fo:border="thin solid #B2B2B2" fo:background-color="#FFFFCC"/>
    </style:style>
    <style:style style:name="Nota_32_16_32_5" style:display-name="Nota 16 5" style:family="table-cell" style:data-style-name="N0">
      <style:table-cell-properties fo:border="thin solid #B2B2B2" fo:background-color="#FFFFCC"/>
    </style:style>
    <style:style style:name="Nota_32_16_32_6" style:display-name="Nota 16 6" style:family="table-cell" style:data-style-name="N0">
      <style:table-cell-properties fo:border="thin solid #B2B2B2" fo:background-color="#FFFFCC"/>
    </style:style>
    <style:style style:name="Nota_32_17" style:display-name="Nota 17" style:family="table-cell" style:data-style-name="N0">
      <style:table-cell-properties fo:border="thin solid #B2B2B2" fo:background-color="#FFFFCC"/>
    </style:style>
    <style:style style:name="Nota_32_17_32_2" style:display-name="Nota 17 2" style:family="table-cell" style:data-style-name="N0">
      <style:table-cell-properties fo:border="thin solid #B2B2B2" fo:background-color="#FFFFCC"/>
    </style:style>
    <style:style style:name="Nota_32_17_32_2_32_2" style:display-name="Nota 17 2 2" style:family="table-cell" style:data-style-name="N0">
      <style:table-cell-properties fo:border="thin solid #B2B2B2" fo:background-color="#FFFFCC"/>
    </style:style>
    <style:style style:name="Nota_32_17_32_2_32_2_32_2" style:display-name="Nota 17 2 2 2" style:family="table-cell" style:data-style-name="N0">
      <style:table-cell-properties fo:border="thin solid #B2B2B2" fo:background-color="#FFFFCC"/>
    </style:style>
    <style:style style:name="Nota_32_17_32_2_32_3" style:display-name="Nota 17 2 3" style:family="table-cell" style:data-style-name="N0">
      <style:table-cell-properties fo:border="thin solid #B2B2B2" fo:background-color="#FFFFCC"/>
    </style:style>
    <style:style style:name="Nota_32_17_32_2_32_4" style:display-name="Nota 17 2 4" style:family="table-cell" style:data-style-name="N0">
      <style:table-cell-properties fo:border="thin solid #B2B2B2" fo:background-color="#FFFFCC"/>
    </style:style>
    <style:style style:name="Nota_32_17_32_3" style:display-name="Nota 17 3" style:family="table-cell" style:data-style-name="N0">
      <style:table-cell-properties fo:border="thin solid #B2B2B2" fo:background-color="#FFFFCC"/>
    </style:style>
    <style:style style:name="Nota_32_17_32_3_32_2" style:display-name="Nota 17 3 2" style:family="table-cell" style:data-style-name="N0">
      <style:table-cell-properties fo:border="thin solid #B2B2B2" fo:background-color="#FFFFCC"/>
    </style:style>
    <style:style style:name="Nota_32_17_32_4" style:display-name="Nota 17 4" style:family="table-cell" style:data-style-name="N0">
      <style:table-cell-properties fo:border="thin solid #B2B2B2" fo:background-color="#FFFFCC"/>
    </style:style>
    <style:style style:name="Nota_32_17_32_4_32_2" style:display-name="Nota 17 4 2" style:family="table-cell" style:data-style-name="N0">
      <style:table-cell-properties fo:border="thin solid #B2B2B2" fo:background-color="#FFFFCC"/>
    </style:style>
    <style:style style:name="Nota_32_17_32_5" style:display-name="Nota 17 5" style:family="table-cell" style:data-style-name="N0">
      <style:table-cell-properties fo:border="thin solid #B2B2B2" fo:background-color="#FFFFCC"/>
    </style:style>
    <style:style style:name="Nota_32_17_32_6" style:display-name="Nota 17 6" style:family="table-cell" style:data-style-name="N0">
      <style:table-cell-properties fo:border="thin solid #B2B2B2" fo:background-color="#FFFFCC"/>
    </style:style>
    <style:style style:name="Nota_32_18" style:display-name="Nota 18" style:family="table-cell" style:data-style-name="N0">
      <style:table-cell-properties fo:border="thin solid #B2B2B2" fo:background-color="#FFFFCC"/>
    </style:style>
    <style:style style:name="Nota_32_18_32_2" style:display-name="Nota 18 2" style:family="table-cell" style:data-style-name="N0">
      <style:table-cell-properties fo:border="thin solid #B2B2B2" fo:background-color="#FFFFCC"/>
    </style:style>
    <style:style style:name="Nota_32_18_32_2_32_2" style:display-name="Nota 18 2 2" style:family="table-cell" style:data-style-name="N0">
      <style:table-cell-properties fo:border="thin solid #B2B2B2" fo:background-color="#FFFFCC"/>
    </style:style>
    <style:style style:name="Nota_32_18_32_2_32_2_32_2" style:display-name="Nota 18 2 2 2" style:family="table-cell" style:data-style-name="N0">
      <style:table-cell-properties fo:border="thin solid #B2B2B2" fo:background-color="#FFFFCC"/>
    </style:style>
    <style:style style:name="Nota_32_18_32_2_32_3" style:display-name="Nota 18 2 3" style:family="table-cell" style:data-style-name="N0">
      <style:table-cell-properties fo:border="thin solid #B2B2B2" fo:background-color="#FFFFCC"/>
    </style:style>
    <style:style style:name="Nota_32_18_32_2_32_4" style:display-name="Nota 18 2 4" style:family="table-cell" style:data-style-name="N0">
      <style:table-cell-properties fo:border="thin solid #B2B2B2" fo:background-color="#FFFFCC"/>
    </style:style>
    <style:style style:name="Nota_32_18_32_3" style:display-name="Nota 18 3" style:family="table-cell" style:data-style-name="N0">
      <style:table-cell-properties fo:border="thin solid #B2B2B2" fo:background-color="#FFFFCC"/>
    </style:style>
    <style:style style:name="Nota_32_18_32_3_32_2" style:display-name="Nota 18 3 2" style:family="table-cell" style:data-style-name="N0">
      <style:table-cell-properties fo:border="thin solid #B2B2B2" fo:background-color="#FFFFCC"/>
    </style:style>
    <style:style style:name="Nota_32_18_32_4" style:display-name="Nota 18 4" style:family="table-cell" style:data-style-name="N0">
      <style:table-cell-properties fo:border="thin solid #B2B2B2" fo:background-color="#FFFFCC"/>
    </style:style>
    <style:style style:name="Nota_32_18_32_4_32_2" style:display-name="Nota 18 4 2" style:family="table-cell" style:data-style-name="N0">
      <style:table-cell-properties fo:border="thin solid #B2B2B2" fo:background-color="#FFFFCC"/>
    </style:style>
    <style:style style:name="Nota_32_18_32_5" style:display-name="Nota 18 5" style:family="table-cell" style:data-style-name="N0">
      <style:table-cell-properties fo:border="thin solid #B2B2B2" fo:background-color="#FFFFCC"/>
    </style:style>
    <style:style style:name="Nota_32_18_32_6" style:display-name="Nota 18 6" style:family="table-cell" style:data-style-name="N0">
      <style:table-cell-properties fo:border="thin solid #B2B2B2" fo:background-color="#FFFFCC"/>
    </style:style>
    <style:style style:name="Nota_32_19" style:display-name="Nota 19" style:family="table-cell" style:data-style-name="N0">
      <style:table-cell-properties fo:border="thin solid #B2B2B2" fo:background-color="#FFFFCC"/>
    </style:style>
    <style:style style:name="Nota_32_19_32_2" style:display-name="Nota 19 2" style:family="table-cell" style:data-style-name="N0">
      <style:table-cell-properties fo:border="thin solid #B2B2B2" fo:background-color="#FFFFCC"/>
    </style:style>
    <style:style style:name="Nota_32_19_32_2_32_2" style:display-name="Nota 19 2 2" style:family="table-cell" style:data-style-name="N0">
      <style:table-cell-properties fo:border="thin solid #B2B2B2" fo:background-color="#FFFFCC"/>
    </style:style>
    <style:style style:name="Nota_32_19_32_2_32_2_32_2" style:display-name="Nota 19 2 2 2" style:family="table-cell" style:data-style-name="N0">
      <style:table-cell-properties fo:border="thin solid #B2B2B2" fo:background-color="#FFFFCC"/>
    </style:style>
    <style:style style:name="Nota_32_19_32_2_32_3" style:display-name="Nota 19 2 3" style:family="table-cell" style:data-style-name="N0">
      <style:table-cell-properties fo:border="thin solid #B2B2B2" fo:background-color="#FFFFCC"/>
    </style:style>
    <style:style style:name="Nota_32_19_32_2_32_4" style:display-name="Nota 19 2 4" style:family="table-cell" style:data-style-name="N0">
      <style:table-cell-properties fo:border="thin solid #B2B2B2" fo:background-color="#FFFFCC"/>
    </style:style>
    <style:style style:name="Nota_32_19_32_3" style:display-name="Nota 19 3" style:family="table-cell" style:data-style-name="N0">
      <style:table-cell-properties fo:border="thin solid #B2B2B2" fo:background-color="#FFFFCC"/>
    </style:style>
    <style:style style:name="Nota_32_19_32_3_32_2" style:display-name="Nota 19 3 2" style:family="table-cell" style:data-style-name="N0">
      <style:table-cell-properties fo:border="thin solid #B2B2B2" fo:background-color="#FFFFCC"/>
    </style:style>
    <style:style style:name="Nota_32_19_32_4" style:display-name="Nota 19 4" style:family="table-cell" style:data-style-name="N0">
      <style:table-cell-properties fo:border="thin solid #B2B2B2" fo:background-color="#FFFFCC"/>
    </style:style>
    <style:style style:name="Nota_32_19_32_4_32_2" style:display-name="Nota 19 4 2" style:family="table-cell" style:data-style-name="N0">
      <style:table-cell-properties fo:border="thin solid #B2B2B2" fo:background-color="#FFFFCC"/>
    </style:style>
    <style:style style:name="Nota_32_19_32_5" style:display-name="Nota 19 5" style:family="table-cell" style:data-style-name="N0">
      <style:table-cell-properties fo:border="thin solid #B2B2B2" fo:background-color="#FFFFCC"/>
    </style:style>
    <style:style style:name="Nota_32_19_32_6" style:display-name="Nota 19 6" style:family="table-cell" style:data-style-name="N0">
      <style:table-cell-properties fo:border="thin solid #B2B2B2" fo:background-color="#FFFFCC"/>
    </style:style>
    <style:style style:name="Nota_32_2" style:display-name="Nota 2" style:family="table-cell" style:data-style-name="N0">
      <style:table-cell-properties fo:border="thin solid #B2B2B2" fo:background-color="#FFFFCC"/>
    </style:style>
    <style:style style:name="Nota_32_2_32_2" style:display-name="Nota 2 2" style:family="table-cell" style:data-style-name="N0">
      <style:table-cell-properties fo:border="thin solid #B2B2B2" fo:background-color="#FFFFCC"/>
    </style:style>
    <style:style style:name="Nota_32_2_32_2_32_2" style:display-name="Nota 2 2 2" style:family="table-cell" style:data-style-name="N0">
      <style:table-cell-properties fo:border="thin solid #B2B2B2" fo:background-color="#FFFFCC"/>
    </style:style>
    <style:style style:name="Nota_32_2_32_2_32_2_32_2" style:display-name="Nota 2 2 2 2" style:family="table-cell" style:data-style-name="N0">
      <style:table-cell-properties fo:border="thin solid #B2B2B2" fo:background-color="#FFFFCC"/>
    </style:style>
    <style:style style:name="Nota_32_2_32_2_32_2_32_2_32_2" style:display-name="Nota 2 2 2 2 2" style:family="table-cell" style:data-style-name="N0">
      <style:table-cell-properties fo:border="thin solid #B2B2B2" fo:background-color="#FFFFCC"/>
    </style:style>
    <style:style style:name="Nota_32_2_32_2_32_2_32_3" style:display-name="Nota 2 2 2 3" style:family="table-cell" style:data-style-name="N0">
      <style:table-cell-properties fo:border="thin solid #B2B2B2" fo:background-color="#FFFFCC"/>
    </style:style>
    <style:style style:name="Nota_32_2_32_2_32_2_32_4" style:display-name="Nota 2 2 2 4" style:family="table-cell" style:data-style-name="N0">
      <style:table-cell-properties fo:border="thin solid #B2B2B2" fo:background-color="#FFFFCC"/>
    </style:style>
    <style:style style:name="Nota_32_2_32_2_32_3" style:display-name="Nota 2 2 3" style:family="table-cell" style:data-style-name="N0">
      <style:table-cell-properties fo:border="thin solid #B2B2B2" fo:background-color="#FFFFCC"/>
    </style:style>
    <style:style style:name="Nota_32_2_32_2_32_3_32_2" style:display-name="Nota 2 2 3 2" style:family="table-cell" style:data-style-name="N0">
      <style:table-cell-properties fo:border="thin solid #B2B2B2" fo:background-color="#FFFFCC"/>
    </style:style>
    <style:style style:name="Nota_32_2_32_2_32_4" style:display-name="Nota 2 2 4" style:family="table-cell" style:data-style-name="N0">
      <style:table-cell-properties fo:border="thin solid #B2B2B2" fo:background-color="#FFFFCC"/>
    </style:style>
    <style:style style:name="Nota_32_2_32_2_32_4_32_2" style:display-name="Nota 2 2 4 2" style:family="table-cell" style:data-style-name="N0">
      <style:table-cell-properties fo:border="thin solid #B2B2B2" fo:background-color="#FFFFCC"/>
    </style:style>
    <style:style style:name="Nota_32_2_32_2_32_5" style:display-name="Nota 2 2 5" style:family="table-cell" style:data-style-name="N0">
      <style:table-cell-properties fo:border="thin solid #B2B2B2" fo:background-color="#FFFFCC"/>
    </style:style>
    <style:style style:name="Nota_32_2_32_2_32_6" style:display-name="Nota 2 2 6" style:family="table-cell" style:data-style-name="N0">
      <style:table-cell-properties fo:border="thin solid #B2B2B2" fo:background-color="#FFFFCC"/>
    </style:style>
    <style:style style:name="Nota_32_2_32_3" style:display-name="Nota 2 3" style:family="table-cell" style:data-style-name="N0">
      <style:table-cell-properties fo:border="thin solid #B2B2B2" fo:background-color="#FFFFCC"/>
    </style:style>
    <style:style style:name="Nota_32_2_32_3_32_2" style:display-name="Nota 2 3 2" style:family="table-cell" style:data-style-name="N0">
      <style:table-cell-properties fo:border="thin solid #B2B2B2" fo:background-color="#FFFFCC"/>
    </style:style>
    <style:style style:name="Nota_32_2_32_3_32_2_32_2" style:display-name="Nota 2 3 2 2" style:family="table-cell" style:data-style-name="N0">
      <style:table-cell-properties fo:border="thin solid #B2B2B2" fo:background-color="#FFFFCC"/>
    </style:style>
    <style:style style:name="Nota_32_2_32_3_32_3" style:display-name="Nota 2 3 3" style:family="table-cell" style:data-style-name="N0">
      <style:table-cell-properties fo:border="thin solid #B2B2B2" fo:background-color="#FFFFCC"/>
    </style:style>
    <style:style style:name="Nota_32_2_32_3_32_4" style:display-name="Nota 2 3 4" style:family="table-cell" style:data-style-name="N0">
      <style:table-cell-properties fo:border="thin solid #B2B2B2" fo:background-color="#FFFFCC"/>
    </style:style>
    <style:style style:name="Nota_32_2_32_4" style:display-name="Nota 2 4" style:family="table-cell" style:data-style-name="N0">
      <style:table-cell-properties fo:border="thin solid #B2B2B2" fo:background-color="#FFFFCC"/>
    </style:style>
    <style:style style:name="Nota_32_2_32_4_32_2" style:display-name="Nota 2 4 2" style:family="table-cell" style:data-style-name="N0">
      <style:table-cell-properties fo:border="thin solid #B2B2B2" fo:background-color="#FFFFCC"/>
    </style:style>
    <style:style style:name="Nota_32_2_32_5" style:display-name="Nota 2 5" style:family="table-cell" style:data-style-name="N0">
      <style:table-cell-properties fo:border="thin solid #B2B2B2" fo:background-color="#FFFFCC"/>
    </style:style>
    <style:style style:name="Nota_32_2_32_5_32_2" style:display-name="Nota 2 5 2" style:family="table-cell" style:data-style-name="N0">
      <style:table-cell-properties fo:border="thin solid #B2B2B2" fo:background-color="#FFFFCC"/>
    </style:style>
    <style:style style:name="Nota_32_2_32_6" style:display-name="Nota 2 6" style:family="table-cell" style:data-style-name="N0">
      <style:table-cell-properties fo:border="thin solid #B2B2B2" fo:background-color="#FFFFCC"/>
    </style:style>
    <style:style style:name="Nota_32_2_32_7" style:display-name="Nota 2 7" style:family="table-cell" style:data-style-name="N0">
      <style:table-cell-properties fo:border="thin solid #B2B2B2" fo:background-color="#FFFFCC"/>
    </style:style>
    <style:style style:name="Nota_32_20" style:display-name="Nota 20" style:family="table-cell" style:data-style-name="N0">
      <style:table-cell-properties fo:border="thin solid #B2B2B2" fo:background-color="#FFFFCC"/>
    </style:style>
    <style:style style:name="Nota_32_20_32_2" style:display-name="Nota 20 2" style:family="table-cell" style:data-style-name="N0">
      <style:table-cell-properties fo:border="thin solid #B2B2B2" fo:background-color="#FFFFCC"/>
    </style:style>
    <style:style style:name="Nota_32_20_32_2_32_2" style:display-name="Nota 20 2 2" style:family="table-cell" style:data-style-name="N0">
      <style:table-cell-properties fo:border="thin solid #B2B2B2" fo:background-color="#FFFFCC"/>
    </style:style>
    <style:style style:name="Nota_32_20_32_2_32_2_32_2" style:display-name="Nota 20 2 2 2" style:family="table-cell" style:data-style-name="N0">
      <style:table-cell-properties fo:border="thin solid #B2B2B2" fo:background-color="#FFFFCC"/>
    </style:style>
    <style:style style:name="Nota_32_20_32_2_32_3" style:display-name="Nota 20 2 3" style:family="table-cell" style:data-style-name="N0">
      <style:table-cell-properties fo:border="thin solid #B2B2B2" fo:background-color="#FFFFCC"/>
    </style:style>
    <style:style style:name="Nota_32_20_32_2_32_4" style:display-name="Nota 20 2 4" style:family="table-cell" style:data-style-name="N0">
      <style:table-cell-properties fo:border="thin solid #B2B2B2" fo:background-color="#FFFFCC"/>
    </style:style>
    <style:style style:name="Nota_32_20_32_3" style:display-name="Nota 20 3" style:family="table-cell" style:data-style-name="N0">
      <style:table-cell-properties fo:border="thin solid #B2B2B2" fo:background-color="#FFFFCC"/>
    </style:style>
    <style:style style:name="Nota_32_20_32_3_32_2" style:display-name="Nota 20 3 2" style:family="table-cell" style:data-style-name="N0">
      <style:table-cell-properties fo:border="thin solid #B2B2B2" fo:background-color="#FFFFCC"/>
    </style:style>
    <style:style style:name="Nota_32_20_32_4" style:display-name="Nota 20 4" style:family="table-cell" style:data-style-name="N0">
      <style:table-cell-properties fo:border="thin solid #B2B2B2" fo:background-color="#FFFFCC"/>
    </style:style>
    <style:style style:name="Nota_32_20_32_4_32_2" style:display-name="Nota 20 4 2" style:family="table-cell" style:data-style-name="N0">
      <style:table-cell-properties fo:border="thin solid #B2B2B2" fo:background-color="#FFFFCC"/>
    </style:style>
    <style:style style:name="Nota_32_20_32_5" style:display-name="Nota 20 5" style:family="table-cell" style:data-style-name="N0">
      <style:table-cell-properties fo:border="thin solid #B2B2B2" fo:background-color="#FFFFCC"/>
    </style:style>
    <style:style style:name="Nota_32_20_32_6" style:display-name="Nota 20 6" style:family="table-cell" style:data-style-name="N0">
      <style:table-cell-properties fo:border="thin solid #B2B2B2" fo:background-color="#FFFFCC"/>
    </style:style>
    <style:style style:name="Nota_32_21" style:display-name="Nota 21" style:family="table-cell" style:data-style-name="N0">
      <style:table-cell-properties fo:border="thin solid #B2B2B2" fo:background-color="#FFFFCC"/>
    </style:style>
    <style:style style:name="Nota_32_21_32_2" style:display-name="Nota 21 2" style:family="table-cell" style:data-style-name="N0">
      <style:table-cell-properties fo:border="thin solid #B2B2B2" fo:background-color="#FFFFCC"/>
    </style:style>
    <style:style style:name="Nota_32_21_32_2_32_2" style:display-name="Nota 21 2 2" style:family="table-cell" style:data-style-name="N0">
      <style:table-cell-properties fo:border="thin solid #B2B2B2" fo:background-color="#FFFFCC"/>
    </style:style>
    <style:style style:name="Nota_32_21_32_2_32_2_32_2" style:display-name="Nota 21 2 2 2" style:family="table-cell" style:data-style-name="N0">
      <style:table-cell-properties fo:border="thin solid #B2B2B2" fo:background-color="#FFFFCC"/>
    </style:style>
    <style:style style:name="Nota_32_21_32_2_32_3" style:display-name="Nota 21 2 3" style:family="table-cell" style:data-style-name="N0">
      <style:table-cell-properties fo:border="thin solid #B2B2B2" fo:background-color="#FFFFCC"/>
    </style:style>
    <style:style style:name="Nota_32_21_32_2_32_4" style:display-name="Nota 21 2 4" style:family="table-cell" style:data-style-name="N0">
      <style:table-cell-properties fo:border="thin solid #B2B2B2" fo:background-color="#FFFFCC"/>
    </style:style>
    <style:style style:name="Nota_32_21_32_3" style:display-name="Nota 21 3" style:family="table-cell" style:data-style-name="N0">
      <style:table-cell-properties fo:border="thin solid #B2B2B2" fo:background-color="#FFFFCC"/>
    </style:style>
    <style:style style:name="Nota_32_21_32_3_32_2" style:display-name="Nota 21 3 2" style:family="table-cell" style:data-style-name="N0">
      <style:table-cell-properties fo:border="thin solid #B2B2B2" fo:background-color="#FFFFCC"/>
    </style:style>
    <style:style style:name="Nota_32_21_32_4" style:display-name="Nota 21 4" style:family="table-cell" style:data-style-name="N0">
      <style:table-cell-properties fo:border="thin solid #B2B2B2" fo:background-color="#FFFFCC"/>
    </style:style>
    <style:style style:name="Nota_32_21_32_4_32_2" style:display-name="Nota 21 4 2" style:family="table-cell" style:data-style-name="N0">
      <style:table-cell-properties fo:border="thin solid #B2B2B2" fo:background-color="#FFFFCC"/>
    </style:style>
    <style:style style:name="Nota_32_21_32_5" style:display-name="Nota 21 5" style:family="table-cell" style:data-style-name="N0">
      <style:table-cell-properties fo:border="thin solid #B2B2B2" fo:background-color="#FFFFCC"/>
    </style:style>
    <style:style style:name="Nota_32_21_32_6" style:display-name="Nota 21 6" style:family="table-cell" style:data-style-name="N0">
      <style:table-cell-properties fo:border="thin solid #B2B2B2" fo:background-color="#FFFFCC"/>
    </style:style>
    <style:style style:name="Nota_32_22" style:display-name="Nota 22" style:family="table-cell" style:data-style-name="N0">
      <style:table-cell-properties fo:border="thin solid #B2B2B2" fo:background-color="#FFFFCC"/>
    </style:style>
    <style:style style:name="Nota_32_22_32_2" style:display-name="Nota 22 2" style:family="table-cell" style:data-style-name="N0">
      <style:table-cell-properties fo:border="thin solid #B2B2B2" fo:background-color="#FFFFCC"/>
    </style:style>
    <style:style style:name="Nota_32_22_32_2_32_2" style:display-name="Nota 22 2 2" style:family="table-cell" style:data-style-name="N0">
      <style:table-cell-properties fo:border="thin solid #B2B2B2" fo:background-color="#FFFFCC"/>
    </style:style>
    <style:style style:name="Nota_32_22_32_2_32_2_32_2" style:display-name="Nota 22 2 2 2" style:family="table-cell" style:data-style-name="N0">
      <style:table-cell-properties fo:border="thin solid #B2B2B2" fo:background-color="#FFFFCC"/>
    </style:style>
    <style:style style:name="Nota_32_22_32_2_32_3" style:display-name="Nota 22 2 3" style:family="table-cell" style:data-style-name="N0">
      <style:table-cell-properties fo:border="thin solid #B2B2B2" fo:background-color="#FFFFCC"/>
    </style:style>
    <style:style style:name="Nota_32_22_32_2_32_4" style:display-name="Nota 22 2 4" style:family="table-cell" style:data-style-name="N0">
      <style:table-cell-properties fo:border="thin solid #B2B2B2" fo:background-color="#FFFFCC"/>
    </style:style>
    <style:style style:name="Nota_32_22_32_3" style:display-name="Nota 22 3" style:family="table-cell" style:data-style-name="N0">
      <style:table-cell-properties fo:border="thin solid #B2B2B2" fo:background-color="#FFFFCC"/>
    </style:style>
    <style:style style:name="Nota_32_22_32_3_32_2" style:display-name="Nota 22 3 2" style:family="table-cell" style:data-style-name="N0">
      <style:table-cell-properties fo:border="thin solid #B2B2B2" fo:background-color="#FFFFCC"/>
    </style:style>
    <style:style style:name="Nota_32_22_32_4" style:display-name="Nota 22 4" style:family="table-cell" style:data-style-name="N0">
      <style:table-cell-properties fo:border="thin solid #B2B2B2" fo:background-color="#FFFFCC"/>
    </style:style>
    <style:style style:name="Nota_32_22_32_4_32_2" style:display-name="Nota 22 4 2" style:family="table-cell" style:data-style-name="N0">
      <style:table-cell-properties fo:border="thin solid #B2B2B2" fo:background-color="#FFFFCC"/>
    </style:style>
    <style:style style:name="Nota_32_22_32_5" style:display-name="Nota 22 5" style:family="table-cell" style:data-style-name="N0">
      <style:table-cell-properties fo:border="thin solid #B2B2B2" fo:background-color="#FFFFCC"/>
    </style:style>
    <style:style style:name="Nota_32_22_32_6" style:display-name="Nota 22 6" style:family="table-cell" style:data-style-name="N0">
      <style:table-cell-properties fo:border="thin solid #B2B2B2" fo:background-color="#FFFFCC"/>
    </style:style>
    <style:style style:name="Nota_32_23" style:display-name="Nota 23" style:family="table-cell" style:data-style-name="N0">
      <style:table-cell-properties fo:border="thin solid #B2B2B2" fo:background-color="#FFFFCC"/>
    </style:style>
    <style:style style:name="Nota_32_23_32_2" style:display-name="Nota 23 2" style:family="table-cell" style:data-style-name="N0">
      <style:table-cell-properties fo:border="thin solid #B2B2B2" fo:background-color="#FFFFCC"/>
    </style:style>
    <style:style style:name="Nota_32_23_32_2_32_2" style:display-name="Nota 23 2 2" style:family="table-cell" style:data-style-name="N0">
      <style:table-cell-properties fo:border="thin solid #B2B2B2" fo:background-color="#FFFFCC"/>
    </style:style>
    <style:style style:name="Nota_32_23_32_2_32_2_32_2" style:display-name="Nota 23 2 2 2" style:family="table-cell" style:data-style-name="N0">
      <style:table-cell-properties fo:border="thin solid #B2B2B2" fo:background-color="#FFFFCC"/>
    </style:style>
    <style:style style:name="Nota_32_23_32_2_32_3" style:display-name="Nota 23 2 3" style:family="table-cell" style:data-style-name="N0">
      <style:table-cell-properties fo:border="thin solid #B2B2B2" fo:background-color="#FFFFCC"/>
    </style:style>
    <style:style style:name="Nota_32_23_32_2_32_4" style:display-name="Nota 23 2 4" style:family="table-cell" style:data-style-name="N0">
      <style:table-cell-properties fo:border="thin solid #B2B2B2" fo:background-color="#FFFFCC"/>
    </style:style>
    <style:style style:name="Nota_32_23_32_3" style:display-name="Nota 23 3" style:family="table-cell" style:data-style-name="N0">
      <style:table-cell-properties fo:border="thin solid #B2B2B2" fo:background-color="#FFFFCC"/>
    </style:style>
    <style:style style:name="Nota_32_23_32_3_32_2" style:display-name="Nota 23 3 2" style:family="table-cell" style:data-style-name="N0">
      <style:table-cell-properties fo:border="thin solid #B2B2B2" fo:background-color="#FFFFCC"/>
    </style:style>
    <style:style style:name="Nota_32_23_32_4" style:display-name="Nota 23 4" style:family="table-cell" style:data-style-name="N0">
      <style:table-cell-properties fo:border="thin solid #B2B2B2" fo:background-color="#FFFFCC"/>
    </style:style>
    <style:style style:name="Nota_32_23_32_4_32_2" style:display-name="Nota 23 4 2" style:family="table-cell" style:data-style-name="N0">
      <style:table-cell-properties fo:border="thin solid #B2B2B2" fo:background-color="#FFFFCC"/>
    </style:style>
    <style:style style:name="Nota_32_23_32_5" style:display-name="Nota 23 5" style:family="table-cell" style:data-style-name="N0">
      <style:table-cell-properties fo:border="thin solid #B2B2B2" fo:background-color="#FFFFCC"/>
    </style:style>
    <style:style style:name="Nota_32_23_32_6" style:display-name="Nota 23 6" style:family="table-cell" style:data-style-name="N0">
      <style:table-cell-properties fo:border="thin solid #B2B2B2" fo:background-color="#FFFFCC"/>
    </style:style>
    <style:style style:name="Nota_32_24" style:display-name="Nota 24" style:family="table-cell" style:data-style-name="N0">
      <style:table-cell-properties fo:border="thin solid #B2B2B2" fo:background-color="#FFFFCC"/>
    </style:style>
    <style:style style:name="Nota_32_24_32_2" style:display-name="Nota 24 2" style:family="table-cell" style:data-style-name="N0">
      <style:table-cell-properties fo:border="thin solid #B2B2B2" fo:background-color="#FFFFCC"/>
    </style:style>
    <style:style style:name="Nota_32_24_32_2_32_2" style:display-name="Nota 24 2 2" style:family="table-cell" style:data-style-name="N0">
      <style:table-cell-properties fo:border="thin solid #B2B2B2" fo:background-color="#FFFFCC"/>
    </style:style>
    <style:style style:name="Nota_32_24_32_2_32_2_32_2" style:display-name="Nota 24 2 2 2" style:family="table-cell" style:data-style-name="N0">
      <style:table-cell-properties fo:border="thin solid #B2B2B2" fo:background-color="#FFFFCC"/>
    </style:style>
    <style:style style:name="Nota_32_24_32_2_32_3" style:display-name="Nota 24 2 3" style:family="table-cell" style:data-style-name="N0">
      <style:table-cell-properties fo:border="thin solid #B2B2B2" fo:background-color="#FFFFCC"/>
    </style:style>
    <style:style style:name="Nota_32_24_32_2_32_4" style:display-name="Nota 24 2 4" style:family="table-cell" style:data-style-name="N0">
      <style:table-cell-properties fo:border="thin solid #B2B2B2" fo:background-color="#FFFFCC"/>
    </style:style>
    <style:style style:name="Nota_32_24_32_3" style:display-name="Nota 24 3" style:family="table-cell" style:data-style-name="N0">
      <style:table-cell-properties fo:border="thin solid #B2B2B2" fo:background-color="#FFFFCC"/>
    </style:style>
    <style:style style:name="Nota_32_24_32_3_32_2" style:display-name="Nota 24 3 2" style:family="table-cell" style:data-style-name="N0">
      <style:table-cell-properties fo:border="thin solid #B2B2B2" fo:background-color="#FFFFCC"/>
    </style:style>
    <style:style style:name="Nota_32_24_32_4" style:display-name="Nota 24 4" style:family="table-cell" style:data-style-name="N0">
      <style:table-cell-properties fo:border="thin solid #B2B2B2" fo:background-color="#FFFFCC"/>
    </style:style>
    <style:style style:name="Nota_32_24_32_4_32_2" style:display-name="Nota 24 4 2" style:family="table-cell" style:data-style-name="N0">
      <style:table-cell-properties fo:border="thin solid #B2B2B2" fo:background-color="#FFFFCC"/>
    </style:style>
    <style:style style:name="Nota_32_24_32_5" style:display-name="Nota 24 5" style:family="table-cell" style:data-style-name="N0">
      <style:table-cell-properties fo:border="thin solid #B2B2B2" fo:background-color="#FFFFCC"/>
    </style:style>
    <style:style style:name="Nota_32_24_32_6" style:display-name="Nota 24 6" style:family="table-cell" style:data-style-name="N0">
      <style:table-cell-properties fo:border="thin solid #B2B2B2" fo:background-color="#FFFFCC"/>
    </style:style>
    <style:style style:name="Nota_32_25" style:display-name="Nota 25" style:family="table-cell" style:data-style-name="N0">
      <style:table-cell-properties fo:border="thin solid #B2B2B2" fo:background-color="#FFFFCC"/>
    </style:style>
    <style:style style:name="Nota_32_25_32_2" style:display-name="Nota 25 2" style:family="table-cell" style:data-style-name="N0">
      <style:table-cell-properties fo:border="thin solid #B2B2B2" fo:background-color="#FFFFCC"/>
    </style:style>
    <style:style style:name="Nota_32_25_32_2_32_2" style:display-name="Nota 25 2 2" style:family="table-cell" style:data-style-name="N0">
      <style:table-cell-properties fo:border="thin solid #B2B2B2" fo:background-color="#FFFFCC"/>
    </style:style>
    <style:style style:name="Nota_32_25_32_2_32_2_32_2" style:display-name="Nota 25 2 2 2" style:family="table-cell" style:data-style-name="N0">
      <style:table-cell-properties fo:border="thin solid #B2B2B2" fo:background-color="#FFFFCC"/>
    </style:style>
    <style:style style:name="Nota_32_25_32_2_32_3" style:display-name="Nota 25 2 3" style:family="table-cell" style:data-style-name="N0">
      <style:table-cell-properties fo:border="thin solid #B2B2B2" fo:background-color="#FFFFCC"/>
    </style:style>
    <style:style style:name="Nota_32_25_32_2_32_4" style:display-name="Nota 25 2 4" style:family="table-cell" style:data-style-name="N0">
      <style:table-cell-properties fo:border="thin solid #B2B2B2" fo:background-color="#FFFFCC"/>
    </style:style>
    <style:style style:name="Nota_32_25_32_3" style:display-name="Nota 25 3" style:family="table-cell" style:data-style-name="N0">
      <style:table-cell-properties fo:border="thin solid #B2B2B2" fo:background-color="#FFFFCC"/>
    </style:style>
    <style:style style:name="Nota_32_25_32_3_32_2" style:display-name="Nota 25 3 2" style:family="table-cell" style:data-style-name="N0">
      <style:table-cell-properties fo:border="thin solid #B2B2B2" fo:background-color="#FFFFCC"/>
    </style:style>
    <style:style style:name="Nota_32_25_32_4" style:display-name="Nota 25 4" style:family="table-cell" style:data-style-name="N0">
      <style:table-cell-properties fo:border="thin solid #B2B2B2" fo:background-color="#FFFFCC"/>
    </style:style>
    <style:style style:name="Nota_32_25_32_4_32_2" style:display-name="Nota 25 4 2" style:family="table-cell" style:data-style-name="N0">
      <style:table-cell-properties fo:border="thin solid #B2B2B2" fo:background-color="#FFFFCC"/>
    </style:style>
    <style:style style:name="Nota_32_25_32_5" style:display-name="Nota 25 5" style:family="table-cell" style:data-style-name="N0">
      <style:table-cell-properties fo:border="thin solid #B2B2B2" fo:background-color="#FFFFCC"/>
    </style:style>
    <style:style style:name="Nota_32_25_32_6" style:display-name="Nota 25 6" style:family="table-cell" style:data-style-name="N0">
      <style:table-cell-properties fo:border="thin solid #B2B2B2" fo:background-color="#FFFFCC"/>
    </style:style>
    <style:style style:name="Nota_32_26" style:display-name="Nota 26" style:family="table-cell" style:data-style-name="N0">
      <style:table-cell-properties fo:border="thin solid #B2B2B2" fo:background-color="#FFFFCC"/>
    </style:style>
    <style:style style:name="Nota_32_26_32_2" style:display-name="Nota 26 2" style:family="table-cell" style:data-style-name="N0">
      <style:table-cell-properties fo:border="thin solid #B2B2B2" fo:background-color="#FFFFCC"/>
    </style:style>
    <style:style style:name="Nota_32_26_32_2_32_2" style:display-name="Nota 26 2 2" style:family="table-cell" style:data-style-name="N0">
      <style:table-cell-properties fo:border="thin solid #B2B2B2" fo:background-color="#FFFFCC"/>
    </style:style>
    <style:style style:name="Nota_32_26_32_2_32_2_32_2" style:display-name="Nota 26 2 2 2" style:family="table-cell" style:data-style-name="N0">
      <style:table-cell-properties fo:border="thin solid #B2B2B2" fo:background-color="#FFFFCC"/>
    </style:style>
    <style:style style:name="Nota_32_26_32_2_32_3" style:display-name="Nota 26 2 3" style:family="table-cell" style:data-style-name="N0">
      <style:table-cell-properties fo:border="thin solid #B2B2B2" fo:background-color="#FFFFCC"/>
    </style:style>
    <style:style style:name="Nota_32_26_32_2_32_4" style:display-name="Nota 26 2 4" style:family="table-cell" style:data-style-name="N0">
      <style:table-cell-properties fo:border="thin solid #B2B2B2" fo:background-color="#FFFFCC"/>
    </style:style>
    <style:style style:name="Nota_32_26_32_3" style:display-name="Nota 26 3" style:family="table-cell" style:data-style-name="N0">
      <style:table-cell-properties fo:border="thin solid #B2B2B2" fo:background-color="#FFFFCC"/>
    </style:style>
    <style:style style:name="Nota_32_26_32_3_32_2" style:display-name="Nota 26 3 2" style:family="table-cell" style:data-style-name="N0">
      <style:table-cell-properties fo:border="thin solid #B2B2B2" fo:background-color="#FFFFCC"/>
    </style:style>
    <style:style style:name="Nota_32_26_32_4" style:display-name="Nota 26 4" style:family="table-cell" style:data-style-name="N0">
      <style:table-cell-properties fo:border="thin solid #B2B2B2" fo:background-color="#FFFFCC"/>
    </style:style>
    <style:style style:name="Nota_32_26_32_4_32_2" style:display-name="Nota 26 4 2" style:family="table-cell" style:data-style-name="N0">
      <style:table-cell-properties fo:border="thin solid #B2B2B2" fo:background-color="#FFFFCC"/>
    </style:style>
    <style:style style:name="Nota_32_26_32_5" style:display-name="Nota 26 5" style:family="table-cell" style:data-style-name="N0">
      <style:table-cell-properties fo:border="thin solid #B2B2B2" fo:background-color="#FFFFCC"/>
    </style:style>
    <style:style style:name="Nota_32_26_32_6" style:display-name="Nota 26 6" style:family="table-cell" style:data-style-name="N0">
      <style:table-cell-properties fo:border="thin solid #B2B2B2" fo:background-color="#FFFFCC"/>
    </style:style>
    <style:style style:name="Nota_32_27" style:display-name="Nota 27" style:family="table-cell" style:data-style-name="N0">
      <style:table-cell-properties fo:border="thin solid #B2B2B2" fo:background-color="#FFFFCC"/>
    </style:style>
    <style:style style:name="Nota_32_27_32_2" style:display-name="Nota 27 2" style:family="table-cell" style:data-style-name="N0">
      <style:table-cell-properties fo:border="thin solid #B2B2B2" fo:background-color="#FFFFCC"/>
    </style:style>
    <style:style style:name="Nota_32_27_32_2_32_2" style:display-name="Nota 27 2 2" style:family="table-cell" style:data-style-name="N0">
      <style:table-cell-properties fo:border="thin solid #B2B2B2" fo:background-color="#FFFFCC"/>
    </style:style>
    <style:style style:name="Nota_32_27_32_2_32_2_32_2" style:display-name="Nota 27 2 2 2" style:family="table-cell" style:data-style-name="N0">
      <style:table-cell-properties fo:border="thin solid #B2B2B2" fo:background-color="#FFFFCC"/>
    </style:style>
    <style:style style:name="Nota_32_27_32_2_32_3" style:display-name="Nota 27 2 3" style:family="table-cell" style:data-style-name="N0">
      <style:table-cell-properties fo:border="thin solid #B2B2B2" fo:background-color="#FFFFCC"/>
    </style:style>
    <style:style style:name="Nota_32_27_32_2_32_4" style:display-name="Nota 27 2 4" style:family="table-cell" style:data-style-name="N0">
      <style:table-cell-properties fo:border="thin solid #B2B2B2" fo:background-color="#FFFFCC"/>
    </style:style>
    <style:style style:name="Nota_32_27_32_3" style:display-name="Nota 27 3" style:family="table-cell" style:data-style-name="N0">
      <style:table-cell-properties fo:border="thin solid #B2B2B2" fo:background-color="#FFFFCC"/>
    </style:style>
    <style:style style:name="Nota_32_27_32_3_32_2" style:display-name="Nota 27 3 2" style:family="table-cell" style:data-style-name="N0">
      <style:table-cell-properties fo:border="thin solid #B2B2B2" fo:background-color="#FFFFCC"/>
    </style:style>
    <style:style style:name="Nota_32_27_32_4" style:display-name="Nota 27 4" style:family="table-cell" style:data-style-name="N0">
      <style:table-cell-properties fo:border="thin solid #B2B2B2" fo:background-color="#FFFFCC"/>
    </style:style>
    <style:style style:name="Nota_32_27_32_4_32_2" style:display-name="Nota 27 4 2" style:family="table-cell" style:data-style-name="N0">
      <style:table-cell-properties fo:border="thin solid #B2B2B2" fo:background-color="#FFFFCC"/>
    </style:style>
    <style:style style:name="Nota_32_27_32_5" style:display-name="Nota 27 5" style:family="table-cell" style:data-style-name="N0">
      <style:table-cell-properties fo:border="thin solid #B2B2B2" fo:background-color="#FFFFCC"/>
    </style:style>
    <style:style style:name="Nota_32_27_32_6" style:display-name="Nota 27 6" style:family="table-cell" style:data-style-name="N0">
      <style:table-cell-properties fo:border="thin solid #B2B2B2" fo:background-color="#FFFFCC"/>
    </style:style>
    <style:style style:name="Nota_32_28" style:display-name="Nota 28" style:family="table-cell" style:data-style-name="N0">
      <style:table-cell-properties fo:border="thin solid #B2B2B2" fo:background-color="#FFFFCC"/>
    </style:style>
    <style:style style:name="Nota_32_28_32_2" style:display-name="Nota 28 2" style:family="table-cell" style:data-style-name="N0">
      <style:table-cell-properties fo:border="thin solid #B2B2B2" fo:background-color="#FFFFCC"/>
    </style:style>
    <style:style style:name="Nota_32_28_32_2_32_2" style:display-name="Nota 28 2 2" style:family="table-cell" style:data-style-name="N0">
      <style:table-cell-properties fo:border="thin solid #B2B2B2" fo:background-color="#FFFFCC"/>
    </style:style>
    <style:style style:name="Nota_32_28_32_2_32_2_32_2" style:display-name="Nota 28 2 2 2" style:family="table-cell" style:data-style-name="N0">
      <style:table-cell-properties fo:border="thin solid #B2B2B2" fo:background-color="#FFFFCC"/>
    </style:style>
    <style:style style:name="Nota_32_28_32_2_32_3" style:display-name="Nota 28 2 3" style:family="table-cell" style:data-style-name="N0">
      <style:table-cell-properties fo:border="thin solid #B2B2B2" fo:background-color="#FFFFCC"/>
    </style:style>
    <style:style style:name="Nota_32_28_32_2_32_4" style:display-name="Nota 28 2 4" style:family="table-cell" style:data-style-name="N0">
      <style:table-cell-properties fo:border="thin solid #B2B2B2" fo:background-color="#FFFFCC"/>
    </style:style>
    <style:style style:name="Nota_32_28_32_3" style:display-name="Nota 28 3" style:family="table-cell" style:data-style-name="N0">
      <style:table-cell-properties fo:border="thin solid #B2B2B2" fo:background-color="#FFFFCC"/>
    </style:style>
    <style:style style:name="Nota_32_28_32_3_32_2" style:display-name="Nota 28 3 2" style:family="table-cell" style:data-style-name="N0">
      <style:table-cell-properties fo:border="thin solid #B2B2B2" fo:background-color="#FFFFCC"/>
    </style:style>
    <style:style style:name="Nota_32_28_32_4" style:display-name="Nota 28 4" style:family="table-cell" style:data-style-name="N0">
      <style:table-cell-properties fo:border="thin solid #B2B2B2" fo:background-color="#FFFFCC"/>
    </style:style>
    <style:style style:name="Nota_32_28_32_4_32_2" style:display-name="Nota 28 4 2" style:family="table-cell" style:data-style-name="N0">
      <style:table-cell-properties fo:border="thin solid #B2B2B2" fo:background-color="#FFFFCC"/>
    </style:style>
    <style:style style:name="Nota_32_28_32_5" style:display-name="Nota 28 5" style:family="table-cell" style:data-style-name="N0">
      <style:table-cell-properties fo:border="thin solid #B2B2B2" fo:background-color="#FFFFCC"/>
    </style:style>
    <style:style style:name="Nota_32_28_32_6" style:display-name="Nota 28 6" style:family="table-cell" style:data-style-name="N0">
      <style:table-cell-properties fo:border="thin solid #B2B2B2" fo:background-color="#FFFFCC"/>
    </style:style>
    <style:style style:name="Nota_32_29" style:display-name="Nota 29" style:family="table-cell" style:data-style-name="N0">
      <style:table-cell-properties fo:border="thin solid #B2B2B2" fo:background-color="#FFFFCC"/>
    </style:style>
    <style:style style:name="Nota_32_29_32_2" style:display-name="Nota 29 2" style:family="table-cell" style:data-style-name="N0">
      <style:table-cell-properties fo:border="thin solid #B2B2B2" fo:background-color="#FFFFCC"/>
    </style:style>
    <style:style style:name="Nota_32_29_32_2_32_2" style:display-name="Nota 29 2 2" style:family="table-cell" style:data-style-name="N0">
      <style:table-cell-properties fo:border="thin solid #B2B2B2" fo:background-color="#FFFFCC"/>
    </style:style>
    <style:style style:name="Nota_32_29_32_2_32_2_32_2" style:display-name="Nota 29 2 2 2" style:family="table-cell" style:data-style-name="N0">
      <style:table-cell-properties fo:border="thin solid #B2B2B2" fo:background-color="#FFFFCC"/>
    </style:style>
    <style:style style:name="Nota_32_29_32_2_32_3" style:display-name="Nota 29 2 3" style:family="table-cell" style:data-style-name="N0">
      <style:table-cell-properties fo:border="thin solid #B2B2B2" fo:background-color="#FFFFCC"/>
    </style:style>
    <style:style style:name="Nota_32_29_32_2_32_4" style:display-name="Nota 29 2 4" style:family="table-cell" style:data-style-name="N0">
      <style:table-cell-properties fo:border="thin solid #B2B2B2" fo:background-color="#FFFFCC"/>
    </style:style>
    <style:style style:name="Nota_32_29_32_3" style:display-name="Nota 29 3" style:family="table-cell" style:data-style-name="N0">
      <style:table-cell-properties fo:border="thin solid #B2B2B2" fo:background-color="#FFFFCC"/>
    </style:style>
    <style:style style:name="Nota_32_29_32_3_32_2" style:display-name="Nota 29 3 2" style:family="table-cell" style:data-style-name="N0">
      <style:table-cell-properties fo:border="thin solid #B2B2B2" fo:background-color="#FFFFCC"/>
    </style:style>
    <style:style style:name="Nota_32_29_32_4" style:display-name="Nota 29 4" style:family="table-cell" style:data-style-name="N0">
      <style:table-cell-properties fo:border="thin solid #B2B2B2" fo:background-color="#FFFFCC"/>
    </style:style>
    <style:style style:name="Nota_32_29_32_4_32_2" style:display-name="Nota 29 4 2" style:family="table-cell" style:data-style-name="N0">
      <style:table-cell-properties fo:border="thin solid #B2B2B2" fo:background-color="#FFFFCC"/>
    </style:style>
    <style:style style:name="Nota_32_29_32_5" style:display-name="Nota 29 5" style:family="table-cell" style:data-style-name="N0">
      <style:table-cell-properties fo:border="thin solid #B2B2B2" fo:background-color="#FFFFCC"/>
    </style:style>
    <style:style style:name="Nota_32_29_32_6" style:display-name="Nota 29 6" style:family="table-cell" style:data-style-name="N0">
      <style:table-cell-properties fo:border="thin solid #B2B2B2" fo:background-color="#FFFFCC"/>
    </style:style>
    <style:style style:name="Nota_32_3" style:display-name="Nota 3" style:family="table-cell" style:data-style-name="N0">
      <style:table-cell-properties fo:border="thin solid #B2B2B2" fo:background-color="#FFFFCC"/>
    </style:style>
    <style:style style:name="Nota_32_3_32_2" style:display-name="Nota 3 2" style:family="table-cell" style:data-style-name="N0">
      <style:table-cell-properties fo:border="thin solid #B2B2B2" fo:background-color="#FFFFCC"/>
    </style:style>
    <style:style style:name="Nota_32_3_32_2_32_2" style:display-name="Nota 3 2 2" style:family="table-cell" style:data-style-name="N0">
      <style:table-cell-properties fo:border="thin solid #B2B2B2" fo:background-color="#FFFFCC"/>
    </style:style>
    <style:style style:name="Nota_32_3_32_2_32_2_32_2" style:display-name="Nota 3 2 2 2" style:family="table-cell" style:data-style-name="N0">
      <style:table-cell-properties fo:border="thin solid #B2B2B2" fo:background-color="#FFFFCC"/>
    </style:style>
    <style:style style:name="Nota_32_3_32_2_32_2_32_2_32_2" style:display-name="Nota 3 2 2 2 2" style:family="table-cell" style:data-style-name="N0">
      <style:table-cell-properties fo:border="thin solid #B2B2B2" fo:background-color="#FFFFCC"/>
    </style:style>
    <style:style style:name="Nota_32_3_32_2_32_2_32_3" style:display-name="Nota 3 2 2 3" style:family="table-cell" style:data-style-name="N0">
      <style:table-cell-properties fo:border="thin solid #B2B2B2" fo:background-color="#FFFFCC"/>
    </style:style>
    <style:style style:name="Nota_32_3_32_2_32_2_32_4" style:display-name="Nota 3 2 2 4" style:family="table-cell" style:data-style-name="N0">
      <style:table-cell-properties fo:border="thin solid #B2B2B2" fo:background-color="#FFFFCC"/>
    </style:style>
    <style:style style:name="Nota_32_3_32_2_32_3" style:display-name="Nota 3 2 3" style:family="table-cell" style:data-style-name="N0">
      <style:table-cell-properties fo:border="thin solid #B2B2B2" fo:background-color="#FFFFCC"/>
    </style:style>
    <style:style style:name="Nota_32_3_32_2_32_3_32_2" style:display-name="Nota 3 2 3 2" style:family="table-cell" style:data-style-name="N0">
      <style:table-cell-properties fo:border="thin solid #B2B2B2" fo:background-color="#FFFFCC"/>
    </style:style>
    <style:style style:name="Nota_32_3_32_2_32_4" style:display-name="Nota 3 2 4" style:family="table-cell" style:data-style-name="N0">
      <style:table-cell-properties fo:border="thin solid #B2B2B2" fo:background-color="#FFFFCC"/>
    </style:style>
    <style:style style:name="Nota_32_3_32_2_32_4_32_2" style:display-name="Nota 3 2 4 2" style:family="table-cell" style:data-style-name="N0">
      <style:table-cell-properties fo:border="thin solid #B2B2B2" fo:background-color="#FFFFCC"/>
    </style:style>
    <style:style style:name="Nota_32_3_32_2_32_5" style:display-name="Nota 3 2 5" style:family="table-cell" style:data-style-name="N0">
      <style:table-cell-properties fo:border="thin solid #B2B2B2" fo:background-color="#FFFFCC"/>
    </style:style>
    <style:style style:name="Nota_32_3_32_2_32_6" style:display-name="Nota 3 2 6" style:family="table-cell" style:data-style-name="N0">
      <style:table-cell-properties fo:border="thin solid #B2B2B2" fo:background-color="#FFFFCC"/>
    </style:style>
    <style:style style:name="Nota_32_3_32_3" style:display-name="Nota 3 3" style:family="table-cell" style:data-style-name="N0">
      <style:table-cell-properties fo:border="thin solid #B2B2B2" fo:background-color="#FFFFCC"/>
    </style:style>
    <style:style style:name="Nota_32_3_32_3_32_2" style:display-name="Nota 3 3 2" style:family="table-cell" style:data-style-name="N0">
      <style:table-cell-properties fo:border="thin solid #B2B2B2" fo:background-color="#FFFFCC"/>
    </style:style>
    <style:style style:name="Nota_32_3_32_3_32_2_32_2" style:display-name="Nota 3 3 2 2" style:family="table-cell" style:data-style-name="N0">
      <style:table-cell-properties fo:border="thin solid #B2B2B2" fo:background-color="#FFFFCC"/>
    </style:style>
    <style:style style:name="Nota_32_3_32_3_32_3" style:display-name="Nota 3 3 3" style:family="table-cell" style:data-style-name="N0">
      <style:table-cell-properties fo:border="thin solid #B2B2B2" fo:background-color="#FFFFCC"/>
    </style:style>
    <style:style style:name="Nota_32_3_32_3_32_4" style:display-name="Nota 3 3 4" style:family="table-cell" style:data-style-name="N0">
      <style:table-cell-properties fo:border="thin solid #B2B2B2" fo:background-color="#FFFFCC"/>
    </style:style>
    <style:style style:name="Nota_32_3_32_4" style:display-name="Nota 3 4" style:family="table-cell" style:data-style-name="N0">
      <style:table-cell-properties fo:border="thin solid #B2B2B2" fo:background-color="#FFFFCC"/>
    </style:style>
    <style:style style:name="Nota_32_3_32_4_32_2" style:display-name="Nota 3 4 2" style:family="table-cell" style:data-style-name="N0">
      <style:table-cell-properties fo:border="thin solid #B2B2B2" fo:background-color="#FFFFCC"/>
    </style:style>
    <style:style style:name="Nota_32_3_32_5" style:display-name="Nota 3 5" style:family="table-cell" style:data-style-name="N0">
      <style:table-cell-properties fo:border="thin solid #B2B2B2" fo:background-color="#FFFFCC"/>
    </style:style>
    <style:style style:name="Nota_32_3_32_5_32_2" style:display-name="Nota 3 5 2" style:family="table-cell" style:data-style-name="N0">
      <style:table-cell-properties fo:border="thin solid #B2B2B2" fo:background-color="#FFFFCC"/>
    </style:style>
    <style:style style:name="Nota_32_3_32_6" style:display-name="Nota 3 6" style:family="table-cell" style:data-style-name="N0">
      <style:table-cell-properties fo:border="thin solid #B2B2B2" fo:background-color="#FFFFCC"/>
    </style:style>
    <style:style style:name="Nota_32_3_32_7" style:display-name="Nota 3 7" style:family="table-cell" style:data-style-name="N0">
      <style:table-cell-properties fo:border="thin solid #B2B2B2" fo:background-color="#FFFFCC"/>
    </style:style>
    <style:style style:name="Nota_32_30" style:display-name="Nota 30" style:family="table-cell" style:data-style-name="N0">
      <style:table-cell-properties fo:border="thin solid #B2B2B2" fo:background-color="#FFFFCC"/>
    </style:style>
    <style:style style:name="Nota_32_30_32_2" style:display-name="Nota 30 2" style:family="table-cell" style:data-style-name="N0">
      <style:table-cell-properties fo:border="thin solid #B2B2B2" fo:background-color="#FFFFCC"/>
    </style:style>
    <style:style style:name="Nota_32_30_32_2_32_2" style:display-name="Nota 30 2 2" style:family="table-cell" style:data-style-name="N0">
      <style:table-cell-properties fo:border="thin solid #B2B2B2" fo:background-color="#FFFFCC"/>
    </style:style>
    <style:style style:name="Nota_32_30_32_2_32_2_32_2" style:display-name="Nota 30 2 2 2" style:family="table-cell" style:data-style-name="N0">
      <style:table-cell-properties fo:border="thin solid #B2B2B2" fo:background-color="#FFFFCC"/>
    </style:style>
    <style:style style:name="Nota_32_30_32_2_32_3" style:display-name="Nota 30 2 3" style:family="table-cell" style:data-style-name="N0">
      <style:table-cell-properties fo:border="thin solid #B2B2B2" fo:background-color="#FFFFCC"/>
    </style:style>
    <style:style style:name="Nota_32_30_32_2_32_4" style:display-name="Nota 30 2 4" style:family="table-cell" style:data-style-name="N0">
      <style:table-cell-properties fo:border="thin solid #B2B2B2" fo:background-color="#FFFFCC"/>
    </style:style>
    <style:style style:name="Nota_32_30_32_3" style:display-name="Nota 30 3" style:family="table-cell" style:data-style-name="N0">
      <style:table-cell-properties fo:border="thin solid #B2B2B2" fo:background-color="#FFFFCC"/>
    </style:style>
    <style:style style:name="Nota_32_30_32_3_32_2" style:display-name="Nota 30 3 2" style:family="table-cell" style:data-style-name="N0">
      <style:table-cell-properties fo:border="thin solid #B2B2B2" fo:background-color="#FFFFCC"/>
    </style:style>
    <style:style style:name="Nota_32_30_32_4" style:display-name="Nota 30 4" style:family="table-cell" style:data-style-name="N0">
      <style:table-cell-properties fo:border="thin solid #B2B2B2" fo:background-color="#FFFFCC"/>
    </style:style>
    <style:style style:name="Nota_32_30_32_4_32_2" style:display-name="Nota 30 4 2" style:family="table-cell" style:data-style-name="N0">
      <style:table-cell-properties fo:border="thin solid #B2B2B2" fo:background-color="#FFFFCC"/>
    </style:style>
    <style:style style:name="Nota_32_30_32_5" style:display-name="Nota 30 5" style:family="table-cell" style:data-style-name="N0">
      <style:table-cell-properties fo:border="thin solid #B2B2B2" fo:background-color="#FFFFCC"/>
    </style:style>
    <style:style style:name="Nota_32_30_32_6" style:display-name="Nota 30 6" style:family="table-cell" style:data-style-name="N0">
      <style:table-cell-properties fo:border="thin solid #B2B2B2" fo:background-color="#FFFFCC"/>
    </style:style>
    <style:style style:name="Nota_32_31" style:display-name="Nota 31" style:family="table-cell" style:data-style-name="N0">
      <style:table-cell-properties fo:border="thin solid #B2B2B2" fo:background-color="#FFFFCC"/>
    </style:style>
    <style:style style:name="Nota_32_31_32_2" style:display-name="Nota 31 2" style:family="table-cell" style:data-style-name="N0">
      <style:table-cell-properties fo:border="thin solid #B2B2B2" fo:background-color="#FFFFCC"/>
    </style:style>
    <style:style style:name="Nota_32_31_32_2_32_2" style:display-name="Nota 31 2 2" style:family="table-cell" style:data-style-name="N0">
      <style:table-cell-properties fo:border="thin solid #B2B2B2" fo:background-color="#FFFFCC"/>
    </style:style>
    <style:style style:name="Nota_32_31_32_2_32_2_32_2" style:display-name="Nota 31 2 2 2" style:family="table-cell" style:data-style-name="N0">
      <style:table-cell-properties fo:border="thin solid #B2B2B2" fo:background-color="#FFFFCC"/>
    </style:style>
    <style:style style:name="Nota_32_31_32_2_32_3" style:display-name="Nota 31 2 3" style:family="table-cell" style:data-style-name="N0">
      <style:table-cell-properties fo:border="thin solid #B2B2B2" fo:background-color="#FFFFCC"/>
    </style:style>
    <style:style style:name="Nota_32_31_32_3" style:display-name="Nota 31 3" style:family="table-cell" style:data-style-name="N0">
      <style:table-cell-properties fo:border="thin solid #B2B2B2" fo:background-color="#FFFFCC"/>
    </style:style>
    <style:style style:name="Nota_32_31_32_3_32_2" style:display-name="Nota 31 3 2" style:family="table-cell" style:data-style-name="N0">
      <style:table-cell-properties fo:border="thin solid #B2B2B2" fo:background-color="#FFFFCC"/>
    </style:style>
    <style:style style:name="Nota_32_31_32_4" style:display-name="Nota 31 4" style:family="table-cell" style:data-style-name="N0">
      <style:table-cell-properties fo:border="thin solid #B2B2B2" fo:background-color="#FFFFCC"/>
    </style:style>
    <style:style style:name="Nota_32_31_32_4_32_2" style:display-name="Nota 31 4 2" style:family="table-cell" style:data-style-name="N0">
      <style:table-cell-properties fo:border="thin solid #B2B2B2" fo:background-color="#FFFFCC"/>
    </style:style>
    <style:style style:name="Nota_32_31_32_5" style:display-name="Nota 31 5" style:family="table-cell" style:data-style-name="N0">
      <style:table-cell-properties fo:border="thin solid #B2B2B2" fo:background-color="#FFFFCC"/>
    </style:style>
    <style:style style:name="Nota_32_32" style:display-name="Nota 32" style:family="table-cell" style:data-style-name="N0">
      <style:table-cell-properties fo:border="thin solid #B2B2B2" fo:background-color="#FFFFCC"/>
    </style:style>
    <style:style style:name="Nota_32_32_32_2" style:display-name="Nota 32 2" style:family="table-cell" style:data-style-name="N0">
      <style:table-cell-properties fo:border="thin solid #B2B2B2" fo:background-color="#FFFFCC"/>
    </style:style>
    <style:style style:name="Nota_32_4" style:display-name="Nota 4" style:family="table-cell" style:data-style-name="N0">
      <style:table-cell-properties fo:border="thin solid #B2B2B2" fo:background-color="#FFFFCC"/>
    </style:style>
    <style:style style:name="Nota_32_4_32_2" style:display-name="Nota 4 2" style:family="table-cell" style:data-style-name="N0">
      <style:table-cell-properties fo:border="thin solid #B2B2B2" fo:background-color="#FFFFCC"/>
    </style:style>
    <style:style style:name="Nota_32_4_32_2_32_2" style:display-name="Nota 4 2 2" style:family="table-cell" style:data-style-name="N0">
      <style:table-cell-properties fo:border="thin solid #B2B2B2" fo:background-color="#FFFFCC"/>
    </style:style>
    <style:style style:name="Nota_32_4_32_2_32_2_32_2" style:display-name="Nota 4 2 2 2" style:family="table-cell" style:data-style-name="N0">
      <style:table-cell-properties fo:border="thin solid #B2B2B2" fo:background-color="#FFFFCC"/>
    </style:style>
    <style:style style:name="Nota_32_4_32_2_32_2_32_2_32_2" style:display-name="Nota 4 2 2 2 2" style:family="table-cell" style:data-style-name="N0">
      <style:table-cell-properties fo:border="thin solid #B2B2B2" fo:background-color="#FFFFCC"/>
    </style:style>
    <style:style style:name="Nota_32_4_32_2_32_2_32_3" style:display-name="Nota 4 2 2 3" style:family="table-cell" style:data-style-name="N0">
      <style:table-cell-properties fo:border="thin solid #B2B2B2" fo:background-color="#FFFFCC"/>
    </style:style>
    <style:style style:name="Nota_32_4_32_2_32_2_32_4" style:display-name="Nota 4 2 2 4" style:family="table-cell" style:data-style-name="N0">
      <style:table-cell-properties fo:border="thin solid #B2B2B2" fo:background-color="#FFFFCC"/>
    </style:style>
    <style:style style:name="Nota_32_4_32_2_32_3" style:display-name="Nota 4 2 3" style:family="table-cell" style:data-style-name="N0">
      <style:table-cell-properties fo:border="thin solid #B2B2B2" fo:background-color="#FFFFCC"/>
    </style:style>
    <style:style style:name="Nota_32_4_32_2_32_3_32_2" style:display-name="Nota 4 2 3 2" style:family="table-cell" style:data-style-name="N0">
      <style:table-cell-properties fo:border="thin solid #B2B2B2" fo:background-color="#FFFFCC"/>
    </style:style>
    <style:style style:name="Nota_32_4_32_2_32_4" style:display-name="Nota 4 2 4" style:family="table-cell" style:data-style-name="N0">
      <style:table-cell-properties fo:border="thin solid #B2B2B2" fo:background-color="#FFFFCC"/>
    </style:style>
    <style:style style:name="Nota_32_4_32_2_32_4_32_2" style:display-name="Nota 4 2 4 2" style:family="table-cell" style:data-style-name="N0">
      <style:table-cell-properties fo:border="thin solid #B2B2B2" fo:background-color="#FFFFCC"/>
    </style:style>
    <style:style style:name="Nota_32_4_32_2_32_5" style:display-name="Nota 4 2 5" style:family="table-cell" style:data-style-name="N0">
      <style:table-cell-properties fo:border="thin solid #B2B2B2" fo:background-color="#FFFFCC"/>
    </style:style>
    <style:style style:name="Nota_32_4_32_2_32_6" style:display-name="Nota 4 2 6" style:family="table-cell" style:data-style-name="N0">
      <style:table-cell-properties fo:border="thin solid #B2B2B2" fo:background-color="#FFFFCC"/>
    </style:style>
    <style:style style:name="Nota_32_4_32_3" style:display-name="Nota 4 3" style:family="table-cell" style:data-style-name="N0">
      <style:table-cell-properties fo:border="thin solid #B2B2B2" fo:background-color="#FFFFCC"/>
    </style:style>
    <style:style style:name="Nota_32_4_32_3_32_2" style:display-name="Nota 4 3 2" style:family="table-cell" style:data-style-name="N0">
      <style:table-cell-properties fo:border="thin solid #B2B2B2" fo:background-color="#FFFFCC"/>
    </style:style>
    <style:style style:name="Nota_32_4_32_3_32_2_32_2" style:display-name="Nota 4 3 2 2" style:family="table-cell" style:data-style-name="N0">
      <style:table-cell-properties fo:border="thin solid #B2B2B2" fo:background-color="#FFFFCC"/>
    </style:style>
    <style:style style:name="Nota_32_4_32_3_32_3" style:display-name="Nota 4 3 3" style:family="table-cell" style:data-style-name="N0">
      <style:table-cell-properties fo:border="thin solid #B2B2B2" fo:background-color="#FFFFCC"/>
    </style:style>
    <style:style style:name="Nota_32_4_32_3_32_4" style:display-name="Nota 4 3 4" style:family="table-cell" style:data-style-name="N0">
      <style:table-cell-properties fo:border="thin solid #B2B2B2" fo:background-color="#FFFFCC"/>
    </style:style>
    <style:style style:name="Nota_32_4_32_4" style:display-name="Nota 4 4" style:family="table-cell" style:data-style-name="N0">
      <style:table-cell-properties fo:border="thin solid #B2B2B2" fo:background-color="#FFFFCC"/>
    </style:style>
    <style:style style:name="Nota_32_4_32_4_32_2" style:display-name="Nota 4 4 2" style:family="table-cell" style:data-style-name="N0">
      <style:table-cell-properties fo:border="thin solid #B2B2B2" fo:background-color="#FFFFCC"/>
    </style:style>
    <style:style style:name="Nota_32_4_32_5" style:display-name="Nota 4 5" style:family="table-cell" style:data-style-name="N0">
      <style:table-cell-properties fo:border="thin solid #B2B2B2" fo:background-color="#FFFFCC"/>
    </style:style>
    <style:style style:name="Nota_32_4_32_5_32_2" style:display-name="Nota 4 5 2" style:family="table-cell" style:data-style-name="N0">
      <style:table-cell-properties fo:border="thin solid #B2B2B2" fo:background-color="#FFFFCC"/>
    </style:style>
    <style:style style:name="Nota_32_4_32_6" style:display-name="Nota 4 6" style:family="table-cell" style:data-style-name="N0">
      <style:table-cell-properties fo:border="thin solid #B2B2B2" fo:background-color="#FFFFCC"/>
    </style:style>
    <style:style style:name="Nota_32_4_32_7" style:display-name="Nota 4 7" style:family="table-cell" style:data-style-name="N0">
      <style:table-cell-properties fo:border="thin solid #B2B2B2" fo:background-color="#FFFFCC"/>
    </style:style>
    <style:style style:name="Nota_32_5" style:display-name="Nota 5" style:family="table-cell" style:data-style-name="N0">
      <style:table-cell-properties fo:border="thin solid #B2B2B2" fo:background-color="#FFFFCC"/>
    </style:style>
    <style:style style:name="Nota_32_5_32_2" style:display-name="Nota 5 2" style:family="table-cell" style:data-style-name="N0">
      <style:table-cell-properties fo:border="thin solid #B2B2B2" fo:background-color="#FFFFCC"/>
    </style:style>
    <style:style style:name="Nota_32_5_32_2_32_2" style:display-name="Nota 5 2 2" style:family="table-cell" style:data-style-name="N0">
      <style:table-cell-properties fo:border="thin solid #B2B2B2" fo:background-color="#FFFFCC"/>
    </style:style>
    <style:style style:name="Nota_32_5_32_2_32_2_32_2" style:display-name="Nota 5 2 2 2" style:family="table-cell" style:data-style-name="N0">
      <style:table-cell-properties fo:border="thin solid #B2B2B2" fo:background-color="#FFFFCC"/>
    </style:style>
    <style:style style:name="Nota_32_5_32_2_32_3" style:display-name="Nota 5 2 3" style:family="table-cell" style:data-style-name="N0">
      <style:table-cell-properties fo:border="thin solid #B2B2B2" fo:background-color="#FFFFCC"/>
    </style:style>
    <style:style style:name="Nota_32_5_32_2_32_4" style:display-name="Nota 5 2 4" style:family="table-cell" style:data-style-name="N0">
      <style:table-cell-properties fo:border="thin solid #B2B2B2" fo:background-color="#FFFFCC"/>
    </style:style>
    <style:style style:name="Nota_32_5_32_3" style:display-name="Nota 5 3" style:family="table-cell" style:data-style-name="N0">
      <style:table-cell-properties fo:border="thin solid #B2B2B2" fo:background-color="#FFFFCC"/>
    </style:style>
    <style:style style:name="Nota_32_5_32_3_32_2" style:display-name="Nota 5 3 2" style:family="table-cell" style:data-style-name="N0">
      <style:table-cell-properties fo:border="thin solid #B2B2B2" fo:background-color="#FFFFCC"/>
    </style:style>
    <style:style style:name="Nota_32_5_32_4" style:display-name="Nota 5 4" style:family="table-cell" style:data-style-name="N0">
      <style:table-cell-properties fo:border="thin solid #B2B2B2" fo:background-color="#FFFFCC"/>
    </style:style>
    <style:style style:name="Nota_32_5_32_4_32_2" style:display-name="Nota 5 4 2" style:family="table-cell" style:data-style-name="N0">
      <style:table-cell-properties fo:border="thin solid #B2B2B2" fo:background-color="#FFFFCC"/>
    </style:style>
    <style:style style:name="Nota_32_5_32_5" style:display-name="Nota 5 5" style:family="table-cell" style:data-style-name="N0">
      <style:table-cell-properties fo:border="thin solid #B2B2B2" fo:background-color="#FFFFCC"/>
    </style:style>
    <style:style style:name="Nota_32_5_32_6" style:display-name="Nota 5 6" style:family="table-cell" style:data-style-name="N0">
      <style:table-cell-properties fo:border="thin solid #B2B2B2" fo:background-color="#FFFFCC"/>
    </style:style>
    <style:style style:name="Nota_32_6" style:display-name="Nota 6" style:family="table-cell" style:data-style-name="N0">
      <style:table-cell-properties fo:border="thin solid #B2B2B2" fo:background-color="#FFFFCC"/>
    </style:style>
    <style:style style:name="Nota_32_6_32_2" style:display-name="Nota 6 2" style:family="table-cell" style:data-style-name="N0">
      <style:table-cell-properties fo:border="thin solid #B2B2B2" fo:background-color="#FFFFCC"/>
    </style:style>
    <style:style style:name="Nota_32_6_32_2_32_2" style:display-name="Nota 6 2 2" style:family="table-cell" style:data-style-name="N0">
      <style:table-cell-properties fo:border="thin solid #B2B2B2" fo:background-color="#FFFFCC"/>
    </style:style>
    <style:style style:name="Nota_32_6_32_2_32_2_32_2" style:display-name="Nota 6 2 2 2" style:family="table-cell" style:data-style-name="N0">
      <style:table-cell-properties fo:border="thin solid #B2B2B2" fo:background-color="#FFFFCC"/>
    </style:style>
    <style:style style:name="Nota_32_6_32_2_32_3" style:display-name="Nota 6 2 3" style:family="table-cell" style:data-style-name="N0">
      <style:table-cell-properties fo:border="thin solid #B2B2B2" fo:background-color="#FFFFCC"/>
    </style:style>
    <style:style style:name="Nota_32_6_32_2_32_4" style:display-name="Nota 6 2 4" style:family="table-cell" style:data-style-name="N0">
      <style:table-cell-properties fo:border="thin solid #B2B2B2" fo:background-color="#FFFFCC"/>
    </style:style>
    <style:style style:name="Nota_32_6_32_3" style:display-name="Nota 6 3" style:family="table-cell" style:data-style-name="N0">
      <style:table-cell-properties fo:border="thin solid #B2B2B2" fo:background-color="#FFFFCC"/>
    </style:style>
    <style:style style:name="Nota_32_6_32_3_32_2" style:display-name="Nota 6 3 2" style:family="table-cell" style:data-style-name="N0">
      <style:table-cell-properties fo:border="thin solid #B2B2B2" fo:background-color="#FFFFCC"/>
    </style:style>
    <style:style style:name="Nota_32_6_32_4" style:display-name="Nota 6 4" style:family="table-cell" style:data-style-name="N0">
      <style:table-cell-properties fo:border="thin solid #B2B2B2" fo:background-color="#FFFFCC"/>
    </style:style>
    <style:style style:name="Nota_32_6_32_4_32_2" style:display-name="Nota 6 4 2" style:family="table-cell" style:data-style-name="N0">
      <style:table-cell-properties fo:border="thin solid #B2B2B2" fo:background-color="#FFFFCC"/>
    </style:style>
    <style:style style:name="Nota_32_6_32_5" style:display-name="Nota 6 5" style:family="table-cell" style:data-style-name="N0">
      <style:table-cell-properties fo:border="thin solid #B2B2B2" fo:background-color="#FFFFCC"/>
    </style:style>
    <style:style style:name="Nota_32_6_32_6" style:display-name="Nota 6 6" style:family="table-cell" style:data-style-name="N0">
      <style:table-cell-properties fo:border="thin solid #B2B2B2" fo:background-color="#FFFFCC"/>
    </style:style>
    <style:style style:name="Nota_32_7" style:display-name="Nota 7" style:family="table-cell" style:data-style-name="N0">
      <style:table-cell-properties fo:border="thin solid #B2B2B2" fo:background-color="#FFFFCC"/>
    </style:style>
    <style:style style:name="Nota_32_7_32_2" style:display-name="Nota 7 2" style:family="table-cell" style:data-style-name="N0">
      <style:table-cell-properties fo:border="thin solid #B2B2B2" fo:background-color="#FFFFCC"/>
    </style:style>
    <style:style style:name="Nota_32_7_32_2_32_2" style:display-name="Nota 7 2 2" style:family="table-cell" style:data-style-name="N0">
      <style:table-cell-properties fo:border="thin solid #B2B2B2" fo:background-color="#FFFFCC"/>
    </style:style>
    <style:style style:name="Nota_32_7_32_2_32_2_32_2" style:display-name="Nota 7 2 2 2" style:family="table-cell" style:data-style-name="N0">
      <style:table-cell-properties fo:border="thin solid #B2B2B2" fo:background-color="#FFFFCC"/>
    </style:style>
    <style:style style:name="Nota_32_7_32_2_32_3" style:display-name="Nota 7 2 3" style:family="table-cell" style:data-style-name="N0">
      <style:table-cell-properties fo:border="thin solid #B2B2B2" fo:background-color="#FFFFCC"/>
    </style:style>
    <style:style style:name="Nota_32_7_32_2_32_4" style:display-name="Nota 7 2 4" style:family="table-cell" style:data-style-name="N0">
      <style:table-cell-properties fo:border="thin solid #B2B2B2" fo:background-color="#FFFFCC"/>
    </style:style>
    <style:style style:name="Nota_32_7_32_3" style:display-name="Nota 7 3" style:family="table-cell" style:data-style-name="N0">
      <style:table-cell-properties fo:border="thin solid #B2B2B2" fo:background-color="#FFFFCC"/>
    </style:style>
    <style:style style:name="Nota_32_7_32_3_32_2" style:display-name="Nota 7 3 2" style:family="table-cell" style:data-style-name="N0">
      <style:table-cell-properties fo:border="thin solid #B2B2B2" fo:background-color="#FFFFCC"/>
    </style:style>
    <style:style style:name="Nota_32_7_32_4" style:display-name="Nota 7 4" style:family="table-cell" style:data-style-name="N0">
      <style:table-cell-properties fo:border="thin solid #B2B2B2" fo:background-color="#FFFFCC"/>
    </style:style>
    <style:style style:name="Nota_32_7_32_4_32_2" style:display-name="Nota 7 4 2" style:family="table-cell" style:data-style-name="N0">
      <style:table-cell-properties fo:border="thin solid #B2B2B2" fo:background-color="#FFFFCC"/>
    </style:style>
    <style:style style:name="Nota_32_7_32_5" style:display-name="Nota 7 5" style:family="table-cell" style:data-style-name="N0">
      <style:table-cell-properties fo:border="thin solid #B2B2B2" fo:background-color="#FFFFCC"/>
    </style:style>
    <style:style style:name="Nota_32_7_32_6" style:display-name="Nota 7 6" style:family="table-cell" style:data-style-name="N0">
      <style:table-cell-properties fo:border="thin solid #B2B2B2" fo:background-color="#FFFFCC"/>
    </style:style>
    <style:style style:name="Nota_32_8" style:display-name="Nota 8" style:family="table-cell" style:data-style-name="N0">
      <style:table-cell-properties fo:border="thin solid #B2B2B2" fo:background-color="#FFFFCC"/>
    </style:style>
    <style:style style:name="Nota_32_8_32_2" style:display-name="Nota 8 2" style:family="table-cell" style:data-style-name="N0">
      <style:table-cell-properties fo:border="thin solid #B2B2B2" fo:background-color="#FFFFCC"/>
    </style:style>
    <style:style style:name="Nota_32_8_32_2_32_2" style:display-name="Nota 8 2 2" style:family="table-cell" style:data-style-name="N0">
      <style:table-cell-properties fo:border="thin solid #B2B2B2" fo:background-color="#FFFFCC"/>
    </style:style>
    <style:style style:name="Nota_32_8_32_2_32_2_32_2" style:display-name="Nota 8 2 2 2" style:family="table-cell" style:data-style-name="N0">
      <style:table-cell-properties fo:border="thin solid #B2B2B2" fo:background-color="#FFFFCC"/>
    </style:style>
    <style:style style:name="Nota_32_8_32_2_32_3" style:display-name="Nota 8 2 3" style:family="table-cell" style:data-style-name="N0">
      <style:table-cell-properties fo:border="thin solid #B2B2B2" fo:background-color="#FFFFCC"/>
    </style:style>
    <style:style style:name="Nota_32_8_32_2_32_4" style:display-name="Nota 8 2 4" style:family="table-cell" style:data-style-name="N0">
      <style:table-cell-properties fo:border="thin solid #B2B2B2" fo:background-color="#FFFFCC"/>
    </style:style>
    <style:style style:name="Nota_32_8_32_3" style:display-name="Nota 8 3" style:family="table-cell" style:data-style-name="N0">
      <style:table-cell-properties fo:border="thin solid #B2B2B2" fo:background-color="#FFFFCC"/>
    </style:style>
    <style:style style:name="Nota_32_8_32_3_32_2" style:display-name="Nota 8 3 2" style:family="table-cell" style:data-style-name="N0">
      <style:table-cell-properties fo:border="thin solid #B2B2B2" fo:background-color="#FFFFCC"/>
    </style:style>
    <style:style style:name="Nota_32_8_32_4" style:display-name="Nota 8 4" style:family="table-cell" style:data-style-name="N0">
      <style:table-cell-properties fo:border="thin solid #B2B2B2" fo:background-color="#FFFFCC"/>
    </style:style>
    <style:style style:name="Nota_32_8_32_4_32_2" style:display-name="Nota 8 4 2" style:family="table-cell" style:data-style-name="N0">
      <style:table-cell-properties fo:border="thin solid #B2B2B2" fo:background-color="#FFFFCC"/>
    </style:style>
    <style:style style:name="Nota_32_8_32_5" style:display-name="Nota 8 5" style:family="table-cell" style:data-style-name="N0">
      <style:table-cell-properties fo:border="thin solid #B2B2B2" fo:background-color="#FFFFCC"/>
    </style:style>
    <style:style style:name="Nota_32_8_32_6" style:display-name="Nota 8 6" style:family="table-cell" style:data-style-name="N0">
      <style:table-cell-properties fo:border="thin solid #B2B2B2" fo:background-color="#FFFFCC"/>
    </style:style>
    <style:style style:name="Nota_32_9" style:display-name="Nota 9" style:family="table-cell" style:data-style-name="N0">
      <style:table-cell-properties fo:border="thin solid #B2B2B2" fo:background-color="#FFFFCC"/>
    </style:style>
    <style:style style:name="Nota_32_9_32_2" style:display-name="Nota 9 2" style:family="table-cell" style:data-style-name="N0">
      <style:table-cell-properties fo:border="thin solid #B2B2B2" fo:background-color="#FFFFCC"/>
    </style:style>
    <style:style style:name="Nota_32_9_32_2_32_2" style:display-name="Nota 9 2 2" style:family="table-cell" style:data-style-name="N0">
      <style:table-cell-properties fo:border="thin solid #B2B2B2" fo:background-color="#FFFFCC"/>
    </style:style>
    <style:style style:name="Nota_32_9_32_2_32_2_32_2" style:display-name="Nota 9 2 2 2" style:family="table-cell" style:data-style-name="N0">
      <style:table-cell-properties fo:border="thin solid #B2B2B2" fo:background-color="#FFFFCC"/>
    </style:style>
    <style:style style:name="Nota_32_9_32_2_32_3" style:display-name="Nota 9 2 3" style:family="table-cell" style:data-style-name="N0">
      <style:table-cell-properties fo:border="thin solid #B2B2B2" fo:background-color="#FFFFCC"/>
    </style:style>
    <style:style style:name="Nota_32_9_32_2_32_4" style:display-name="Nota 9 2 4" style:family="table-cell" style:data-style-name="N0">
      <style:table-cell-properties fo:border="thin solid #B2B2B2" fo:background-color="#FFFFCC"/>
    </style:style>
    <style:style style:name="Nota_32_9_32_3" style:display-name="Nota 9 3" style:family="table-cell" style:data-style-name="N0">
      <style:table-cell-properties fo:border="thin solid #B2B2B2" fo:background-color="#FFFFCC"/>
    </style:style>
    <style:style style:name="Nota_32_9_32_3_32_2" style:display-name="Nota 9 3 2" style:family="table-cell" style:data-style-name="N0">
      <style:table-cell-properties fo:border="thin solid #B2B2B2" fo:background-color="#FFFFCC"/>
    </style:style>
    <style:style style:name="Nota_32_9_32_4" style:display-name="Nota 9 4" style:family="table-cell" style:data-style-name="N0">
      <style:table-cell-properties fo:border="thin solid #B2B2B2" fo:background-color="#FFFFCC"/>
    </style:style>
    <style:style style:name="Nota_32_9_32_4_32_2" style:display-name="Nota 9 4 2" style:family="table-cell" style:data-style-name="N0">
      <style:table-cell-properties fo:border="thin solid #B2B2B2" fo:background-color="#FFFFCC"/>
    </style:style>
    <style:style style:name="Nota_32_9_32_5" style:display-name="Nota 9 5" style:family="table-cell" style:data-style-name="N0">
      <style:table-cell-properties fo:border="thin solid #B2B2B2" fo:background-color="#FFFFCC"/>
    </style:style>
    <style:style style:name="Nota_32_9_32_6" style:display-name="Nota 9 6" style:family="table-cell" style:data-style-name="N0">
      <style:table-cell-properties fo:border="thin solid #B2B2B2" fo:background-color="#FFFFCC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93700787401575in" fo:margin-bottom="0.511811023622047in" fo:margin-left="0.393700787401575in" fo:margin-right="0.393700787401575in" style:print-orientation="portrait" style:print-page-order="ttb" style:first-page-number="continue" style:scale-to="6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style:region-left>
          <text:p>Lotação por Gênero - TRF2</text:p>
        </style:region-lef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dc:title>Tabela de lotação por gênero do TRF2</dc:title>
    <dc:subject>Transparência - Lotação por Gênero</dc:subject>
    <meta:initial-creator>TRF2</meta:initial-creator>
    <dc:creator>TRF2</dc:creator>
    <meta:creation-date>2022-07-06T18:40:28Z</meta:creation-date>
    <dc:date>2026-08-19T15:54:43Z</dc:date>
    <meta:print-date>2026-05-12T17:01:52Z</meta:print-date>
  </office:meta>
</office:document-meta>
</file>