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Normal_32_19" style:data-style-name="N0">
      <style:table-cell-properties fo:border="thin solid #4F81BD" style:vertical-align="middle" fo:wrap-option="wrap" fo:background-color="transparent" style:cell-protect="protected" style:repeat-content="false"/>
      <style:paragraph-properties fo:text-align="center"/>
      <style:text-properties fo:color="#002060"/>
    </style:style>
    <style:style style:name="ce4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5" style:family="table-cell" style:parent-style-name="Normal_32_19" style:data-style-name="N0">
      <style:table-cell-properties fo:border="thin solid #4F81BD" style:vertical-align="middle" fo:wrap-option="wrap" fo:background-color="#FFFFFF" style:cell-protect="protected" style:repeat-content="false"/>
      <style:paragraph-properties fo:text-align="center"/>
      <style:text-properties fo:color="#002060"/>
    </style:style>
    <style:style style:name="ce6" style:family="table-cell" style:parent-style-name="Normal_32_19" style:data-style-name="N19">
      <style:table-cell-properties fo:border="thin solid #4F81BD" style:vertical-align="middle" fo:wrap-option="wrap" fo:background-color="transparent" style:cell-protect="protected" style:repeat-content="false"/>
      <style:paragraph-properties fo:text-align="center"/>
      <style:text-properties fo:color="#002060"/>
    </style:style>
    <style:style style:name="ce7" style:family="table-cell" style:parent-style-name="Default" style:data-style-name="N3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4F81BD" style:vertical-align="middle" fo:wrap-option="wrap" fo:background-color="#C5D9F1" style:repeat-content="false"/>
      <style:paragraph-properties fo:text-align="center"/>
      <style:text-properties fo:color="#1F497D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4F81BD" style:vertical-align="middle" fo:wrap-option="wrap" fo:background-color="#DBE5F1" style:repeat-content="false"/>
      <style:paragraph-properties fo:text-align="center"/>
      <style:text-properties fo:color="#1F497D" fo:font-weight="bold" style:font-weight-asian="bold" style:font-weight-complex="bold"/>
    </style:style>
    <style:style style:name="co1" style:family="table-column">
      <style:table-column-properties fo:break-before="auto" style:column-width="5.13291666666667cm"/>
    </style:style>
    <style:style style:name="co2" style:family="table-column">
      <style:table-column-properties fo:break-before="auto" style:column-width="7.540625cm"/>
    </style:style>
    <style:style style:name="co3" style:family="table-column">
      <style:table-column-properties fo:break-before="auto" style:column-width="4.153958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27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C_-_DESIG_E_DISP_-_SJRJ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7">
            <text:p>JULHO/2026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office:value-type="string" table:number-columns-spanned="3" table:number-rows-spanned="1" table:style-name="ce8">
            <text:p>SEÇÃO JUDICIÁRIA DO RIO DE JANEIRO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office:value-type="string" table:number-columns-spanned="3" table:number-rows-spanned="1" table:style-name="ce9">
            <text:p>DESIGNAÇÕES E DISPENSAS DE FUNÇÃO COMISSIONADA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office:value-type="string" table:style-name="ce4">
            <text:p>PORTARIA</text:p>
          </table:table-cell>
          <table:table-cell office:value-type="string" table:style-name="ce4">
            <text:p>PUBLICADO NO</text:p>
          </table:table-cell>
          <table:table-cell office:value-type="string" table:style-name="ce4">
            <text:p>DATA DA PUBLICAÇÃO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5">
            <text:p>SGP SJRJ Nº 310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1T00:00:00" table:style-name="ce6">
            <text:p>0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11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6-30T00:00:00" table:style-name="ce6">
            <text:p>30/06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12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1T00:00:00" table:style-name="ce6">
            <text:p>0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13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1T00:00:00" table:style-name="ce6">
            <text:p>0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14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1T00:00:00" table:style-name="ce6">
            <text:p>0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15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1T00:00:00" table:style-name="ce6">
            <text:p>0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16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1T00:00:00" table:style-name="ce6">
            <text:p>0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18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2T00:00:00" table:style-name="ce6">
            <text:p>02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19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2T00:00:00" table:style-name="ce6">
            <text:p>02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20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2T00:00:00" table:style-name="ce6">
            <text:p>02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21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3T00:00:00" table:style-name="ce6">
            <text:p>03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22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3T00:00:00" table:style-name="ce6">
            <text:p>03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23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6T00:00:00" table:style-name="ce6">
            <text:p>06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24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6T00:00:00" table:style-name="ce6">
            <text:p>06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25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6T00:00:00" table:style-name="ce6">
            <text:p>06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26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6T00:00:00" table:style-name="ce6">
            <text:p>06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27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6T00:00:00" table:style-name="ce6">
            <text:p>06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28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6T00:00:00" table:style-name="ce6">
            <text:p>06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30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8T00:00:00" table:style-name="ce6">
            <text:p>08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31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8T00:00:00" table:style-name="ce6">
            <text:p>08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32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8T00:00:00" table:style-name="ce6">
            <text:p>08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33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8T00:00:00" table:style-name="ce6">
            <text:p>08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34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08T00:00:00" table:style-name="ce6">
            <text:p>08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36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10T00:00:00" table:style-name="ce6">
            <text:p>10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37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10T00:00:00" table:style-name="ce6">
            <text:p>10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38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13T00:00:00" table:style-name="ce6">
            <text:p>13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39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13T00:00:00" table:style-name="ce6">
            <text:p>13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40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13T00:00:00" table:style-name="ce6">
            <text:p>13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49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20T00:00:00" table:style-name="ce6">
            <text:p>20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50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22T00:00:00" table:style-name="ce6">
            <text:p>22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52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22T00:00:00" table:style-name="ce6">
            <text:p>22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53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22T00:00:00" table:style-name="ce6">
            <text:p>22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54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22T00:00:00" table:style-name="ce6">
            <text:p>22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55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22T00:00:00" table:style-name="ce6">
            <text:p>22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56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24T00:00:00" table:style-name="ce6">
            <text:p>24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57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24T00:00:00" table:style-name="ce6">
            <text:p>24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58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24T00:00:00" table:style-name="ce6">
            <text:p>24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59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30T00:00:00" table:style-name="ce6">
            <text:p>30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63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30T00:00:00" table:style-name="ce6">
            <text:p>30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64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30T00:00:00" table:style-name="ce6">
            <text:p>30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65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31T00:00:00" table:style-name="ce6">
            <text:p>3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66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31T00:00:00" table:style-name="ce6">
            <text:p>3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67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31T00:00:00" table:style-name="ce6">
            <text:p>3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68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31T00:00:00" table:style-name="ce6">
            <text:p>3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69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31T00:00:00" table:style-name="ce6">
            <text:p>3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70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31T00:00:00" table:style-name="ce6">
            <text:p>3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71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31T00:00:00" table:style-name="ce6">
            <text:p>3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72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31T00:00:00" table:style-name="ce6">
            <text:p>3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73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31T00:00:00" table:style-name="ce6">
            <text:p>3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style-name="ro2">
          <table:table-cell office:value-type="string" table:style-name="ce5">
            <text:p>SGP SJRJ Nº 374/2026</text:p>
          </table:table-cell>
          <table:table-cell office:value-type="string" table:style-name="ce3">
            <text:p>Publicação eletrônica SEI</text:p>
          </table:table-cell>
          <table:table-cell office:value-type="date" office:date-value="2026-07-31T00:00:00" table:style-name="ce6">
            <text:p>31/07/2026</text:p>
          </table:table-cell>
          <table:table-cell table:number-columns-repeated="6" table:style-name="ce1"/>
          <table:table-cell table:style-name="ce2"/>
          <table:table-cell table:number-columns-repeated="16374"/>
        </table:table-row>
        <table:table-row table:number-rows-repeated="1048522" table:style-name="ro2">
          <table:table-cell table:number-columns-repeated="16384"/>
        </table:table-row>
        <table:named-expressions>
          <table:named-range table:name="Print_Titles" table:cell-range-address="FC_-_DESIG_E_DISP_-_SJRJ.$A$1:FC_-_DESIG_E_DISP_-_SJRJ.$XFD$4" table:base-cell-address="FC_-_DESIG_E_DISP_-_SJRJ.$A$1"/>
        </table:named-expressions>
      </table:table>
      <table:database-ranges>
        <table:database-range table:target-range-address="FC_-_DESIG_E_DISP_-_SJRJ.A5:FC_-_DESIG_E_DISP_-_SJRJ.C45" table:contains-header="false">
          <table:sort>
            <table:sort-by table:field-number="2"/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pt" number:country="BR">
      <number:text> </number:text>
      <number:currency-symbol number:language="pt" number:country="BR">€</number:currency-symbol>
      <number:number number:decimal-places="2" number:min-integer-digits="1" number:grouping="true"/>
      <number:text> </number:text>
    </number:currency-style>
    <number:currency-style style:name="N36P1" number:language="pt" number:country="BR">
      <number:text> </number:text>
      <number:currency-symbol number:language="pt" number:country="BR">€</number:currency-symbol>
      <number:text>(</number:text>
      <number:number number:decimal-places="2" number:min-integer-digits="1" number:grouping="true"/>
      <number:text>)</number:text>
    </number:currency-style>
    <number:currency-style style:name="N36P2" number:language="pt" number:country="BR">
      <number:text> </number:text>
      <number:currency-symbol number:language="pt" number:country="BR">€</number:currency-symbol>
      <number:text>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t" number:country="BR">
      <number:text> </number:text>
      <number:currency-symbol number:language="pt" number:country="BR">€</number:currency-symbol>
      <number:number number:decimal-places="2" number:min-integer-digits="1" number:grouping="true"/>
      <number:text> </number:text>
    </number:currency-style>
    <number:currency-style style:name="N37P1" number:language="pt" number:country="BR">
      <number:text> </number:text>
      <number:currency-symbol number:language="pt" number:country="BR">€</number:currency-symbol>
      <number:text>(</number:text>
      <number:number number:decimal-places="2" number:min-integer-digits="1" number:grouping="true"/>
      <number:text>)</number:text>
    </number:currency-style>
    <number:currency-style style:name="N37P2" number:language="pt" number:country="BR">
      <number:text> </number:text>
      <number:currency-symbol number:language="pt" number:country="BR">€</number:currency-symbol>
      <number:text>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Euro" style:family="table-cell" style:data-style-name="N36"/>
    <style:style style:name="Euro_32_2" style:display-name="Euro 2" style:family="table-cell" style:data-style-name="N36"/>
    <style:style style:name="Euro_32_3" style:display-name="Euro 3" style:family="table-cell" style:data-style-name="N37"/>
    <style:style style:name="Euro_32_4" style:display-name="Euro 4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fo:color="#000000"/>
    </style:style>
    <style:style style:name="Normal_32_11" style:display-name="Normal 11" style:family="table-cell" style:data-style-name="N0">
      <style:table-cell-properties style:vertical-align="automatic" fo:background-color="transparent"/>
      <style:text-properties fo:color="#000000"/>
    </style:style>
    <style:style style:name="Normal_32_12" style:display-name="Normal 12" style:family="table-cell" style:data-style-name="N0">
      <style:table-cell-properties style:vertical-align="automatic" fo:background-color="transparent"/>
      <style:text-properties fo:color="#000000"/>
    </style:style>
    <style:style style:name="Normal_32_13" style:display-name="Normal 13" style:family="table-cell" style:data-style-name="N0">
      <style:table-cell-properties style:vertical-align="automatic" fo:background-color="transparent"/>
      <style:text-properties fo:color="#000000"/>
    </style:style>
    <style:style style:name="Normal_32_14" style:display-name="Normal 14" style:family="table-cell" style:data-style-name="N0">
      <style:table-cell-properties style:vertical-align="automatic" fo:background-color="transparent"/>
      <style:text-properties fo:color="#000000"/>
    </style:style>
    <style:style style:name="Normal_32_15" style:display-name="Normal 15" style:family="table-cell" style:data-style-name="N0">
      <style:table-cell-properties style:vertical-align="automatic" fo:background-color="transparent"/>
      <style:text-properties fo:color="#000000"/>
    </style:style>
    <style:style style:name="Normal_32_16" style:display-name="Normal 16" style:family="table-cell" style:data-style-name="N0">
      <style:table-cell-properties style:vertical-align="automatic" fo:background-color="transparent"/>
      <style:text-properties fo:color="#000000"/>
    </style:style>
    <style:style style:name="Normal_32_17" style:display-name="Normal 17" style:family="table-cell" style:data-style-name="N0">
      <style:table-cell-properties style:vertical-align="automatic" fo:background-color="transparent"/>
      <style:text-properties fo:color="#000000"/>
    </style:style>
    <style:style style:name="Normal_32_18" style:display-name="Normal 18" style:family="table-cell" style:data-style-name="N0">
      <style:table-cell-properties style:vertical-align="automatic" fo:background-color="transparent"/>
      <style:text-properties fo:color="#000000"/>
    </style:style>
    <style:style style:name="Normal_32_19" style:display-name="Normal 19" style:family="table-cell" style:data-style-name="N0">
      <style:table-cell-properties style:vertical-align="automatic" fo:background-color="transparent"/>
      <style:text-properties fo:color="#000000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5" style:display-name="Normal 2 5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0" style:display-name="Normal 20" style:family="table-cell" style:data-style-name="N0">
      <style:table-cell-properties style:vertical-align="automatic" fo:background-color="transparent"/>
      <style:text-properties fo:color="#000000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fo:color="#000000"/>
    </style:style>
    <style:style style:name="Normal_32_9" style:display-name="Normal 9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designações e dispensas de funções comissionadas sjrj em julho de 2026</dc:title>
    <meta:initial-creator>TRF2</meta:initial-creator>
    <dc:creator>Daniel Augusto Fonseca da Mota</dc:creator>
    <meta:creation-date>2019-10-02T18:25:36Z</meta:creation-date>
    <dc:date>2026-08-03T17:53:17Z</dc:date>
    <meta:print-date>2026-06-01T17:18:26Z</meta:print-date>
  </office:meta>
</office:document-meta>
</file>