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D8D8D8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style:vertical-align="middle" fo:background-color="#D7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0.6627083333333cm" style:use-optimal-column-width="true"/>
    </style:style>
    <style:style style:name="co2" style:family="table-column">
      <style:table-column-properties fo:break-before="auto" style:column-width="7.48770833333333cm" style:use-optimal-column-width="true"/>
    </style:style>
    <style:style style:name="co3" style:family="table-column">
      <style:table-column-properties fo:break-before="auto" style:column-width="3.22791666666667cm" style:use-optimal-column-width="true"/>
    </style:style>
    <style:style style:name="co4" style:family="table-column">
      <style:table-column-properties fo:break-before="auto" style:column-width="6.746875cm" style:use-optimal-column-width="true"/>
    </style:style>
    <style:style style:name="co5" style:family="table-column">
      <style:table-column-properties fo:break-before="auto" style:column-width="7.19666666666667cm" style:use-optimal-column-width="true"/>
    </style:style>
    <style:style style:name="co6" style:family="table-column">
      <style:table-column-properties fo:break-before="auto" style:column-width="1.93145833333333cm"/>
    </style:style>
    <style:style style:name="ro1" style:family="table-row">
      <style:table-row-properties style:row-height="24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table:number-columns-spanned="5" table:number-rows-spanned="1" table:style-name="ce15"/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5">
            <text:p>TRANSPARÊNCIA PÚBLICA - <text:s/>SEÇÃO JUDICIÁRIA DO ESPÍRITO SANTO - RELATÓRIOS CNJ Nº 102/09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5">
            <text:p>ANEXO VI - EMPREGADOS DE EMPRESAS CONTRATADAS EM EXERCÍCIO NOS ÓRGÃOS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5">
            <text:p>MÊS/ANO DE REFERÊNCIA: JULHO/2026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number-columns-repeated="5" table:style-name="ce3"/>
          <table:table-cell table:number-columns-repeated="16379" table:style-name="ce1"/>
        </table:table-row>
        <table:table-row table:style-name="ro1">
          <table:table-cell office:value-type="string" table:style-name="ce10">
            <text:p>NOME DO EMPREGADO</text:p>
          </table:table-cell>
          <table:table-cell office:value-type="string" table:style-name="ce10">
            <text:p>EMPRESA</text:p>
          </table:table-cell>
          <table:table-cell office:value-type="string" table:style-name="ce10">
            <text:p>CNPJ</text:p>
          </table:table-cell>
          <table:table-cell office:value-type="string" table:style-name="ce10">
            <text:p>CARGO /ATIVIDADE</text:p>
          </table:table-cell>
          <table:table-cell office:value-type="string" table:style-name="ce10">
            <text:p>LOTAÇÃO / LOCAL DE EXERCÍCIO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1">
            <text:p>ALESSANDRO CELSO SOUSA PEREIRA</text:p>
          </table:table-cell>
          <table:table-cell office:value-type="string" table:style-name="ce4">
            <text:p>AFEL ENGENHARIA E SERVIÇOS LTDA.</text:p>
          </table:table-cell>
          <table:table-cell office:value-type="string" table:style-name="ce4">
            <text:p>19.540.230/0001-71</text:p>
          </table:table-cell>
          <table:table-cell office:value-type="string" table:style-name="ce4">
            <text:p>TÉCNICO MECÂNICO</text:p>
          </table:table-cell>
          <table:table-cell office:value-type="string" table:style-name="ce5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 NICCHIO BELLUMAT</text:p>
          </table:table-cell>
          <table:table-cell office:value-type="string" table:style-name="ce6">
            <text:p>AFEL ENGENHARIA E SERVIÇOS LTDA.</text:p>
          </table:table-cell>
          <table:table-cell office:value-type="string" table:style-name="ce6">
            <text:p>19.540.230/0001-71</text:p>
          </table:table-cell>
          <table:table-cell office:value-type="string" table:style-name="ce6">
            <text:p>SUPERVISOR TÉCNICO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OMAS ALEXANDRE ROCHA DA SILVA</text:p>
          </table:table-cell>
          <table:table-cell office:value-type="string" table:style-name="ce6">
            <text:p>AFEL ENGENHARIA E SERVIÇOS LTDA.</text:p>
          </table:table-cell>
          <table:table-cell office:value-type="string" table:style-name="ce6">
            <text:p>19.540.230/0001-71</text:p>
          </table:table-cell>
          <table:table-cell office:value-type="string" table:style-name="ce6">
            <text:p>TÉCNICO MECÂNICO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AILSON SANTOS GOM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A SOUZA DA VITÓRIA DE OLIVEIR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PAULA DOS SANTOS SOUZ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PAULA ROMUALDO PORT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UGUSTO NUN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SERGIO ALV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TICILENE SILVA RODRIGU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ÁUDIA HIORRANA DE ARAUJ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YANE RODRIGU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NILDA DA SILVA COST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RICIO CRUZ DE JESU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LIPE MANOEL DA HORA VITORI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CARLOS DIAS DE MEL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LIOMARA ROSÁRIO SILV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NDERSON CAMPO DALL ORT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MENSAGEIR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ARA ALVES DA SILV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CIRA SANTOS DE JESU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RENATO CORRE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TADEU VIEIR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KARLA LETÍCIA OLIVEIRA CARDOS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SERVE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ENE SILVA BARBOS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A QUEIROZ CHAGA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ENCARREGAD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SIA DOS SANTOS GUIMARÃES BORG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ZIMAR DIAS FERNANDES DE ASSI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APARECIDA FIALH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ARA CLAUDIA DO ROSÁRIO BARCEL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PREPO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SÉRGIO FERREIRA SOUS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SON JACINTO DE ALMEID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LAVADOR DE VEÍCULOS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ANGELA RAMOS VIEIR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MIRA PEREIRA ALVARENG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NDRA MARA RIBEIR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COPEIR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IMONE SILVA ARAUJ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NDERLÉIA DIAS DA VITÓRI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ENCARREGAD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NDERLUCIA FRANCO PONT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NESSA SILVA DE JESU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SERVENTE BANHEIRIST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ZILDA DOS SANT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LEIBSON DE SOUZA BUFFOL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ORENA DA ROSA MELL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MENSAGEIRO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A DOS SANT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ANIA CRISTINA LIMA ALVARENG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ANE FIGUEREDO BARRETO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ATIANA MARIA LIEVORE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SANGELA APARECIDA DE OLIVEIRA NASCIMENTO DOS SANT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DA PENHA PIRES DOS SANT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ELCIMARA DOS SANTOS FERREIR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IANE MOURA RODRIGUE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IDINALVA ALVES COST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UELY VAZ PENN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FRANCISCA SIPRIANO SILVA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BISON SACRAMENTO LEM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BANHEIRISTA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A RIBEIRO DOS SANTOS</text:p>
          </table:table-cell>
          <table:table-cell office:value-type="string" table:style-name="ce6">
            <text:p>EURO SERVICE LTDA.</text:p>
          </table:table-cell>
          <table:table-cell office:value-type="string" table:style-name="ce6">
            <text:p>16.963.926/0001-12</text:p>
          </table:table-cell>
          <table:table-cell office:value-type="string" table:style-name="ce6">
            <text:p>ASG LIMPEZA PREDIAL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ELIAN SILVA SANTOS FIRMINO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3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FREDO HANNZEL MELO MONTEIRO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3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OLAYNE BARCELLOS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VAN LOPES DA SILV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E MARC SOARES RIGAMONTE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3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TEUS JUNIOR LOPES DE ARAÚJO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VERSON NASCIMENTO SCHWAMBACH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3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SON RODRIGUES DE SOUZ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LINDO MARQUES FRAGA COST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IAGO VINÍCIUS DE CASTRO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ED. SE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HRISTIANO SIMÕES DA MOTT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ESUT -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LIAN SOUZA DOS SANTOS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 LUIZ DANTAS ALMEID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IGUEL GUERRINI CALIMAN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CARLOS QUARESMA FONSECA</text:p>
          </table:table-cell>
          <table:table-cell office:value-type="string" table:style-name="ce6">
            <text:p>ILHA SERVICE TECNOLOGIA E SERVIÇOS LTDA.</text:p>
          </table:table-cell>
          <table:table-cell office:value-type="string" table:style-name="ce6">
            <text:p>85.240.869/0001-66</text:p>
          </table:table-cell>
          <table:table-cell office:value-type="string" table:style-name="ce6">
            <text:p>TÉC. DE SUPORTE - NÍVEL 2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LAUBER BRAGA CAVALCANTE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TAMAR ANGELO DENADAI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VANE DE OLIVEIRA SILVA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JARDINEIRO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CARLOS RODRIGUES CARNEIRO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ODILON RODRIGUES DOS SANTOS JUNIOR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IDNEY MARQUES DE PAIVA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LDEIR NASCIMENTO LOSS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TOR SANTOS MOREIRA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TÉCNICO EM ELETROTÉCNICA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SNEY DE ASSIS ALMEIDA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ONIO DA SILVA MONTEIRO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GNER WILLYS DA COSTA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SELMO DE JESUS BARCELO</text:p>
          </table:table-cell>
          <table:table-cell office:value-type="string" table:style-name="ce6">
            <text:p>LIDERANÇA LIMPEZA E CONSERVAÇÃO LTDA.</text:p>
          </table:table-cell>
          <table:table-cell office:value-type="string" table:style-name="ce6">
            <text:p>00.482.840/0001-38</text:p>
          </table:table-cell>
          <table:table-cell office:value-type="string" table:style-name="ce6">
            <text:p>ARTÍFICE PLENO MANUTENÇÃO PREDIAL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ELE RIBEIRO DE ATHYDE REI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VID CESÁRIO DE CARVALH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ONIZIO GONÇALVES PEREIR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MANUEL GOMES NUN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RIVALDO RODRIGU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RNANDA MARTINS DA COSTA FRAG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LÁVIO DE OLIVEIRA SILV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LEYDISMAR PEREIRA DIA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IAGO GUILHERME SANTOS SOUZ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VANILDO PESTOLT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CEMIR RODRIGUES SUZAN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DAN CARLOS ATAIDE BARRET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DE SOUZA NUNES FILH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ANDRO BANDEIR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AN KELTON DE OLIVEIRA BARCEL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O MARCEL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NOEL FRANCISCO DA CONCEIÇÃ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GUTEMBERG MACRE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VINICIUS DA CONCEIÇÃ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ON RIBEIRO DE MARTIN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ILZA DE OLIVEIRA QUEIROZ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N VIANA MAI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O BARBOS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DE FREITAS ALV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FERREIRA SILVEIR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ACIANE DA SILVA PEREIRA NUN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IAGO DE SOUZA MARQU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GNER RIBEIRO GUISS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SHINGTON LUIZ SANTOS MACHAD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BER DO ROSÁRIO SOUZA SILV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ED. SEDE - VITÓR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LIO CESAR SILVA DOMING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O ALV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O RIBEIRO DA SILV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N PALACI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ILE AZEVEDO COST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ONIA LUZIA CAMPOREZ GONÇALV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CHOEIRO DE ITAPEMIRIM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ILSON DAS NEVES POST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ANDRA PEREIRA LOUBACH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LÁVIO ROSA P. MARQUE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PEDRO DA SILV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OLATI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OISIO LINDEMBERG AMORIM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ÁBIO ANTÔNIO DOS SANT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NDERSON BIMBATO LOUREIR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ILTON CEZAR JOVIT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ERTA GARCIA DOS SANT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GÉRIA ALVES MARTIN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LINHAR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ELSO VENÂNCIO DE SOUZA NETT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MIÃO DOS SANTOS MONTEIR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IMAR CARLOS GALACHO JÚNIOR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DIR DOS SANT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CLAUDIO LYRI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UZA DE SOUZ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ILVANA ALVES MACED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MATEU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FONSO RODRIGUES DOS SANTOS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TAILDO SOARES DE SOUZ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NTÔNIO DA PAIXÃO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NILZA SILVA LOYOL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O CRAVO FREIRA</text:p>
          </table:table-cell>
          <table:table-cell office:value-type="string" table:style-name="ce6">
            <text:p>STAR VIGILÂNCIA E SEGURANÇA LTDA.</text:p>
          </table:table-cell>
          <table:table-cell office:value-type="string" table:style-name="ce6">
            <text:p>07.400.941/0001-61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ERRA</text:p>
          </table:table-cell>
          <table:table-cell table:number-columns-repeated="16379"/>
        </table:table-row>
        <table:table-row table:style-name="ro1">
          <table:table-cell office:value-type="string" table:style-name="ce13">
            <text:p>SIDNEY MARTINS SILVA</text:p>
          </table:table-cell>
          <table:table-cell office:value-type="string" table:style-name="ce8">
            <text:p>STAR VIGILÂNCIA E SEGURANÇA LTDA.</text:p>
          </table:table-cell>
          <table:table-cell office:value-type="string" table:style-name="ce8">
            <text:p>07.400.941/0001-61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ERRA</text:p>
          </table:table-cell>
          <table:table-cell table:number-columns-repeated="16379"/>
        </table:table-row>
        <table:table-row table:style-name="ro1">
          <table:table-cell table:number-columns-repeated="5" table:style-name="ce14"/>
          <table:table-cell table:number-columns-repeated="16379"/>
        </table:table-row>
        <table:table-row table:number-rows-repeated="10484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currency-style style:name="N34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_50_0_37__32_-_32_Accent1" style:display-name="20% - Accent1" style:family="table-cell" style:data-style-name="N0">
      <style:table-cell-properties fo:background-color="#CCCCFF"/>
      <style:text-properties fo:color="#000000" style:font-name="Calibri" style:font-name-asian="Calibri" style:font-name-complex="Calibri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 style:font-name="Calibri" style:font-name-asian="Calibri" style:font-name-complex="Calibri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 style:font-name="Calibri" style:font-name-asian="Calibri" style:font-name-complex="Calibri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 style:font-name="Calibri" style:font-name-asian="Calibri" style:font-name-complex="Calibri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 style:font-name="Calibri" style:font-name-asian="Calibri" style:font-name-complex="Calibri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 style:font-name="Calibri" style:font-name-asian="Calibri" style:font-name-complex="Calibri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 style:font-name="Calibri" style:font-name-asian="Calibri" style:font-name-complex="Calibri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 style:font-name="Calibri" style:font-name-asian="Calibri" style:font-name-complex="Calibri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 style:font-name="Calibri" style:font-name-asian="Calibri" style:font-name-complex="Calibri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 style:font-name="Calibri" style:font-name-asian="Calibri" style:font-name-complex="Calibri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 style:font-name="Calibri" style:font-name-asian="Calibri" style:font-name-complex="Calibri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 style:font-name="Calibri" style:font-name-asian="Calibri" style:font-name-complex="Calibri"/>
    </style:style>
    <style:style style:name="Accent1" style:family="table-cell" style:data-style-name="N0">
      <style:table-cell-properties fo:background-color="#333399"/>
      <style:text-properties fo:color="#FFFFFF" style:font-name="Calibri" style:font-name-asian="Calibri" style:font-name-complex="Calibri"/>
    </style:style>
    <style:style style:name="Accent2" style:family="table-cell" style:data-style-name="N0">
      <style:table-cell-properties fo:background-color="#FF0000"/>
      <style:text-properties fo:color="#FFFFFF" style:font-name="Calibri" style:font-name-asian="Calibri" style:font-name-complex="Calibri"/>
    </style:style>
    <style:style style:name="Accent3" style:family="table-cell" style:data-style-name="N0">
      <style:table-cell-properties fo:background-color="#339966"/>
      <style:text-properties fo:color="#FFFFFF" style:font-name="Calibri" style:font-name-asian="Calibri" style:font-name-complex="Calibri"/>
    </style:style>
    <style:style style:name="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Accent6" style:family="table-cell" style:data-style-name="N0">
      <style:table-cell-properties fo:background-color="#FF6600"/>
      <style:text-properties fo:color="#FFFFFF" style:font-name="Calibri" style:font-name-asian="Calibri" style:font-name-complex="Calibri"/>
    </style:style>
    <style:style style:name="Bad" style:family="table-cell" style:data-style-name="N0">
      <style:table-cell-properties fo:background-color="#FF99CC"/>
      <style:text-properties fo:color="#800080" style:font-name="Calibri" style:font-name-asian="Calibri" style:font-name-complex="Calibri"/>
    </style:style>
    <style:style style:name="Calculation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 style:font-name="Calibri" style:font-name-asian="Calibri" style:font-name-complex="Calibri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style:font-name="Calibri" style:font-name-asian="Calibri" style:font-name-complex="Calibri" fo:font-weight="bold" style:font-weight-asian="bold" style:font-weight-complex="bold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/>
    </style:style>
    <style:style style:name="Moeda_32_2" style:display-name="Moeda 2" style:family="table-cell" style:data-style-name="N34"/>
    <style:style style:name="Neutral" style:family="table-cell" style:data-style-name="N0">
      <style:table-cell-properties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11_32_2" style:display-name="Normal 11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4" style:display-name="Normal 2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3" style:display-name="Normal 33" style:family="table-cell" style:data-style-name="N0">
      <style:table-cell-properties style:vertical-align="automatic" fo:background-color="transparent"/>
    </style:style>
    <style:style style:name="Normal_32_34" style:display-name="Normal 3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0" style:display-name="Normal 40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C0C0C0" fo:background-color="#FFFFCC"/>
      <style:text-properties fo:color="#000000" style:font-name="Arial" style:font-name-asian="Arial" style:font-name-complex="Arial" fo:font-size="10pt" style:font-size-asian="10pt" style:font-size-complex="10pt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Porcentagem_32_2" style:display-name="Porcentagem 2" style:family="table-cell" style:data-style-name="N13"/>
    <style:style style:name="Title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5" style:display-name="Título 5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_237_tulo_32_6" style:display-name="Título 6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 style:font-name="Calibri" style:font-name-asian="Calibri" style:font-name-complex="Calibri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51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Empregados de empresas contratadas em exercício na SJES em julho de 2026</dc:title>
    <dc:description/>
    <dc:subject/>
    <meta:keyword>SJES; terceirizados; anexo VI; Res 102 do CNJ; empresas contratadas</meta:keyword>
    <meta:initial-creator>TRF2</meta:initial-creator>
    <dc:creator>Ednéa Oliveira De Abreu</dc:creator>
    <meta:creation-date>2024-09-26T14:39:48Z</meta:creation-date>
    <dc:date>2026-08-13T17:56:47Z</dc:date>
    <meta:print-date>2026-08-13T17:56:07Z</meta:print-date>
    <meta:user-defined meta:name="ContentTypeId">0x010100CA793F2D94230C42802AE6CFDC6965EE</meta:user-defined>
  </office:meta>
</office:document-meta>
</file>