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ptos Display" svg:font-family="&quot;Aptos Display&quot;"/>
    <style:font-face style:name="Arial" svg:font-family="Arial"/>
    <style:font-face style:name="Calibri" svg:font-family="Calibri"/>
    <style:font-face style:name="Times New Roman" svg:font-family="&quot;Times New Roman&quot;"/>
    <style:font-face style:name="Cambria" svg:font-family="Cambria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" style:family="table-cell" style:parent-style-name="Default" style:data-style-name="N0">
      <style:table-cell-properties style:vertical-align="middle"/>
    </style:style>
    <style:style style:name="ce4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" style:family="table-cell" style:parent-style-name="Default" style:data-style-name="N0">
      <style:table-cell-properties style:vertical-align="middle" fo:background-color="#D7E4BC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fo:border-top="thick solid #000000" fo:border-bottom="thin solid #000000" fo:border-left="thick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7" style:family="table-cell" style:parent-style-name="Default" style:data-style-name="N0">
      <style:table-cell-properties fo:border-top="thick solid #000000" fo:border-bottom="thin solid #000000" fo:border-left="thick solid #000000" fo:border-right="thick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8" style:family="table-cell" style:parent-style-name="Default" style:data-style-name="N0">
      <style:table-cell-properties fo:border-top="thin solid #000000" fo:border-bottom="thin solid #000000" fo:border-left="thick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9" style:family="table-cell" style:parent-style-name="Default" style:data-style-name="N0">
      <style:table-cell-properties fo:border-top="thin solid #000000" fo:border-bottom="thin solid #000000" fo:border-left="thick solid #000000" fo:border-right="thick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0" style:family="table-cell" style:parent-style-name="Default" style:data-style-name="N0">
      <style:table-cell-properties fo:border-top="thin solid #000000" fo:border-bottom="thick solid #000000" fo:border-left="thick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1" style:family="table-cell" style:parent-style-name="Default" style:data-style-name="N0">
      <style:table-cell-properties fo:border-top="thin solid #000000" fo:border-bottom="thick solid #000000" fo:border-left="thick solid #000000" fo:border-right="thick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2" style:family="table-cell" style:parent-style-name="Default" style:data-style-name="N0">
      <style:table-cell-properties fo:border-top="thick solid #000000" fo:border-bottom="none" fo:border-left="thick solid #000000" fo:border-right="thick solid #000000" style:vertical-align="middle" fo:background-color="#D8D8D8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3" style:family="table-cell" style:parent-style-name="Default" style:data-style-name="N0">
      <style:table-cell-properties fo:border-top="thick solid #000000" fo:border-bottom="thin solid #000000" fo:border-left="thick solid #000000" fo:border-right="none" style:vertical-align="middle" fo:background-color="transparent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4" style:family="table-cell" style:parent-style-name="Default" style:data-style-name="N0">
      <style:table-cell-properties fo:border-top="thin solid #000000" fo:border-bottom="thin solid #000000" fo:border-left="thick solid #000000" fo:border-right="none" style:vertical-align="middle" fo:background-color="transparent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5" style:family="table-cell" style:parent-style-name="Default" style:data-style-name="N0">
      <style:table-cell-properties fo:border-top="thin solid #000000" fo:border-bottom="thick solid #000000" fo:border-left="thick solid #000000" fo:border-right="none" style:vertical-align="middle" fo:background-color="transparent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6" style:family="table-cell" style:parent-style-name="Default" style:data-style-name="N0">
      <style:table-cell-properties fo:border-top="thin solid #000000" fo:border-bottom="thick solid #000000" fo:border-left="thick solid #000000" fo:border-right="none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o1" style:family="table-column">
      <style:table-column-properties fo:break-before="auto" style:column-width="8.969375cm" style:use-optimal-column-width="true"/>
    </style:style>
    <style:style style:name="co2" style:family="table-column">
      <style:table-column-properties fo:break-before="auto" style:column-width="6.95854166666667cm" style:use-optimal-column-width="true"/>
    </style:style>
    <style:style style:name="co3" style:family="table-column">
      <style:table-column-properties fo:break-before="auto" style:column-width="2.936875cm" style:use-optimal-column-width="true"/>
    </style:style>
    <style:style style:name="co4" style:family="table-column">
      <style:table-column-properties fo:break-before="auto" style:column-width="28.4691666666667cm"/>
    </style:style>
    <style:style style:name="co5" style:family="table-column">
      <style:table-column-properties fo:break-before="auto" style:column-width="20.9285416666667cm"/>
    </style:style>
    <style:style style:name="co6" style:family="table-column">
      <style:table-column-properties fo:break-before="auto" style:column-width="7.88458333333333cm" style:use-optimal-column-width="true"/>
    </style:style>
    <style:style style:name="co7" style:family="table-column">
      <style:table-column-properties fo:break-before="auto" style:column-width="11.2447916666667cm" style:use-optimal-column-width="true"/>
    </style:style>
    <style:style style:name="co8" style:family="table-column">
      <style:table-column-properties fo:break-before="auto" style:column-width="1.666875cm"/>
    </style:style>
    <style:style style:name="ro1" style:family="table-row">
      <style:table-row-properties style:row-height="24.6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solidado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16377" table:default-cell-style-name="ce2"/>
        <table:table-row table:style-name="ro1">
          <table:table-cell table:number-columns-spanned="5" table:number-rows-spanned="1" table:style-name="ce5"/>
          <table:covered-table-cell table:number-columns-repeated="4"/>
          <table:table-cell table:number-columns-repeated="16379" table:style-name="ce1"/>
        </table:table-row>
        <table:table-row table:style-name="ro1">
          <table:table-cell office:value-type="string" table:number-columns-spanned="5" table:number-rows-spanned="1" table:style-name="ce5">
            <text:p>TRANSPARÊNCIA PÚBLICA - <text:s/>SEÇÃO JUDICIÁRIA DO RIO DE JANEIRO - RELATÓRIOS CNJ Nº 102/09</text:p>
          </table:table-cell>
          <table:covered-table-cell table:number-columns-repeated="4"/>
          <table:table-cell table:number-columns-repeated="16379" table:style-name="ce1"/>
        </table:table-row>
        <table:table-row table:style-name="ro1">
          <table:table-cell office:value-type="string" table:number-columns-spanned="5" table:number-rows-spanned="1" table:style-name="ce5">
            <text:p>ANEXO VI - EMPREGADOS DE EMPRESAS CONTRATADAS EM EXERCÍCIO NOS ÓRGÃOS</text:p>
          </table:table-cell>
          <table:covered-table-cell table:number-columns-repeated="4"/>
          <table:table-cell table:number-columns-repeated="16379" table:style-name="ce1"/>
        </table:table-row>
        <table:table-row table:style-name="ro1">
          <table:table-cell office:value-type="string" table:number-columns-spanned="5" table:number-rows-spanned="1" table:style-name="ce5">
            <text:p>MÊS/ANO DE REFERÊNCIA: JUNHO/2026</text:p>
          </table:table-cell>
          <table:covered-table-cell table:number-columns-repeated="4"/>
          <table:table-cell table:number-columns-repeated="16379" table:style-name="ce1"/>
        </table:table-row>
        <table:table-row table:style-name="ro1">
          <table:table-cell table:number-columns-repeated="5" table:style-name="ce3"/>
          <table:table-cell table:number-columns-repeated="16379" table:style-name="ce1"/>
        </table:table-row>
        <table:table-row table:style-name="ro1">
          <table:table-cell office:value-type="string" table:style-name="ce12">
            <text:p>NOME DO EMPREGADO</text:p>
          </table:table-cell>
          <table:table-cell office:value-type="string" table:style-name="ce12">
            <text:p>EMPRESA</text:p>
          </table:table-cell>
          <table:table-cell office:value-type="string" table:style-name="ce12">
            <text:p>CNPJ</text:p>
          </table:table-cell>
          <table:table-cell office:value-type="string" table:style-name="ce12">
            <text:p>CARGO /ATIVIDADE</text:p>
          </table:table-cell>
          <table:table-cell office:value-type="string" table:style-name="ce12">
            <text:p>LOTAÇÃO / LOCAL DE EXERCÍCIO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3">
            <text:p>JONATHAN PEREIRA DA SILVA</text:p>
          </table:table-cell>
          <table:table-cell office:value-type="string" table:style-name="ce6">
            <text:p>BELFIRE SEG.CONTRA INCÊNDIO</text:p>
          </table:table-cell>
          <table:table-cell office:value-type="string" table:style-name="ce6">
            <text:p>28.773.168/0001-59</text:p>
          </table:table-cell>
          <table:table-cell office:value-type="string" table:style-name="ce6">
            <text:p>BRIGADISTA FOLGUISTA</text:p>
          </table:table-cell>
          <table:table-cell office:value-type="string" table:style-name="ce7">
            <text:p>AB/RB/VZ/EQ/NI/SJ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IA ANGELICA L. FLORENTINO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FOLGUISTA</text:p>
          </table:table-cell>
          <table:table-cell office:value-type="string" table:style-name="ce9">
            <text:p>AB/RB/VZ/EQ/NI/SJ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X LEANDRO ARANTES S. JR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FOLGUISTA</text:p>
          </table:table-cell>
          <table:table-cell office:value-type="string" table:style-name="ce9">
            <text:p>AB/RB/VZ/EQ/NI/SJ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ITA DE CASSIA M. RODRIGUES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FOLGUISTA</text:p>
          </table:table-cell>
          <table:table-cell office:value-type="string" table:style-name="ce9">
            <text:p>AB/RB/VZ/EQ/NI/SJ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GILSON LEITE SILVA JUNIOR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FOLGUISTA</text:p>
          </table:table-cell>
          <table:table-cell office:value-type="string" table:style-name="ce9">
            <text:p>AB/RB/VZ/EQ/NI/SJ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FERNANDO C. DA S. MENDES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FOLGUISTA</text:p>
          </table:table-cell>
          <table:table-cell office:value-type="string" table:style-name="ce9">
            <text:p>AB/RB/VZ/EQ/NI/SJ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NA BEATRIZ SILVA DE SOUZA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FOLGUISTA</text:p>
          </table:table-cell>
          <table:table-cell office:value-type="string" table:style-name="ce9">
            <text:p>AB/RB/VZ/EQ/NI/SJ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4">
            <text:p>HENRIQUE DA COSTA SILVA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FOLGUISTA</text:p>
          </table:table-cell>
          <table:table-cell office:value-type="string" table:style-name="ce9">
            <text:p>AB/RB/VZ/EQ/NI/SJ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OÃO VICTOR NERY DE OLIVEIRA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FOLGUISTA</text:p>
          </table:table-cell>
          <table:table-cell office:value-type="string" table:style-name="ce9">
            <text:p>AB/RB/VZ/EQ/NI/SJ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ICHARD NOGUEIRA FRANÇA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FOLGUISTA</text:p>
          </table:table-cell>
          <table:table-cell office:value-type="string" table:style-name="ce9">
            <text:p>AB/RB/VZ/EQ/NI/SJ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FABIO JOSE PROENCIO DA CUNHA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FOLGUISTA</text:p>
          </table:table-cell>
          <table:table-cell office:value-type="string" table:style-name="ce9">
            <text:p>AB/RB/VZ/EQ/NI/SJ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ONATAN DURÃES DE OLIVEIRA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FOLGUISTA</text:p>
          </table:table-cell>
          <table:table-cell office:value-type="string" table:style-name="ce9">
            <text:p>AB/RB/VZ/EQ/NI/SJ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BARBARA DA SILVA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DIURNO</text:p>
          </table:table-cell>
          <table:table-cell office:value-type="string" table:style-name="ce9">
            <text:p>FORO AV.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LEYDSON DA SILVA DAMIÃO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DIURNO</text:p>
          </table:table-cell>
          <table:table-cell office:value-type="string" table:style-name="ce9">
            <text:p>FORO AV.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EFFERSON ALMEIDA DE SOUTO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DIURNO</text:p>
          </table:table-cell>
          <table:table-cell office:value-type="string" table:style-name="ce9">
            <text:p>FORO AV.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UAN CARLOS MORAES MARQUES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DIURNO</text:p>
          </table:table-cell>
          <table:table-cell office:value-type="string" table:style-name="ce9">
            <text:p>FORO AV.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AFAEL PEREIRA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NOTURNO</text:p>
          </table:table-cell>
          <table:table-cell office:value-type="string" table:style-name="ce9">
            <text:p>FORO AV.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VICTOR SILVA DOS SANTOS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DIURNO</text:p>
          </table:table-cell>
          <table:table-cell office:value-type="string" table:style-name="ce9">
            <text:p>FORO AV.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WALLACE SANTOS DE BRITO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NOTURNO</text:p>
          </table:table-cell>
          <table:table-cell office:value-type="string" table:style-name="ce9">
            <text:p>FORO AV.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YASMIN MARQUES DA PAZ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DIURNO</text:p>
          </table:table-cell>
          <table:table-cell office:value-type="string" table:style-name="ce9">
            <text:p>FORO AV.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NDERSON MADEIRA DE SOUZA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NOTURNO</text:p>
          </table:table-cell>
          <table:table-cell office:value-type="string" table:style-name="ce9">
            <text:p>FORO AV.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NGELO SILVA DOS SANTOS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NOTURNO</text:p>
          </table:table-cell>
          <table:table-cell office:value-type="string" table:style-name="ce9">
            <text:p>FORO AV.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IO SERGIO V. DE ARAUJO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DIURNO</text:p>
          </table:table-cell>
          <table:table-cell office:value-type="string" table:style-name="ce9">
            <text:p>FORO AV.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ESAR A. I. DA CONCEIÇÃO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NOTURNO</text:p>
          </table:table-cell>
          <table:table-cell office:value-type="string" table:style-name="ce9">
            <text:p>FORO AV.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GABRIELLA DE SOUZA BERNARDO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DIURNO</text:p>
          </table:table-cell>
          <table:table-cell office:value-type="string" table:style-name="ce9">
            <text:p>FORO AV.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OSE FRANCISCO DE OLIV. FILHO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DIURNO</text:p>
          </table:table-cell>
          <table:table-cell office:value-type="string" table:style-name="ce9">
            <text:p>FORO AV.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NELIO DA SILVA DE SOUZA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DIURNO</text:p>
          </table:table-cell>
          <table:table-cell office:value-type="string" table:style-name="ce9">
            <text:p>FORO AV.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YASMIM MACHADO VILELA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DIURNO</text:p>
          </table:table-cell>
          <table:table-cell office:value-type="string" table:style-name="ce9">
            <text:p>FORO AV.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SERGIO CARVALHO DE BARROS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DIURNO</text:p>
          </table:table-cell>
          <table:table-cell office:value-type="string" table:style-name="ce9">
            <text:p>FORO AV.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LUCAS TEIXEIRA DE SOUZA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NOTURNO</text:p>
          </table:table-cell>
          <table:table-cell office:value-type="string" table:style-name="ce9">
            <text:p>FORO AV.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HELESON ROGE DE L. DE SOUZA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DIURNO</text:p>
          </table:table-cell>
          <table:table-cell office:value-type="string" table:style-name="ce9">
            <text:p>FORO AV.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PABLO CARLOS DE FREITAS DE SOUZA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NOTURNO</text:p>
          </table:table-cell>
          <table:table-cell office:value-type="string" table:style-name="ce9">
            <text:p>FORO AV.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VICTOR DE PAIVA FREITAS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DIURNO</text:p>
          </table:table-cell>
          <table:table-cell office:value-type="string" table:style-name="ce9">
            <text:p>FORO AV.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LEONARDO DO SOCORRO MARQUES DA SILVA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DIURNO</text:p>
          </table:table-cell>
          <table:table-cell office:value-type="string" table:style-name="ce9">
            <text:p>FORO AV.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ELINA MARTINS DOS SANTOS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DIURNO</text:p>
          </table:table-cell>
          <table:table-cell office:value-type="string" table:style-name="ce9">
            <text:p>FORO AV.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PAULO ROBERTO COUTO LEAL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NOTURNO</text:p>
          </table:table-cell>
          <table:table-cell office:value-type="string" table:style-name="ce9">
            <text:p>FORO AV.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PRISCILA SANTANA DE FARIAS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DIURNO</text:p>
          </table:table-cell>
          <table:table-cell office:value-type="string" table:style-name="ce9">
            <text:p>FORO AV.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ONALDO DE SOUZA SANTOS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NOTURNO</text:p>
          </table:table-cell>
          <table:table-cell office:value-type="string" table:style-name="ce9">
            <text:p>FORO AV.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KAIO SANT'ANA DA SILVA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NOTURNO</text:p>
          </table:table-cell>
          <table:table-cell office:value-type="string" table:style-name="ce9">
            <text:p>FORO AV.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SERGIO ANDRE TEIXEIRA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DIURNO</text:p>
          </table:table-cell>
          <table:table-cell office:value-type="string" table:style-name="ce9">
            <text:p>FORO AV.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HERIC VINICIUS DE S. SILVA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DIURNO</text:p>
          </table:table-cell>
          <table:table-cell office:value-type="string" table:style-name="ce9">
            <text:p>]FORO NITERÓI 1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LAUDIO MARTINS SANTANA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DIURNO</text:p>
          </table:table-cell>
          <table:table-cell office:value-type="string" table:style-name="ce9">
            <text:p>]FORO NITERÓI 1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MANDA RODRIGUES MARTINS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DIURNO</text:p>
          </table:table-cell>
          <table:table-cell office:value-type="string" table:style-name="ce9">
            <text:p>]FORO NITERÓI 2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SERGIO GOMES DA SILVA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DIURNO</text:p>
          </table:table-cell>
          <table:table-cell office:value-type="string" table:style-name="ce9">
            <text:p>]FORO NITERÓI 2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LON DE MOURA IGNACIO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DIURNO</text:p>
          </table:table-cell>
          <table:table-cell office:value-type="string" table:style-name="ce9">
            <text:p>FORO SÃO JOÃO DE MERIT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CUS VINICIUS DA C. ROCHA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DIURNO</text:p>
          </table:table-cell>
          <table:table-cell office:value-type="string" table:style-name="ce9">
            <text:p>FORO SÃO JOÃO DE MERIT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DAVI LUIZ DE ALMEIDA DA SILVA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NOTURNO</text:p>
          </table:table-cell>
          <table:table-cell office:value-type="string" table:style-name="ce9">
            <text:p>EQUADOR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WALLACE DA S. C. DE MENEZES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DIURNO</text:p>
          </table:table-cell>
          <table:table-cell office:value-type="string" table:style-name="ce9">
            <text:p>EQUADOR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EDSON DA SILVA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DIURNO</text:p>
          </table:table-cell>
          <table:table-cell office:value-type="string" table:style-name="ce9">
            <text:p>EQUADOR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EDSON MIRANDA SOUSA</text:p>
          </table:table-cell>
          <table:table-cell office:value-type="string" table:style-name="ce8">
            <text:p>BELFIRE SEG.CONTRA INCÊNDIO</text:p>
          </table:table-cell>
          <table:table-cell office:value-type="string" table:style-name="ce8">
            <text:p>28.773.168/0001-59</text:p>
          </table:table-cell>
          <table:table-cell office:value-type="string" table:style-name="ce8">
            <text:p>BRIGADISTA NOTURNO</text:p>
          </table:table-cell>
          <table:table-cell office:value-type="string" table:style-name="ce9">
            <text:p>EQUADOR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DRIANA FILISMINO DA COSTA IVO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TR - TERESOPOLI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DRIANA SANTOS MAIO CAROB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DRIANE APARECIDA LAUREANO GOME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DRIANO PORTELA DA FONSECA</text:p>
          </table:table-cell>
          <table:table-cell office:value-type="string" table:style-name="ce8">
            <text:p>VINIL GESTÃO E FACILITIES LTDA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 (40%)</text:p>
          </table:table-cell>
          <table:table-cell office:value-type="string" table:style-name="ce9">
            <text:p>NITEROI - 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DRIANO LUIZ PEREIR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 (40%)</text:p>
          </table:table-cell>
          <table:table-cell office:value-type="string" table:style-name="ce9">
            <text:p>AB -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GLIA MARIA DOS SANTO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LBERTINO AMERICO DE OLIVEIR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SJM - SÃO JOÃO DE MERIT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LEX DA SILV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EQ - RUA EQUADOR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LEXANDRE DE SOUZA SANTAN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 (40%)</text:p>
          </table:table-cell>
          <table:table-cell office:value-type="string" table:style-name="ce9">
            <text:p>MG - MAGÉ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LINE DE SOUZA SANTO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3TR - TRÊS RIO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LLAN NELIO BARROSO DO CARMO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ENCARREGADO</text:p>
          </table:table-cell>
          <table:table-cell office:value-type="string" table:style-name="ce9">
            <text:p>AB -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NA CLAUDIA DA SILVA GONZAGA FAGUNDE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 (40%)</text:p>
          </table:table-cell>
          <table:table-cell office:value-type="string" table:style-name="ce9">
            <text:p>NITEROI-I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NA LUCIA DE LIMA SILV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NA LUCIA FRANCO DA SILV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NA PAULA CURTY DE SOUZ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AB -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NDERSON DE OLIVEIRA DE LIM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ILIAR DE ALMOXARIFADO</text:p>
          </table:table-cell>
          <table:table-cell office:value-type="string" table:style-name="ce9">
            <text:p>EQ - RUA EQUADOR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NDRE LUIS DA SILV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 (40%)</text:p>
          </table:table-cell>
          <table:table-cell office:value-type="string" table:style-name="ce9">
            <text:p>PT - PETROPOLI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NDRE LUIZ ROS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 (40%)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NDREA ANDRADE DE OLIVEIR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RECEPCIONISTA</text:p>
          </table:table-cell>
          <table:table-cell office:value-type="string" table:style-name="ce9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NDREY MAMEDE ALVES MARINHO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 (40%)</text:p>
          </table:table-cell>
          <table:table-cell office:value-type="string" table:style-name="ce9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NGELA MARIA SOUZA AFON DE JESU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CG - CAMPOS DOS GOYTACAZE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NTONIO JOSE DE SOUZA DA CONCEICAO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 (40%)</text:p>
          </table:table-cell>
          <table:table-cell office:value-type="string" table:style-name="ce9">
            <text:p>MC - MACAÉ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NTONIO ROBERTO FELIPE DOS SANTO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 (40%)</text:p>
          </table:table-cell>
          <table:table-cell office:value-type="string" table:style-name="ce9">
            <text:p>VZ - AVENIDA VENEZUELA<text:s/>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RIADNE TEODORO MACHADO FERREIR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VR - VOLTA REDOND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HERTA OLIVEIRA DE SOUZ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ENCARREGADA</text:p>
          </table:table-cell>
          <table:table-cell office:value-type="string" table:style-name="ce9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BRAULIO DE OLIVEIRA ABRAHAO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 (40%)</text:p>
          </table:table-cell>
          <table:table-cell office:value-type="string" table:style-name="ce9">
            <text:p>3TR - TRÊS RIO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BRUNO LUIZ VIRGILIO SEVERO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ENCARREGADO</text:p>
          </table:table-cell>
          <table:table-cell office:value-type="string" table:style-name="ce9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AYKY EDUARDO TORRES DOS SANTO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RECEPCIONISTA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ARLOS HENRIQUE NUNE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NI- NOVA IGUAÇU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ARLOS JOSE NUNE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 (40%)</text:p>
          </table:table-cell>
          <table:table-cell office:value-type="string" table:style-name="ce9">
            <text:p>NI - NOVA IGUAÇU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ARLA THAIS FERNANDES DA SILV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ATIA APARECIDA DA SILVA TEIXEIR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 (40%)</text:p>
          </table:table-cell>
          <table:table-cell office:value-type="string" table:style-name="ce9">
            <text:p>RS - RESENDE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LAUDIA FERREIRA VARGAS BARRETO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RECEPCIONISTA (20%)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LAUDIA DE LIMA GOME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LAUDIA ROZENDO MARIN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 (40%)</text:p>
          </table:table-cell>
          <table:table-cell office:value-type="string" table:style-name="ce9">
            <text:p>SG - SÃO GONÇAL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LEYTON FERREIRA DA SILV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EQ - RUA EQUADOR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RISTIANE CLARIMUNDO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RISTIANE DOS SANTOS LUCA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 (20%)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RISTIANE MARIANO AGRICOL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RISTIANE THAINARA MAFRA DOS SANTO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. SERVIÇOS GERIAS</text:p>
          </table:table-cell>
          <table:table-cell office:value-type="string" table:style-name="ce9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RISTINA RAMOS DOS SANTO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ENCARREGADO</text:p>
          </table:table-cell>
          <table:table-cell office:value-type="string" table:style-name="ce9">
            <text:p>AB -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DALVANIRA BAZILIO DO NASCIMENTO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DAYANE DA SILVA DE ARAUJO<text:s/>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RB -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DAVI VELTRI DE OLIVEIR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ILIAR DE ALMOXARIFADO</text:p>
          </table:table-cell>
          <table:table-cell office:value-type="string" table:style-name="ce9">
            <text:p>EQ - RUA EQUADOR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DEIVISON PASSOS DA SILV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 (40%)</text:p>
          </table:table-cell>
          <table:table-cell office:value-type="string" table:style-name="ce9">
            <text:p>AB -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DENISE SILVA DE PAUL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NI - NOVA IGUAÇU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DRIELI DO NASCIMENTO DE JESUS VIDAL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RECEPCIONISTA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EDSOELENA DE FATIMA RODRIGUE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BP - BARRA DO PIRA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EDSON BASTOS DA SILV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 (40%)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ELIANE DE ALMEIDA SANTO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AB -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ELIANE GOMES DE SOUZ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ELIZETE RODRIGUES DOS SANTO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NITEROI-I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EMANUELE CRISTINA DE SOUZA SALVADOR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ELMA FREITAS DE SOUZ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ERALDO FRANCISCO DOS SANTO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MC - MACAÉ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ERICA BAIA SOCORRO DOS SANTO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FABIANA BARBOZA DOS SANTO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DC - DUQUE DE CAXIA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FABIANA DOS SANTOS RIBEIRO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PT - PETROPOLI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FABIANO VENTURA DA SILV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EQ - RUA EQUADOR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FABIO DA SILV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FRANCIS MARIA DA SILVA CUSTODIO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IT - ITABORA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GABRIEL COSTA DA CONCEIÇÃO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 (20%)</text:p>
          </table:table-cell>
          <table:table-cell office:value-type="string" table:style-name="ce9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GABRIELA GOMES REI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AB -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GEANE FARIAS BATISTA SANTO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SCENSORISTA</text:p>
          </table:table-cell>
          <table:table-cell office:value-type="string" table:style-name="ce9">
            <text:p>VZ -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GERSON DA SILVA FERREIR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GILSEMAR DE ARAUJO NASCIMENTO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 (40%)</text:p>
          </table:table-cell>
          <table:table-cell office:value-type="string" table:style-name="ce9">
            <text:p>AB -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GILSON ALVES PERSEQUINO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GLAUCIA FERREIRA DE CARVALHO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RECEPCIONISTA</text:p>
          </table:table-cell>
          <table:table-cell office:value-type="string" table:style-name="ce9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GREICE DA SIVA DE SOUZ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HELIO SOARES DA SILVA JUNIOR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PT - PETROPOLI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ILLGNER LEAL DA SILV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RECEPCIONISTA (20%)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IRIS CAROLINE FREITAS DA SILV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SJM - SÃO JOÃO DE MERIT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AIR ALVES HONORIO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RS - RESENDE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ANAINA CONCEICAO DA SILV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OAO DO NASCIMENTO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 (40%)</text:p>
          </table:table-cell>
          <table:table-cell office:value-type="string" table:style-name="ce9">
            <text:p>SPA - SÃO PEDRO DA ALDEI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OÃO VICTOR CARVALHO CARDOSO CONCEIÇÃO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 (40%)</text:p>
          </table:table-cell>
          <table:table-cell office:value-type="string" table:style-name="ce9">
            <text:p>IT - ITABORA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ORGE LUIZ DOS SANTO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 (40%)</text:p>
          </table:table-cell>
          <table:table-cell office:value-type="string" table:style-name="ce9">
            <text:p>DC - DUQUE DE CAXIA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OILTON DA SILVA PRAXEDE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EQ - RUA EQUADOR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OSE ANTONIO DOS SANTOS FILHO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 (40%)</text:p>
          </table:table-cell>
          <table:table-cell office:value-type="string" table:style-name="ce9">
            <text:p>EQ - RUA EQUADOR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OSE RICARDO DA SILVA<text:s/>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. SERV. GERAIS</text:p>
          </table:table-cell>
          <table:table-cell office:value-type="string" table:style-name="ce9">
            <text:p>NF - NOVA FRIBURG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OVELINA ALMEID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ULIANA CRISTINA DA SILV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VR - VOLTA REDOND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ULIANA DA SILVA DOS SANTO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USSARA JOSE DA SILV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KATIA ANTONIETA DOS SANTO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COPEIRA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LEANDRO SILVA DA COST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 (20%)</text:p>
          </table:table-cell>
          <table:table-cell office:value-type="string" table:style-name="ce9">
            <text:p>AB -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LEDA BEZERRA BENJAMIN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LEILSON BARBOS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EQ - RUA EQUADOR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LEANDRO CARVALHO SOARE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 (40%)</text:p>
          </table:table-cell>
          <table:table-cell office:value-type="string" table:style-name="ce9">
            <text:p>TR - TERESOPOLI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LEONARDO DOS SANTOS COELHO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 (40%)</text:p>
          </table:table-cell>
          <table:table-cell office:value-type="string" table:style-name="ce9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LEONARDO NOGUEIRA DA SILV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 (40%)</text:p>
          </table:table-cell>
          <table:table-cell office:value-type="string" table:style-name="ce9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LEONARDO DOS SANTOS CARVALHO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LINDINALVA GONCALVES DE MOURA SALE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NI - NOVA IGUAÇU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LINDOMAR SANTOS DE OLIVEIRA</text:p>
          </table:table-cell>
          <table:table-cell office:value-type="string" table:style-name="ce8">
            <text:p>VINIL GESTÃO E FA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 (40%)</text:p>
          </table:table-cell>
          <table:table-cell office:value-type="string" table:style-name="ce9">
            <text:p>VR - VOLTA REDOND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LUCIA CRISTINA NUNES DA SILV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SJM - SÃO JOÃO DE MERIT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LUCIANA DA SILVA DE ABREU FERREIR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SPA - SÃO PEDRO DA ALDEI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LUCIANA DOS SANTO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NITEROI-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LUCIANE SOUZA NUNE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SPA - SÃO PEDRO DA ALDEI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LUCIENE FERREIRA BARBOS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AB -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LUCILENE SILVA DE JESUS VELOZO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LUIS CARLOS DE OLIVEIR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 (40%)</text:p>
          </table:table-cell>
          <table:table-cell office:value-type="string" table:style-name="ce9">
            <text:p>SJM - SÃO JOÃO DE MERIT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LUIZ ALBERTO ALVES SANTAN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JARDINEIRO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LUIZ HENRIQUE JACINTHO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SCENSORISTA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IANA DE OLIVEIRA PINHEIRO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ENCARREGADA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GNA CARVALHO DA SILV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MG - MAGÉ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CIA DA CONCEICAO GOME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VR - VOLTA REDOND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CIA VALERIA VITAL TAVARES SOUZ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CIA RODRIGUES DE MOURA SABINO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DC - DUQUE DE CAXIA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IA DAS DORES BONFIM DOS SANTO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IA ADACILDA PEREIR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AB -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IA APARECIDA DE FARIAS GIFFONI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IA APARECIDA PEREIRA DOS SANTO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CG - CAMPOS DOS GOYTACAZE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IA APARECIDA SANTOS MARTIN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IA DA CONCEICAO TRINDADE DA SILV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IA DOS SANTOS DE OLIVEIR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IA LUCIA FLORENCIO DA SILVA CAVALCANTI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SJM - SÃO JOÃO DE MERIT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LENE APARECIDA RAMIRO DA SILV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SJM - SÃO JOÃO DE MERIT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ONICA FERNANDES BRAZ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NITEROI-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NATALIA BASTOS FAZOLLO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 (40%)</text:p>
          </table:table-cell>
          <table:table-cell office:value-type="string" table:style-name="ce9">
            <text:p>NF - NOVA FRIBURG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NATALICIO OLIVEIRA DA SILV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 (40%)</text:p>
          </table:table-cell>
          <table:table-cell office:value-type="string" table:style-name="ce9">
            <text:p>ANGRA DOS REI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NEIDE DE PAULA GALVÃO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 (40%)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NIDIA DE NORONHA DA SILVA<text:s/></text:p>
          </table:table-cell>
          <table:table-cell office:value-type="string" table:style-name="ce8">
            <text:p>VINIL GESTÃO E FACILITIES LTDA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NILDETE DE SOUZA SILV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ODAIR JOSE DA SILV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 (40%)</text:p>
          </table:table-cell>
          <table:table-cell office:value-type="string" table:style-name="ce9">
            <text:p>BP - BARRA DO PIRA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OSEAS AGUIAR DUTR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JARDINEIRO</text:p>
          </table:table-cell>
          <table:table-cell office:value-type="string" table:style-name="ce9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PAULA DOS PASSOS GOMES FERREIR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PAULA FERNANDA SOUZA DA SILV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NITEROI-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PAULO CESAR DOS SANTOS ALVE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SCENSORISTA</text:p>
          </table:table-cell>
          <table:table-cell office:value-type="string" table:style-name="ce9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PAULO ROBERTO DA SILVA<text:s/>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 GERAIS</text:p>
          </table:table-cell>
          <table:table-cell office:value-type="string" table:style-name="ce9">
            <text:p>VZ -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AFAELA CABRAL BERNARDINO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 (20%)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EINALDO CONCEICAO DE OLIVEIR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ENCARREGADO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ENATA GARCIA ROS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AB -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ENATA MURCIA MOUR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SUPERVISOR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ICHARD ACACIO DA SILV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RECEPCIONISTA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EINALDO DA SILVA ANTONIO<text:s/>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EQ - EQUADOR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ENATO DE OLIVEIRA PEREIR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SG -SÃO GONÇAL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ITA DE CASSIA MOREIRA TAVARE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VR - VOLTA REDOND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OBERTA SOARES OZORIO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COPEIRA</text:p>
          </table:table-cell>
          <table:table-cell office:value-type="string" table:style-name="ce9">
            <text:p>AB -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OGERIA VIRGILIO DE SOUZ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OGERIA DO NASCIMENTO VIOTI SILVEIR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IT - ITAPERUN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ONALDO GOMES DE ABREU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SCENSORISTA</text:p>
          </table:table-cell>
          <table:table-cell office:value-type="string" table:style-name="ce9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OSANGELA LUCIA DOS SANTO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AB -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OSEMARY DE SOUZA MARTIN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OSENI LOURENCO FONSEC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AB -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OSEVANI SILVA DOS SANTO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OSIANE DIA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 (40%)</text:p>
          </table:table-cell>
          <table:table-cell office:value-type="string" table:style-name="ce9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OSILANE MARTINS DE ALMEID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SG - SÃO GONÇAL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SEBASTIAO KLEBER SILVEIR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 (40%)</text:p>
          </table:table-cell>
          <table:table-cell office:value-type="string" table:style-name="ce9">
            <text:p>IT - ITAPERUN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SERGIO LOURENÇO PEREIRA JUNIOR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RECECIONISTA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SHEYLA LIMA DOS SANTOS SILV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SHEYLA SILVA DO CARMO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SUPERVISOR</text:p>
          </table:table-cell>
          <table:table-cell office:value-type="string" table:style-name="ce9">
            <text:p>AB -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SUELLEN DOS SANTOS DE ALMEID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TAMIRES DE MOURA IGNÁCIO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SJM - SÃO JOÃO DE MERIT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THAYNARA DA SILVA LISBOA ALVES COELHO</text:p>
          </table:table-cell>
          <table:table-cell office:value-type="string" table:style-name="ce8">
            <text:p>VINIL GESTÃO E FACILITIES LTDA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RECEPCIONISTA</text:p>
          </table:table-cell>
          <table:table-cell office:value-type="string" table:style-name="ce9">
            <text:p>AB -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THAIS SOUTINHO CONCEICAO</text:p>
          </table:table-cell>
          <table:table-cell office:value-type="string" table:style-name="ce8">
            <text:p>VINIL GESTÃO E FACILITIES LTDA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VALDECI VIEIRA BORGE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SUPERVISOR</text:p>
          </table:table-cell>
          <table:table-cell office:value-type="string" table:style-name="ce9">
            <text:p>RB -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WASHINGTON LUIS REI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 (40%)</text:p>
          </table:table-cell>
          <table:table-cell office:value-type="string" table:style-name="ce9">
            <text:p>VZ - AVENIDA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WALLACE DE SOUZA FONSEC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 (40%)</text:p>
          </table:table-cell>
          <table:table-cell office:value-type="string" table:style-name="ce9">
            <text:p>CG - CAMPOS DOS GOYTACAZE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ATIA LUCIMAR DIAS DOS SANTO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BP - BARRA DO PIRA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GRAZIELE DE SOUZA BESSA PEIXOTO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AB -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GERSDRIELLY FERREIRA DO NASCIEMNTO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AB -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GLAUCIA PEREIRA DO NASCIMENTO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SG - SÃO GONÇAL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VALÉRIA DE OLIVEIRA CAMPOS MENEZES DOS SANTOS<text:s/>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NITEROI I -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EVANILDA MARTINS DE SOUZ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NI - NOVA IGUAÇU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CO ANTONIO DA SILVA NOGUEIR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SJM - SÃO JOÃO DE MERIT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ARINA DE FREITAS SILV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TE - TERESOPOLI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EVELLYN OLIVEIRA DE SOUZ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SPA - SÃO PEDRO DA ALDEI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DAYNARA BRITO ATANAZIO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RS - RESENDE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IA EDUARDA DA SILVA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PT - PETROPOLI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IA BARRETO DOS SANTO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CG - CAMPOS DOS GOYTACAZE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ORGETE VALADARES DOS SANTO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TR -TRES RIO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SUELY DA SILVA RIBEIRO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IT - ITAPERUN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AFAELA DA SILVA MARTINS</text:p>
          </table:table-cell>
          <table:table-cell office:value-type="string" table:style-name="ce8">
            <text:p>VINIL GESTÃO E FACILITIES LTDA.</text:p>
          </table:table-cell>
          <table:table-cell office:value-type="string" table:style-name="ce8">
            <text:p>33.412.883/0001-04</text:p>
          </table:table-cell>
          <table:table-cell office:value-type="string" table:style-name="ce8">
            <text:p>AUX SERVIÇOS GERAIS</text:p>
          </table:table-cell>
          <table:table-cell office:value-type="string" table:style-name="ce9">
            <text:p>MC - MACAÉ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LEANDRO REIS</text:p>
          </table:table-cell>
          <table:table-cell office:value-type="string" table:style-name="ce8">
            <text:p>AF2 CONSULTORIA EMPRESARIAL LTDA</text:p>
          </table:table-cell>
          <table:table-cell office:value-type="string" table:style-name="ce8">
            <text:p>26.562.590/0001-30</text:p>
          </table:table-cell>
          <table:table-cell office:value-type="string" table:style-name="ce8">
            <text:p>TÉCNICO DE ÁUDIO E VÍDEO</text:p>
          </table:table-cell>
          <table:table-cell office:value-type="string" table:style-name="ce9">
            <text:p>JF/RJ AV. VENEZUELA- PRAÇA MAUÁ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VINICIUS SANTA ROSA VIEGAS</text:p>
          </table:table-cell>
          <table:table-cell office:value-type="string" table:style-name="ce8">
            <text:p>AF2 CONSULTORIA EMPRESARIAL LTDA</text:p>
          </table:table-cell>
          <table:table-cell office:value-type="string" table:style-name="ce8">
            <text:p>26.562.590/0001-30</text:p>
          </table:table-cell>
          <table:table-cell office:value-type="string" table:style-name="ce8">
            <text:p>TÉCNICO DE ÁUDIO E VÍDEO</text:p>
          </table:table-cell>
          <table:table-cell office:value-type="string" table:style-name="ce9">
            <text:p>JF/RJ AV. VENEZUELA- PRAÇA MAUÁ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ORGE LUIS DA SILVA COSTA</text:p>
          </table:table-cell>
          <table:table-cell office:value-type="string" table:style-name="ce8">
            <text:p>SLM RECURSOS HUMANOS</text:p>
          </table:table-cell>
          <table:table-cell office:value-type="string" table:style-name="ce8">
            <text:p>11.192.894/0001-85</text:p>
          </table:table-cell>
          <table:table-cell office:value-type="string" table:style-name="ce8">
            <text:p>TÉCNICO EM ELETRÔNICA</text:p>
          </table:table-cell>
          <table:table-cell office:value-type="string" table:style-name="ce9">
            <text:p>JFRJ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AIRTON CAPURRO JUNIOR</text:p>
          </table:table-cell>
          <table:table-cell office:value-type="string" table:style-name="ce8">
            <text:p>SLM RECURSOS HUMANOS</text:p>
          </table:table-cell>
          <table:table-cell office:value-type="string" table:style-name="ce8">
            <text:p>11.192.894/0001-85</text:p>
          </table:table-cell>
          <table:table-cell office:value-type="string" table:style-name="ce8">
            <text:p>TÉCNICO EM ELETROMECÂNICA</text:p>
          </table:table-cell>
          <table:table-cell office:value-type="string" table:style-name="ce9">
            <text:p>JFRJ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ONALDO CORREIA</text:p>
          </table:table-cell>
          <table:table-cell office:value-type="string" table:style-name="ce8">
            <text:p>CONVERGÊNCIA TELEINFORMÁTICA LTDA</text:p>
          </table:table-cell>
          <table:table-cell office:value-type="string" table:style-name="ce8">
            <text:p>64.151.509/0001-18</text:p>
          </table:table-cell>
          <table:table-cell office:value-type="string" table:style-name="ce8">
            <text:p>AUXLIAR DE SERVIÇOS TÉCNICOS</text:p>
          </table:table-cell>
          <table:table-cell office:value-type="string" table:style-name="ce9">
            <text:p>JFRJ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LEANDRO NUNES DA SILVA</text:p>
          </table:table-cell>
          <table:table-cell office:value-type="string" table:style-name="ce8">
            <text:p>CONVERGÊNCIA TELEINFORMÁTICA LTDA</text:p>
          </table:table-cell>
          <table:table-cell office:value-type="string" table:style-name="ce8">
            <text:p>64.151.509/0001-18</text:p>
          </table:table-cell>
          <table:table-cell office:value-type="string" table:style-name="ce8">
            <text:p>AUXLIAR DE SERVIÇOS TÉCNICOS</text:p>
          </table:table-cell>
          <table:table-cell office:value-type="string" table:style-name="ce9">
            <text:p>JFRJ AV. VENEZUELA - PRAÇA MAUÁ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FRANCISCO JOSÉ DAMÁSIO NETO</text:p>
          </table:table-cell>
          <table:table-cell office:value-type="string" table:style-name="ce8">
            <text:p>SLM RECURSOS HUMANOS</text:p>
          </table:table-cell>
          <table:table-cell office:value-type="string" table:style-name="ce8">
            <text:p>11.192.894/0001-85</text:p>
          </table:table-cell>
          <table:table-cell office:value-type="string" table:style-name="ce8">
            <text:p>MARCENEIRO</text:p>
          </table:table-cell>
          <table:table-cell office:value-type="string" table:style-name="ce9">
            <text:p>JF/RJ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UTSON LUIZ DA SILVA MACIEL</text:p>
          </table:table-cell>
          <table:table-cell office:value-type="string" table:style-name="ce8">
            <text:p>SLM RECURSOS HUMANOS</text:p>
          </table:table-cell>
          <table:table-cell office:value-type="string" table:style-name="ce8">
            <text:p>11.192.894/0001-85</text:p>
          </table:table-cell>
          <table:table-cell office:value-type="string" table:style-name="ce8">
            <text:p>MARCENEIRO</text:p>
          </table:table-cell>
          <table:table-cell office:value-type="string" table:style-name="ce9">
            <text:p>JF/RJ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GERSON TALYSON DE OLIVEIRA SOUSA</text:p>
          </table:table-cell>
          <table:table-cell office:value-type="string" table:style-name="ce8">
            <text:p>SLM RECURSOS HUMANOS</text:p>
          </table:table-cell>
          <table:table-cell office:value-type="string" table:style-name="ce8">
            <text:p>11.192.894/0001-85</text:p>
          </table:table-cell>
          <table:table-cell office:value-type="string" table:style-name="ce8">
            <text:p>AUXILIAR DE MARCENEIRO</text:p>
          </table:table-cell>
          <table:table-cell office:value-type="string" table:style-name="ce9">
            <text:p>JF/RJ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OSINALDO GRACILIANO DE LIMA</text:p>
          </table:table-cell>
          <table:table-cell office:value-type="string" table:style-name="ce8">
            <text:p>SLM RECURSOS HUMANOS</text:p>
          </table:table-cell>
          <table:table-cell office:value-type="string" table:style-name="ce8">
            <text:p>11.192.894/0001-85</text:p>
          </table:table-cell>
          <table:table-cell office:value-type="string" table:style-name="ce8">
            <text:p>AUXILIAR DE MARCENEIRO</text:p>
          </table:table-cell>
          <table:table-cell office:value-type="string" table:style-name="ce9">
            <text:p>JF/RJ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LBERTO BATISTA DA SILVA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BERNARDO FERNANDES GUEDES DOS SANTOS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EVITON ESTEVAM CARDOSO DOS SANTOS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PAULO ROBERTO DE JESUS COITINHO<text:s/>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MANUTENÇÃO</text:p>
          </table:table-cell>
          <table:table-cell office:value-type="string" table:style-name="ce9">
            <text:p>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VICENTE FARIAS MARTINS JUNIOR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GUILHERME ARAUJO SIQUEIRA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ARLOS HENRIQUE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OBSON MAURÍCIO DE SOUZA AGUIAR JUNIOR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ANGR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WELLINGTON TOMAZ DE SOUZA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ANGR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FRANCISCO SIDNEY RAMOS DE SOUZA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 - BARRA DO PIRAÍ</text:p>
          </table:table-cell>
          <table:table-cell office:value-type="string" table:style-name="ce9">
            <text:p>BARRA DO PIRAÍ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LUCAS MAGALHÃES GALDINO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CAMPO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ARLOS EDUARDO MARTELLO LIMA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DUQUE DE CAXIA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OSE CARLOS DA SILVA BAPTISTA<text:s/>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ITABORAÍ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PABLO DE OLIVEIRA FERREIRA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ITAPERUN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BRUNO DOS SANTOS VERÇOSA CRESPO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MACAÉ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GABRIEL DA SILVA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MAGÉ<text:s/>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FELIPE RODRIGUES COSTA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NITERÓI 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DAVI GESTEIRA DA SILVA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NITERÓI I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ARLA HELENA MARTINS VELOZO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NOVA FRIBURG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WALTER MACEDO GOMES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NOVA IGUAÇU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CIO CAMARGO DE SOUZA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PETROPÓLIS<text:s/>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WEVERTON TAVARES MOREIRA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RESENDE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LEXANDRE FARIAS PONTES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GABRIEL CÂNDIDO SOARES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GUILHERME ARAUJO SIQUEIRA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THEUS DIOGO FERREIRA DE PAULA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IGUEL DIETRICH DOS SANTOS LIMA DA SILVA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OSANA PEREIRA DE OLIVEIRA NORMANDIA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SERGIO DOS SANTOS JUNIOR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LUCIANO GOMES ROCHA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URIEL NASCIMENTO VALLE CASTRO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SUPERVISOR DE ATENDIMENTO</text:p>
          </table:table-cell>
          <table:table-cell office:value-type="string" table:style-name="ce9">
            <text:p>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LUIZ AUGUSTO DE MELLO ALVIM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SÃO GONÇAL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GABRIEL CÂNDIDO SOARES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SÃO GONÇAL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OBSON SANTOS DE FARIA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SÃO JOÃO DE MERIT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THIAGO XAVIER DE SOUZA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SÃO PEDRO D'ALDEI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ODRIGO MACHADO BARBOSA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TERESÓPOLI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LAYTON RODRIGO DOS SANTOS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TRÊS RIO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LEXANDRE AMARAL DA SILVA<text:s/>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LLEX DE OLIVEIRA FONTES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GIAN CARLOS COSTA DA CUNHA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EAN RICARDO BELIZÁRIO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IAN PINHEIRO PINTO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ORGE LUIZ DA CRUZ PORTO BELGA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LEONARDO BATISTA SILVA LEITE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SUPERVISOR DE ATENDIMENTO</text:p>
          </table:table-cell>
          <table:table-cell office:value-type="string" table:style-name="ce9">
            <text:p>ALMIRANTE BARROSO /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CELLO CISNEIROS SILVA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IAN PINHEIRO PINTO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SAMUEL DAVI DA SILVA JOAQUIM<text:s/>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VINICIUS FERRAZ QUINTILIANO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IAN PINHEIRO PINTO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PAULO ROBERTO DE SOUZA</text:p>
          </table:table-cell>
          <table:table-cell office:value-type="string" table:style-name="ce8">
            <text:p>PC SERVICE TECNOLOGIA LTDA</text:p>
          </table:table-cell>
          <table:table-cell office:value-type="string" table:style-name="ce8">
            <text:p>30.161.814/0001-79</text:p>
          </table:table-cell>
          <table:table-cell office:value-type="string" table:style-name="ce8">
            <text:p>TÉCNICO DE SUPORTE LOCAL</text:p>
          </table:table-cell>
          <table:table-cell office:value-type="string" table:style-name="ce9">
            <text:p>VOLTA REDOND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DILSON BARROS</text:p>
          </table:table-cell>
          <table:table-cell office:value-type="string" table:style-name="ce8">
            <text:p>CETEST RIO LTDA</text:p>
          </table:table-cell>
          <table:table-cell office:value-type="string" table:style-name="ce8">
            <text:p>39.128.525/0001-42</text:p>
          </table:table-cell>
          <table:table-cell office:value-type="string" table:style-name="ce8">
            <text:p>AJUDANTE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LEXANDER GOMES CUSTÓDIO</text:p>
          </table:table-cell>
          <table:table-cell office:value-type="string" table:style-name="ce8">
            <text:p>CETEST RIO LTDA</text:p>
          </table:table-cell>
          <table:table-cell office:value-type="string" table:style-name="ce8">
            <text:p>39.128.525/0001-42</text:p>
          </table:table-cell>
          <table:table-cell office:value-type="string" table:style-name="ce8">
            <text:p>SUPERVISOR</text:p>
          </table:table-cell>
          <table:table-cell office:value-type="string" table:style-name="ce9">
            <text:p>RIO BRANCO /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NDERSON LUIZ PIMENTEL ROSA</text:p>
          </table:table-cell>
          <table:table-cell office:value-type="string" table:style-name="ce8">
            <text:p>CETEST RIO LTDA</text:p>
          </table:table-cell>
          <table:table-cell office:value-type="string" table:style-name="ce8">
            <text:p>39.128.525/0001-42</text:p>
          </table:table-cell>
          <table:table-cell office:value-type="string" table:style-name="ce8">
            <text:p>MECÂNICO</text:p>
          </table:table-cell>
          <table:table-cell office:value-type="string" table:style-name="ce9">
            <text:p>RIO BRANCO /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NDRE LUIZ DO NASCIMENTO</text:p>
          </table:table-cell>
          <table:table-cell office:value-type="string" table:style-name="ce8">
            <text:p>CETEST RIO LTDA</text:p>
          </table:table-cell>
          <table:table-cell office:value-type="string" table:style-name="ce8">
            <text:p>39.128.525/0001-42</text:p>
          </table:table-cell>
          <table:table-cell office:value-type="string" table:style-name="ce8">
            <text:p>AJUDANTE</text:p>
          </table:table-cell>
          <table:table-cell office:value-type="string" table:style-name="ce9">
            <text:p>MÓVEL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NTÔNIO BARBOSA DELPHIM</text:p>
          </table:table-cell>
          <table:table-cell office:value-type="string" table:style-name="ce8">
            <text:p>CETEST RIO LTDA</text:p>
          </table:table-cell>
          <table:table-cell office:value-type="string" table:style-name="ce8">
            <text:p>39.128.525/0001-42</text:p>
          </table:table-cell>
          <table:table-cell office:value-type="string" table:style-name="ce8">
            <text:p>ELETRICISTA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ARLOS HENRIQUE DE SOUZA COUTINHO</text:p>
          </table:table-cell>
          <table:table-cell office:value-type="string" table:style-name="ce8">
            <text:p>CETEST RIO LTDA</text:p>
          </table:table-cell>
          <table:table-cell office:value-type="string" table:style-name="ce8">
            <text:p>39.128.525/0001-42</text:p>
          </table:table-cell>
          <table:table-cell office:value-type="string" table:style-name="ce8">
            <text:p>MECÂNICO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LEBER DE ALMEIDA VALENTE</text:p>
          </table:table-cell>
          <table:table-cell office:value-type="string" table:style-name="ce8">
            <text:p>CETEST RIO LTDA</text:p>
          </table:table-cell>
          <table:table-cell office:value-type="string" table:style-name="ce8">
            <text:p>39.128.525/0001-42</text:p>
          </table:table-cell>
          <table:table-cell office:value-type="string" table:style-name="ce8">
            <text:p>SUPERVISOR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OSME LUIZ DOS SANTOS</text:p>
          </table:table-cell>
          <table:table-cell office:value-type="string" table:style-name="ce8">
            <text:p>CETEST RIO LTDA</text:p>
          </table:table-cell>
          <table:table-cell office:value-type="string" table:style-name="ce8">
            <text:p>39.128.525/0001-42</text:p>
          </table:table-cell>
          <table:table-cell office:value-type="string" table:style-name="ce8">
            <text:p>MECÂNICO</text:p>
          </table:table-cell>
          <table:table-cell office:value-type="string" table:style-name="ce9">
            <text:p>MÓVEL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DANIEL RODRIGUES LEANDRO GOMES</text:p>
          </table:table-cell>
          <table:table-cell office:value-type="string" table:style-name="ce8">
            <text:p>CETEST RIO LTDA</text:p>
          </table:table-cell>
          <table:table-cell office:value-type="string" table:style-name="ce8">
            <text:p>39.128.525/0001-42</text:p>
          </table:table-cell>
          <table:table-cell office:value-type="string" table:style-name="ce8">
            <text:p>SUPERVISOR</text:p>
          </table:table-cell>
          <table:table-cell office:value-type="string" table:style-name="ce9">
            <text:p>RIO BRANCO /ALMIRANTE BARROSO E MÓVEL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DEIVIDE CLEBER MONTEIRO SANTOS</text:p>
          </table:table-cell>
          <table:table-cell office:value-type="string" table:style-name="ce8">
            <text:p>CETEST RIO LTDA</text:p>
          </table:table-cell>
          <table:table-cell office:value-type="string" table:style-name="ce8">
            <text:p>39.128.525/0001-42</text:p>
          </table:table-cell>
          <table:table-cell office:value-type="string" table:style-name="ce8">
            <text:p>AJUDANTE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DOUGLAS BERNARDO NORONHA</text:p>
          </table:table-cell>
          <table:table-cell office:value-type="string" table:style-name="ce8">
            <text:p>CETEST RIO LTDA</text:p>
          </table:table-cell>
          <table:table-cell office:value-type="string" table:style-name="ce8">
            <text:p>39.128.525/0001-42</text:p>
          </table:table-cell>
          <table:table-cell office:value-type="string" table:style-name="ce8">
            <text:p>MECÂNICO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ERICK NELSON LIRA VIEIRA</text:p>
          </table:table-cell>
          <table:table-cell office:value-type="string" table:style-name="ce8">
            <text:p>CETEST RIO LTDA</text:p>
          </table:table-cell>
          <table:table-cell office:value-type="string" table:style-name="ce8">
            <text:p>39.128.525/0001-42</text:p>
          </table:table-cell>
          <table:table-cell office:value-type="string" table:style-name="ce8">
            <text:p>AJUDANTE</text:p>
          </table:table-cell>
          <table:table-cell office:value-type="string" table:style-name="ce9">
            <text:p>RIO BRANCO /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IURI RICARDO SOTERO RODRIGUES</text:p>
          </table:table-cell>
          <table:table-cell office:value-type="string" table:style-name="ce8">
            <text:p>CETEST RIO LTDA</text:p>
          </table:table-cell>
          <table:table-cell office:value-type="string" table:style-name="ce8">
            <text:p>39.128.525/0001-42</text:p>
          </table:table-cell>
          <table:table-cell office:value-type="string" table:style-name="ce8">
            <text:p>AJUDANTE</text:p>
          </table:table-cell>
          <table:table-cell office:value-type="string" table:style-name="ce9">
            <text:p>RIO BRANCO /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OAB DA SILVA AMARAL</text:p>
          </table:table-cell>
          <table:table-cell office:value-type="string" table:style-name="ce8">
            <text:p>CETEST RIO LTDA</text:p>
          </table:table-cell>
          <table:table-cell office:value-type="string" table:style-name="ce8">
            <text:p>39.128.525/0001-42</text:p>
          </table:table-cell>
          <table:table-cell office:value-type="string" table:style-name="ce8">
            <text:p>AJUDANTE</text:p>
          </table:table-cell>
          <table:table-cell office:value-type="string" table:style-name="ce9">
            <text:p>MÓVEL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ONAS DA SILVA CRUZ</text:p>
          </table:table-cell>
          <table:table-cell office:value-type="string" table:style-name="ce8">
            <text:p>CETEST RIO LTDA</text:p>
          </table:table-cell>
          <table:table-cell office:value-type="string" table:style-name="ce8">
            <text:p>39.128.525/0001-42</text:p>
          </table:table-cell>
          <table:table-cell office:value-type="string" table:style-name="ce8">
            <text:p>MECÂNICO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ORGE WILLIAM BARCELOS DOS SANTOS</text:p>
          </table:table-cell>
          <table:table-cell office:value-type="string" table:style-name="ce8">
            <text:p>CETEST RIO LTDA</text:p>
          </table:table-cell>
          <table:table-cell office:value-type="string" table:style-name="ce8">
            <text:p>39.128.525/0001-42</text:p>
          </table:table-cell>
          <table:table-cell office:value-type="string" table:style-name="ce8">
            <text:p>AJUDANTE</text:p>
          </table:table-cell>
          <table:table-cell office:value-type="string" table:style-name="ce9">
            <text:p>MÓVEL E 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KAIO ANDREY J. B. MYNSSEN</text:p>
          </table:table-cell>
          <table:table-cell office:value-type="string" table:style-name="ce8">
            <text:p>CETEST RIO LTDA</text:p>
          </table:table-cell>
          <table:table-cell office:value-type="string" table:style-name="ce8">
            <text:p>39.128.525/0001-42</text:p>
          </table:table-cell>
          <table:table-cell office:value-type="string" table:style-name="ce8">
            <text:p>MECÂNICO</text:p>
          </table:table-cell>
          <table:table-cell office:value-type="string" table:style-name="ce9">
            <text:p>RIO BRANCO /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LINDON JOHNSON DA SILVA VIDAL</text:p>
          </table:table-cell>
          <table:table-cell office:value-type="string" table:style-name="ce8">
            <text:p>CETEST RIO LTDA</text:p>
          </table:table-cell>
          <table:table-cell office:value-type="string" table:style-name="ce8">
            <text:p>39.128.525/0001-42</text:p>
          </table:table-cell>
          <table:table-cell office:value-type="string" table:style-name="ce8">
            <text:p>MECÂNICO</text:p>
          </table:table-cell>
          <table:table-cell office:value-type="string" table:style-name="ce9">
            <text:p>RIO BRANCO /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LUCAS DA SILVA NEVES</text:p>
          </table:table-cell>
          <table:table-cell office:value-type="string" table:style-name="ce8">
            <text:p>CETEST RIO LTDA</text:p>
          </table:table-cell>
          <table:table-cell office:value-type="string" table:style-name="ce8">
            <text:p>39.128.525/0001-42</text:p>
          </table:table-cell>
          <table:table-cell office:value-type="string" table:style-name="ce8">
            <text:p>AJUDANTE</text:p>
          </table:table-cell>
          <table:table-cell office:value-type="string" table:style-name="ce9">
            <text:p>MÓVEL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CELO DA PAIXÃO MORAES</text:p>
          </table:table-cell>
          <table:table-cell office:value-type="string" table:style-name="ce8">
            <text:p>CETEST RIO LTDA</text:p>
          </table:table-cell>
          <table:table-cell office:value-type="string" table:style-name="ce8">
            <text:p>39.128.525/0001-42</text:p>
          </table:table-cell>
          <table:table-cell office:value-type="string" table:style-name="ce8">
            <text:p>MECÂNICO</text:p>
          </table:table-cell>
          <table:table-cell office:value-type="string" table:style-name="ce9">
            <text:p>MÓVEL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CIO FERNANDES DOS SANTOS</text:p>
          </table:table-cell>
          <table:table-cell office:value-type="string" table:style-name="ce8">
            <text:p>CETEST RIO LTDA</text:p>
          </table:table-cell>
          <table:table-cell office:value-type="string" table:style-name="ce8">
            <text:p>39.128.525/0001-42</text:p>
          </table:table-cell>
          <table:table-cell office:value-type="string" table:style-name="ce8">
            <text:p>SUPERVISOR</text:p>
          </table:table-cell>
          <table:table-cell office:value-type="string" table:style-name="ce9">
            <text:p>MÓVEL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COS FELIPE DA SILVA DE OLIVEIRA</text:p>
          </table:table-cell>
          <table:table-cell office:value-type="string" table:style-name="ce8">
            <text:p>CETEST RIO LTDA</text:p>
          </table:table-cell>
          <table:table-cell office:value-type="string" table:style-name="ce8">
            <text:p>39.128.525/0001-42</text:p>
          </table:table-cell>
          <table:table-cell office:value-type="string" table:style-name="ce8">
            <text:p>MECÂNICO</text:p>
          </table:table-cell>
          <table:table-cell office:value-type="string" table:style-name="ce9">
            <text:p>RIO BRANCO /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THEUS RODRIGUES MACHADO</text:p>
          </table:table-cell>
          <table:table-cell office:value-type="string" table:style-name="ce8">
            <text:p>CETEST RIO LTDA</text:p>
          </table:table-cell>
          <table:table-cell office:value-type="string" table:style-name="ce8">
            <text:p>39.128.525/0001-42</text:p>
          </table:table-cell>
          <table:table-cell office:value-type="string" table:style-name="ce8">
            <text:p>AJUDANTE</text:p>
          </table:table-cell>
          <table:table-cell office:value-type="string" table:style-name="ce9">
            <text:p>RIO BRANCO /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ICHAEL DA SILVA SOARES</text:p>
          </table:table-cell>
          <table:table-cell office:value-type="string" table:style-name="ce8">
            <text:p>CETEST RIO LTDA</text:p>
          </table:table-cell>
          <table:table-cell office:value-type="string" table:style-name="ce8">
            <text:p>39.128.525/0001-42</text:p>
          </table:table-cell>
          <table:table-cell office:value-type="string" table:style-name="ce8">
            <text:p>AJUDANTE</text:p>
          </table:table-cell>
          <table:table-cell office:value-type="string" table:style-name="ce9">
            <text:p>RIO BRANCO /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PEDRO LUIZ SOUZA DE JESUS</text:p>
          </table:table-cell>
          <table:table-cell office:value-type="string" table:style-name="ce8">
            <text:p>CETEST RIO LTDA</text:p>
          </table:table-cell>
          <table:table-cell office:value-type="string" table:style-name="ce8">
            <text:p>39.128.525/0001-42</text:p>
          </table:table-cell>
          <table:table-cell office:value-type="string" table:style-name="ce8">
            <text:p>MECÂNICO</text:p>
          </table:table-cell>
          <table:table-cell office:value-type="string" table:style-name="ce9">
            <text:p>MÓVEL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AFAEL DA SILVA DOMINGOS<text:s/></text:p>
          </table:table-cell>
          <table:table-cell office:value-type="string" table:style-name="ce8">
            <text:p>CETEST RIO LTDA</text:p>
          </table:table-cell>
          <table:table-cell office:value-type="string" table:style-name="ce8">
            <text:p>39.128.525/0001-42</text:p>
          </table:table-cell>
          <table:table-cell office:value-type="string" table:style-name="ce8">
            <text:p>MECÂNICO</text:p>
          </table:table-cell>
          <table:table-cell office:value-type="string" table:style-name="ce9">
            <text:p>MÓVEL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AMON FERNANDES DE CERQUEIRA</text:p>
          </table:table-cell>
          <table:table-cell office:value-type="string" table:style-name="ce8">
            <text:p>CETEST RIO LTDA</text:p>
          </table:table-cell>
          <table:table-cell office:value-type="string" table:style-name="ce8">
            <text:p>39.128.525/0001-42</text:p>
          </table:table-cell>
          <table:table-cell office:value-type="string" table:style-name="ce8">
            <text:p>MECÂNICO</text:p>
          </table:table-cell>
          <table:table-cell office:value-type="string" table:style-name="ce9">
            <text:p>MÓVEL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VINICIUS HUGO GOMES MACHADO</text:p>
          </table:table-cell>
          <table:table-cell office:value-type="string" table:style-name="ce8">
            <text:p>CETEST RIO LTDA</text:p>
          </table:table-cell>
          <table:table-cell office:value-type="string" table:style-name="ce8">
            <text:p>39.128.525/0001-42</text:p>
          </table:table-cell>
          <table:table-cell office:value-type="string" table:style-name="ce8">
            <text:p>ELETRICISTA</text:p>
          </table:table-cell>
          <table:table-cell office:value-type="string" table:style-name="ce9">
            <text:p>RIO BRANCO /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WILLIAN DA SILVA DE MEDEIROS</text:p>
          </table:table-cell>
          <table:table-cell office:value-type="string" table:style-name="ce8">
            <text:p>CETEST RIO LTDA</text:p>
          </table:table-cell>
          <table:table-cell office:value-type="string" table:style-name="ce8">
            <text:p>39.128.525/0001-42</text:p>
          </table:table-cell>
          <table:table-cell office:value-type="string" table:style-name="ce8">
            <text:p>AJUDANTE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MAURI GUIMARÃES DA SILVA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ELETRICISTA (HORÁRIO COMERCIAL)</text:p>
          </table:table-cell>
          <table:table-cell office:value-type="string" table:style-name="ce9">
            <text:p>AV. VENEZUELA, RUA EQUADOR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NDERSON ALVES TEIXEIRA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ELETRICISTA (HORÁRIO COMERCIAL)</text:p>
          </table:table-cell>
          <table:table-cell office:value-type="string" table:style-name="ce9">
            <text:p>AV.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NDERSON QUINTANILHA DA CONCEIÇÃO<text:s/>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OPERADOR DIURNO(ELET PLANTONISTA)</text:p>
          </table:table-cell>
          <table:table-cell office:value-type="string" table:style-name="ce9">
            <text:p>AV.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ARLOS HENRIQUE AZEVEDO DOS SANTOS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SERRALHEIRO</text:p>
          </table:table-cell>
          <table:table-cell office:value-type="string" table:style-name="ce9">
            <text:p>3 NÚCLEO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ESAR MELO DE SOUZA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ELETRICISTA (HORÁRIO COMERCIAL)</text:p>
          </table:table-cell>
          <table:table-cell office:value-type="string" table:style-name="ce9">
            <text:p><text:s/>S. J. MERITI / D. CAXIAS /NOVA IGUAÇU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LAUDECIR PEREIRA DE LIMA<text:s/>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OPERADOR NOTURNO(ELET PLANTONISTA)</text:p>
          </table:table-cell>
          <table:table-cell office:value-type="string" table:style-name="ce9">
            <text:p>AV.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LAUDIO RODRIGUES NUNES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SUPERVISOR CIVIL</text:p>
          </table:table-cell>
          <table:table-cell office:value-type="string" table:style-name="ce9">
            <text:p>LOCALIDADES NÚCLEO 1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LEITON SILVA DOS SANTOS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BOMBEIRO</text:p>
          </table:table-cell>
          <table:table-cell office:value-type="string" table:style-name="ce9">
            <text:p>NITERÓI 1 E 2 / ITABORAÍ /S.GONÇAL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DANIEL PINHEIRO DA COSTA SALVADOR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ELETRICISTA (HORÁRIO COMERCIAL)</text:p>
          </table:table-cell>
          <table:table-cell office:value-type="string" table:style-name="ce9">
            <text:p><text:s/>S. PEDRO DA ALDEIA/MACAÉ<text:s/>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DOUGLAS QUINTANILHA DA SILVA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ELETRICISTA (HORÁRIO COMERCIAL)</text:p>
          </table:table-cell>
          <table:table-cell office:value-type="string" table:style-name="ce9">
            <text:p>AV.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EDILSON DE OLIVEIRA LIMA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PEDREIRO</text:p>
          </table:table-cell>
          <table:table-cell office:value-type="string" table:style-name="ce9">
            <text:p>LOCALIDADES NÚCLEO 3<text:s text:c="7"/>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EDIVANDO GUIMARAES LIMA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GESSEIRO</text:p>
          </table:table-cell>
          <table:table-cell office:value-type="string" table:style-name="ce9">
            <text:p>3 NÚCLEO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EDSON CARLOS DE BARROS CIRNE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SUPERVISOR CIVIL</text:p>
          </table:table-cell>
          <table:table-cell office:value-type="string" table:style-name="ce9">
            <text:p>LOCALIDADES NÚCLEO 3<text:s text:c="36"/>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ELIMAR AGUIAR DE SOUZA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SUPERVISOR ELÉTRICA</text:p>
          </table:table-cell>
          <table:table-cell office:value-type="string" table:style-name="ce9">
            <text:p>LOCALIDADES DO NÚCLEO 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EMERSON SARDINHA DOS SANTOS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ELETRICISTA (HORÁRIO COMERCIAL)</text:p>
          </table:table-cell>
          <table:table-cell office:value-type="string" table:style-name="ce9">
            <text:p>CAMPOS / ITAPERUN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FRANCISCO JORGE PEDROSA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BOMBEIRO</text:p>
          </table:table-cell>
          <table:table-cell office:value-type="string" table:style-name="ce9">
            <text:p>S. J.MERITI /D. CAXIAS / NOVA IGUAÇU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GILBERTO INÁCIO MOTA FILHO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BOMBEIRO</text:p>
          </table:table-cell>
          <table:table-cell office:value-type="string" table:style-name="ce9">
            <text:p>CAMPOS, ITAPERUN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GILBERTO SANTOS DE ASSIS COSTA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OPERADOR DIURNO(ELET PLANTONISTA)</text:p>
          </table:table-cell>
          <table:table-cell office:value-type="string" table:style-name="ce9">
            <text:p>AV.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GILENO MATOS DE CARVALHO<text:s/>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ELETRICISTA (HORÁRIO COMERCIAL)</text:p>
          </table:table-cell>
          <table:table-cell office:value-type="string" table:style-name="ce9">
            <text:p>AV.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GIOVANE COITINHO DA SILVA<text:s/>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BOMBEIRO SUBSTITUTO, AUXILIAR DE <text:s/>MANUTENÇÃO SUBSTITUTO , OPERADOR DIURNO(ELET PLANTONISTA)SUBSTITUTO E ELETRICISTA (HORÁRIO COMERCIAL) SUBSTITUTO</text:p>
          </table:table-cell>
          <table:table-cell office:value-type="string" table:style-name="ce9">
            <text:p>RIO BRANCO/ALMIRANTE E S. J.MERITI /D. CAXIAS / NOVA IGUAÇU E AV. ALMIRANTE BARROSO E AV. VENEZUELA, RUA EQUADOR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EFFERSON PEREIRA DE SOUSA 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ELETRICISTA (HORÁRIO COMERCIAL)<text:s/></text:p>
          </table:table-cell>
          <table:table-cell office:value-type="string" table:style-name="ce9">
            <text:p>AV.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HONATA MARIANO DOS SANTOS OLIVEIRA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BOMBEIRO</text:p>
          </table:table-cell>
          <table:table-cell office:value-type="string" table:style-name="ce9">
            <text:p>VENEZUELA/EQUADOR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OAO BATISTA DE SOUZA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ELETRICISTA (HORÁRIO COMERCIAL)</text:p>
          </table:table-cell>
          <table:table-cell office:value-type="string" table:style-name="ce9">
            <text:p>V.REDONDA / RESENDE /BARRA DO PIRAÍ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OAO CARLOS BATISTA DE OLIVEIRA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PEDREIRO</text:p>
          </table:table-cell>
          <table:table-cell office:value-type="string" table:style-name="ce9">
            <text:p>LOCALIDADES NÚCLEO 1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ORGE LUIZ BORGES GREGÓRIO<text:s/>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OPERADOR NOTURNO(ELET PLANTONISTA)</text:p>
          </table:table-cell>
          <table:table-cell office:value-type="string" table:style-name="ce9">
            <text:p>AV. VENEZUELA, RUA EQUADOR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ORGE MARTINS DE OLIVEIRA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ELETRICISTA (HORÁRIO COMERCIAL)</text:p>
          </table:table-cell>
          <table:table-cell office:value-type="string" table:style-name="ce9">
            <text:p>NITERÓI 1 E 2 / ITABORAÍ/S.GONÇAL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ÚLIO CESAR DA SILVA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OPERADOR DIURNO(ELET PLANTONISTA)</text:p>
          </table:table-cell>
          <table:table-cell office:value-type="string" table:style-name="ce9">
            <text:p>AV. VENEZUELA, RUA EQUADOR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LEONARDO VIEIRA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BOMBEIRO</text:p>
          </table:table-cell>
          <table:table-cell office:value-type="string" table:style-name="ce9">
            <text:p>N.FRIBURGO/TERESÓPOLIS /ANGRA DOS REI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LUIZ ANTONIO MOTA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BOMBEIRO</text:p>
          </table:table-cell>
          <table:table-cell office:value-type="string" table:style-name="ce9">
            <text:p>PETRÓPOLIS, TRÊS RIOS, MAGÉ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LUIZ CARLOS CORREA MENDONÇA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AUXILIAR DE <text:s/>MANUTENÇÃO</text:p>
          </table:table-cell>
          <table:table-cell office:value-type="string" table:style-name="ce9">
            <text:p>LOCALIDADES NÚCLEO 3<text:s text:c="7"/>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IRTON SILVA DE MATOS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AUXILIAR DE <text:s/>MANUTENÇÃO</text:p>
          </table:table-cell>
          <table:table-cell office:value-type="string" table:style-name="ce9">
            <text:p>S. J.MERITI /D. CAXIAS / NOVA IGUAÇU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CO AURÉLIO DE OLIVEIRA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OPERADOR DIURNO(ELET PLANTONISTA)</text:p>
          </table:table-cell>
          <table:table-cell office:value-type="string" table:style-name="ce9">
            <text:p>AV. VENEZUELA, RUA EQUADOR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COS LUIZ NOBRE DA CRUZ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OPERADOR NOTURNO(ELET PLANTONISTA)</text:p>
          </table:table-cell>
          <table:table-cell office:value-type="string" table:style-name="ce9">
            <text:p>AV.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IO MARQUES OLIVEIRA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BOMBEIRO</text:p>
          </table:table-cell>
          <table:table-cell office:value-type="string" table:style-name="ce9">
            <text:p>MACAÉ, S. PEDRO D'ALDEI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LON SILVA CORREIA  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AUXILIAR DE <text:s/>MANUTENÇÃO</text:p>
          </table:table-cell>
          <table:table-cell office:value-type="string" table:style-name="ce9">
            <text:p>LOCALIDADES NÚCLEO 1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NELDO CARVALHO JÚNIOR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ELETRICISTA (HORÁRIO COMERCIAL)</text:p>
          </table:table-cell>
          <table:table-cell office:value-type="string" table:style-name="ce9">
            <text:p>PETRÓPOLIS / TRÊS RIOS / MAGÉ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PAULO ROBERTO NASCIMENTO<text:s/>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OPERADOR NOTURNO(ELET PLANTONISTA)</text:p>
          </table:table-cell>
          <table:table-cell office:value-type="string" table:style-name="ce9">
            <text:p>AV.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AFAEL FERREIRA R. ALFREDO<text:s/>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OPERADOR DIURNO(ELET PLANTONISTA)</text:p>
          </table:table-cell>
          <table:table-cell office:value-type="string" table:style-name="ce9">
            <text:p>AV.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AFAEL FIGUEIREDO TAVARES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SUPERVISOR CIVIL</text:p>
          </table:table-cell>
          <table:table-cell office:value-type="string" table:style-name="ce9">
            <text:p>LOCALIDADES NÚCLEO 2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AFAEL SANTOS DE ASSIS COSTA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ELETRICISTA (HORÁRIO COMERCIAL)</text:p>
          </table:table-cell>
          <table:table-cell office:value-type="string" table:style-name="ce9">
            <text:p>AV. VENEZUELA, RUA EQUADOR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EGINALDO FREIMAM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ELETRICISTA (HORÁRIO COMERCIAL)</text:p>
          </table:table-cell>
          <table:table-cell office:value-type="string" table:style-name="ce9">
            <text:p>N. FRIBURGO / TERESÓPOLIS / ANGRA DOS REI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OBERTO NASCIMENTO CARVALHO<text:s/>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OPERADOR NOTURNO(ELET PLANTONISTA)</text:p>
          </table:table-cell>
          <table:table-cell office:value-type="string" table:style-name="ce9">
            <text:p>AV. VENEZUELA, RUA EQUADOR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ONALDO JOSE DE SOUZA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BOMBEIRO</text:p>
          </table:table-cell>
          <table:table-cell office:value-type="string" table:style-name="ce9">
            <text:p>V.REDONDA, RESENDE, B.PIRAÍ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SEBASTIÃO BARCELOS DIAS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PEDREIRO</text:p>
          </table:table-cell>
          <table:table-cell office:value-type="string" table:style-name="ce9">
            <text:p>LOCALIDADES NÚCLEO 2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SÉRGIO SOARES DE SOUZA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OPERADOR NOTURNO(ELET PLANTONISTA)</text:p>
          </table:table-cell>
          <table:table-cell office:value-type="string" table:style-name="ce9">
            <text:p>AV.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WALDIR RODRIGUES DA COSTA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BOMBEIRO</text:p>
          </table:table-cell>
          <table:table-cell office:value-type="string" table:style-name="ce9">
            <text:p>RIO BRANCO/ALMIRANTE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WALLACE SANTOS DA SILVA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BOMBEIRO</text:p>
          </table:table-cell>
          <table:table-cell office:value-type="string" table:style-name="ce9">
            <text:p>RIO BRANCO/ALMIRANTE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WILBERT DA SILVA HIPÓLITO<text:s/>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OPERADOR DIURNO(ELET PLANTONISTA)</text:p>
          </table:table-cell>
          <table:table-cell office:value-type="string" table:style-name="ce9">
            <text:p>AV. ALMIRANTE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WILLIAM GOMES DE LIMA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SUPERVISOR ELÉTRICA</text:p>
          </table:table-cell>
          <table:table-cell office:value-type="string" table:style-name="ce9">
            <text:p>LOCALIDADES DO NÚCLEO 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WILSON ANDRADE DE SOUZA</text:p>
          </table:table-cell>
          <table:table-cell office:value-type="string" table:style-name="ce8">
            <text:p>RCS TECNOLOGIA S/A</text:p>
          </table:table-cell>
          <table:table-cell office:value-type="string" table:style-name="ce8">
            <text:p>08.220.952/0001-22</text:p>
          </table:table-cell>
          <table:table-cell office:value-type="string" table:style-name="ce8">
            <text:p>BOMBEIRO</text:p>
          </table:table-cell>
          <table:table-cell office:value-type="string" table:style-name="ce9">
            <text:p>VENEZUELA/EQUADOR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NA CRISTINA DE OLIVEIRA FERREIR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A.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EAN CARLO DE LIMA CORRE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A.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OSME GUIMARÃES DOS SANTOS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A.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DILSON RODRIGO DA ROCH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A.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PATRICK CARVALHO BARROS DE OLIVEIR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A.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LEXANDRE FERNANDES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A.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YAGO CAVALCANTE DA SILV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A.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COS PAULO SILVA DE OLIVEIR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A.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X LEANDRO ARANTES DA SILV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A.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COS TENÓRIO CAVALCANTE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A.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CELO SILVA ESTEVES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A. BARROS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OZART DOS SANTOS NOBLAT ALVES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ALMOXARIFADO EQUADOR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EVANDRO RODRIGUES DA SILV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ALMOXARIFADO EQUADOR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VANDERSON GUIMARÃES SAMPAI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ALMOXARIFADO EQUADOR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DIEGO DE SOUZA FERREIR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ALMOXARIFADO EQUADOR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CELO DE SOUSA BRAG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ALMOXARIFADO EQUADOR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ORGE SILVA DE SOUZ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ALMOXARIFADO EQUADOR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AFAEL PEREIRA DE SOUT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ALMOXARIFADO EQUADOR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NTONIO DE SOUZA PEREIRA FILH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ALMOXARIFADO EQUADOR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NDERSON ANTONIO JANUÁRI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ALMOXARIFADO EQUADOR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OSÉ DOMICIANO DOS SANTOS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ALMOXARIFADO EQUADOR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EDUARDO LUIS ROCHA DA COST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ALMOXARIFADO EQUADOR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VILMAR CARDOSO VILHEN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ALMOXARIFADO EQUADOR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VINICIUS MARTINS DA COST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ALMOXARIFADO EQUADOR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AMON STERCE DE FREITAS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ANGRA DOS REI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LEBER DIAS AZEVED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ANGRA DOS REI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THALLES PENHA MEDEIROS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ANGRA DOS REI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SALOMÃO ROGÉRIO CARDOSO DA SILV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ANGRA DOS REI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ELIEZER OLIVEIRA DA SILV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ANGRA DOS REI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GABRIEL LEANDRO MOREIRA OLIVEIRA DOS SANTOS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LAUDIO MAGNO DOS SANTOS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NDERSON FERNANDES DA ROSA MAZZOLENI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GEORGE DE SOUZA FRANCISC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UBIRAJARA JOSÉ DE JESUS SILVA RIBEIRO DE OLIVEIR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ONALDO AUGUSTO FERREIR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FABIANO WASHINGTON MUNIZ BRAGANÇ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AFAEL ALVES ANTUNES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WILLIAM DA SILVA ROS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URO MARTINS FRANCISCO DA SILV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LAUDILENE RODRIGUES MARTINS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FABIO MORAES DE MEL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SEBASTIÃO TAVARES DE OLIVEIR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CELA DE SOUSA DE OLIVEIR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TERCIO LUIZ DE OLIVEIR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WELLINGTON CLAYTON DE OLIVEIR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FELIPE JACKSON SOUZA CELESTINO DA SILV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SERGIO RODRIGUES BERT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ARLOS ALBERTO LEAL MATTOS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NTONIO CARLOS FERNANDES DE ARAUJ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ARLOS EUGENIO ABRAHÃ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OÃO SALVADOR DA SILV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OHN DUARTE FERREIR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DANIEL FERNANDO HENRIQUE ALVES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GERALDO JOSÉ CIQUEIRA FILHO<text:s/>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OSCAR LUIZ VIEIRA DA SILV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EDE RIO BRANC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DIEGO SILVA MEL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BARRA DO PIRAÍ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WASHINGTON LUIZ DA SILVA TAVARES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BARRA DO PIRAÍ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EVANDRO DA SILVA COELH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BARRA DO PIRAÍ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OÃO LUIZ DA SILVA NASCIMENT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BARRA DO PIRAÍ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ONIE PETERSON DA COST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BARRA DO PIRAÍ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ELIEZER COST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CAMPOS DOS GOYTACAZE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CELO LUIZ CHAGAS DE MELL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CAMPOS DOS GOYTACAZE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FABIANO LUIS FREITAS NEVES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CAMPOS DOS GOYTACAZE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ULIO CESAR SANTOS CARDOS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CAMPOS DOS GOYTACAZE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YRTON DE OLIVEIRA GIMENEZ JUNIOR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CAMPOS DOS GOYTACAZE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LCELINO MACHADO DOS SANTOS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CAMPOS DOS GOYTACAZE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LEDILSON RAIMUNDO DO ESPIRITO SANT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CAMPOS DOS GOYTACAZE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AYME RIBEIRO DE BARCELLOS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CAMPOS DOS GOYTACAZE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AIME BARRET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DUQUE DE CAXIA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LDO DOS PRAZERES CALDEIR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DUQUE DE CAXIA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ARLOS JUNIOR MORIM PEREIR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DUQUE DE CAXIA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FERNANDO DE LIMA DE FARIAS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DUQUE DE CAXIA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ORGE DE JESUS FERREIR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DUQUE DE CAXIA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EDEMILSON DOS SANTOS HONORAT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DUQUE DE CAXIA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EDSON CARLOS DE OLIVEIR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DUQUE DE CAXIA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GNALDO CONCEIÇÃO DE OLIVEIR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ITABORAÍ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OSÉ ROBERTO ALVES DE SIQUEIR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ITABORAÍ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GILBERTO CORREI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ITABORAÍ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ODRIGO VARELA DE MACED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ITABORAÍ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LEX ALEXANDRE MACHADO DE SOUZ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ITABORAÍ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NDERSON VALENTIM DE SOUZ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ITAPERUN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ODOLFO BARBOSA LOPES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ITAPERUN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LEBER EDUARDO RIBEIRO TEIXEIR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ITAPERUN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NDERSON GOMES DE SOUZ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ITAPERUN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COS AURELIO DIAS PONTES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ITAPERUN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LCIMAR PINTO DOS SANTOS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ITAPERUN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LOVES RODRIGUES DA SILV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MACAÉ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LUCIANO ALVES CARDOS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MACAÉ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VICTOR BRANDÃO ROBERT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MACAÉ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UAREZ RODRIGUES MENDES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MACAÉ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NDRÉ GONÇALVES RODRIGUES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MACAÉ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LÁUDIA RIBEIRO DA CONCEIÇÃ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MAGÉ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FLÁVIA MOURA GEMINIAN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MAGÉ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LAERT DE SOUZA FERREIR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MAGÉ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FRANCISCO MENDES DE SOUZA FATEICH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MAGÉ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LMIR GOMES SANTOS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MAGÉ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WENDEL TORRES CANDEI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MAGÉ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OSÉ DAMÁSIO ALVES DE BRIT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N. IGUAÇU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OBERVAL DE ALMEIDA FRANÇ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N. IGUAÇU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CIO JOSÉ RODRIGUES MARINH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N. IGUAÇU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OSÉ MASSILON DE AMORIM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N. IGUAÇU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DIEGO LOUREIRO ESTEVES DA FONSEC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N. IGUAÇU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AFAEL MARTINS E SILV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N. IGUAÇU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ORGE LUIZ GOMES CARVALH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NITERÓ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OSIAS ALVES DA SILV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NITERÓ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INHO DE CARVALHO RODRIGUES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NITERÓ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DAGOBERTO VIEIR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NITERÓ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LBERTO COSTA PORT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NITERÓ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CELO DA SILVA EGYDI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NITERÓ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ARLOS HENRIQUE SILVA DE SOUZ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NITERÓ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GEOVANE MARINHO MARCELIN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NITERÓ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DANIEL RAFAEL BRAGA DE SOUZ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NITERÓ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EFFERSON GONÇALVES NASCIMENT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NITERÓ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OSME GOMES DA SILV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NITERÓ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LEXANDRO MARTINS LOPES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NITERÓ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ARLOS ANTONIO SAMPAI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NITERÓ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RISTIANO BARBOSA DE MATTOS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NOVA FRIBURG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BRUNO DE OLIVEIR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NOVA FRIBURG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HÉLIO DUTR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NOVA FRIBURG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LON MONTEIRO DA SILV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NOVA FRIBURG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OSÉ RICARDO DA SILVA LEANDR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NOVA FRIBURG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OSÉ CARLOS DOMINGUES PAIXÃ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NOVA FRIBURG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CO AURÉLIO DE SOUZA CAVADAS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PETRÓPOLI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ODRIGO MAY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PETRÓPOLI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EGINALDO BOTELH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PETRÓPOLI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ODRIGO FREITAS CELESTIN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PETRÓPOLI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ARLOS ROBERTO DIAS DE CARVALH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PETRÓPOLI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FERNANDO CARLOS ANTONIO JOAQUIM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PETRÓPOLI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ARLOS ALBERTO REZENDE PIRES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RESENDE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WAGNER DA COSTA LACERD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RESENDE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ODRIGO BARROS DA SILV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RESENDE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WALDOMIRO SILVA BENT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RESENDE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THIAGO CARNEIRO DA CUNH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RESENDE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PAULO SERGIO SILV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SÃO GONÇAL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OSIANE DA SILVA LIBANI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SÃO GONÇAL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PAULO ROBERTO DA SILVA OLIVEIR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SÃO GONÇAL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VAGNER GOMES CHRISTOU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SÃO GONÇAL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LUCILENE MATIAS FERREIR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SÃO GONÇAL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GIOVANI VIEIRA MELQUIADES COST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SÃO GONÇAL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LEXANDRE FELIPE DA SILV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SÃO GONÇAL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PAULO ROBERTO TEIXEIRA DE ARAUJ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S. J. MERIT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LEXANDRE TEIXEIRA FERREIR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S. J. MERIT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CELO PEREIRA NICODEMUS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S. J. MERIT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NDRÉ DE PAIVA ANTÔNI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S. J. MERITI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ICHELE LEITE FRANÇ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S. P. ALDEI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WELINGTON VIEIRA DE ANDRADE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S. P. ALDEI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DEMIR DOS SANTOS REIS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S. P. ALDEI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PERI CARDOSO VALENTE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S. P. ALDEI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FERNANDO JOSÉ LIBÂNI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S. P. ALDEI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CO AURELIO HENRIQUE RODRIGUES DE SOUZ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S. GONÇAL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ACKSON DE FREITAS PIRES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S. GONÇAL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COS SOUZA ANUNCIAÇÃ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S. GONÇAL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OSME SÁTIRO OLIVEIR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S. GONÇAL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EYNALDO GOULART DA SILVA JUNIOR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S. GONÇAL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LMIR AMARAL JUNIOR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S. GONÇAL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LUIZ CLÁUDIO OLIVEIRA DA SILV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S. GONÇALO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TIAGO DA SILVA VILCH SON FERREIR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TERESÓPOLI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AFAEL TORRES DE FARI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TERESÓPOLI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OÃO VITOR DA SILVA TEIXEIR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TERESÓPOLI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PAULO SERGIO ROSA ANSELM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TERESÓPOLI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FLÁVIO DA CUNHA SILV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TERESÓPOLI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ARLOS AUGUSTO DO NASCIMENTO BRETAS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TRÊS RIO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LUIZ FERNANDO MARTINS CUNH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TRÊS RIO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EDISON MARCIAN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TRÊS RIO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UILIAM LINO DOS REIS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TRÊS RIO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OBERTO CARLOS MALAFAI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TRÊS RIO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FRANCISCO JOSÉ RAMALHO FABELL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TRÊS RIO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UÉLINTON VIEIRA DA SILVA OLIVEIR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TRÊS RIO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ÁRCIO ALOÍSIO SANTIAG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TRÊS RIOS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ARLOS AUGUSTO VICTAL REIS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VOLTA REDOND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ARLOS LEONARDO DA SILVEIRA SILV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VOLTA REDOND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EDSON LUIS DAMASCEN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VOLTA REDOND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EFFERSON DOS SANTOS LEANDR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VOLTA REDOND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DIVINO NICOLAU CAMPOS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VOLTA REDOND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ILSON MAURO PEREIRA DE SOUZ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SUBSEÇÃO DE VOLTA REDOND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ORLANDO DAS NEVES RESENDE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ENAN FELIPE REIS COUTINH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OÃO PIERRE COSTA SIMEÃ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ÂNGELO BARBOSA TEIXEIR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OBSON LUIS NEVES DOS SANTOS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DIEGO DA CONCEIÇÃ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LUIZ TEIXEIRA DE RANAUR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WAGNER THEODORO DE SOUZ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CARLOS EDUARDO DE ARAÚJO MEDEIR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DRIANA DOS SANTOS ARAÚJ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MARIA LUCIANA DE OLIVEIR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SAMUEL TEODÓSIO DA SILV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NELSON GONZAGA SÃO JOSÉ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DRIANO SILVA DE OLIVEIR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FABIO LUIZ PINTO SIQUEIR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DAVID ABADER SIQUEIRA PEDROS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DOUGLAS MANHÃES DE CARVALH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ODRIGO SANTOS ESTEVAM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EDSANDRO OLIVEIRA DA SILV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ADEILSON PIMENTEL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JOSÉ FÁBIO DANILO DE ALMEID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ÉRIC ANDRÉ DA SILV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EINALDO DE SOUZA RAIMUND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ENATO DA SILVA NUNES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EVANILDO ALVES DOS SANTOS 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ROBSON FÉLIX DE ARAÚJO SILVA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FRANCISCO ALEX BEJAMIM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4">
            <text:p>VITOR EXPEDITO NASCIMENTO</text:p>
          </table:table-cell>
          <table:table-cell office:value-type="string" table:style-name="ce8">
            <text:p>ANGEL'S VIGILÂNCIA</text:p>
          </table:table-cell>
          <table:table-cell office:value-type="string" table:style-name="ce8">
            <text:p>03.372.304/0001-78</text:p>
          </table:table-cell>
          <table:table-cell office:value-type="string" table:style-name="ce8">
            <text:p>VIGILANTE</text:p>
          </table:table-cell>
          <table:table-cell office:value-type="string" table:style-name="ce9">
            <text:p>VENEZUELA</text:p>
          </table:table-cell>
          <table:table-cell table:number-columns-repeated="16379"/>
        </table:table-row>
        <table:table-row table:style-name="ro1">
          <table:table-cell office:value-type="string" table:style-name="ce15">
            <text:p>ANDRÉ CORDEIRO ASSIS</text:p>
          </table:table-cell>
          <table:table-cell office:value-type="string" table:style-name="ce10">
            <text:p>ANGEL'S VIGILÂNCIA</text:p>
          </table:table-cell>
          <table:table-cell office:value-type="string" table:style-name="ce16">
            <text:p>03.372.304/0001-78</text:p>
          </table:table-cell>
          <table:table-cell office:value-type="string" table:style-name="ce10">
            <text:p>VIGILANTE</text:p>
          </table:table-cell>
          <table:table-cell office:value-type="string" table:style-name="ce11">
            <text:p>VENEZUELA</text:p>
          </table:table-cell>
          <table:table-cell table:number-columns-repeated="16379"/>
        </table:table-row>
        <table:table-row table:style-name="ro1">
          <table:table-cell table:number-columns-repeated="5" table:style-name="ce4"/>
          <table:table-cell table:number-columns-repeated="16379"/>
        </table:table-row>
        <table:table-row table:number-rows-repeated="104800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ptos Display" svg:font-family="&quot;Aptos Display&quot;"/>
    <style:font-face style:name="Arial" svg:font-family="Arial"/>
    <style:font-face style:name="Calibri" svg:font-family="Calibri"/>
    <style:font-face style:name="Times New Roman" svg:font-family="&quot;Times New Roman&quot;"/>
    <style:font-face style:name="Cambria" svg:font-family="Cambria"/>
    <style:font-face style:name="Verdana" svg:font-family="Verdana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currency-style style:name="N34P0">
      <number:text> </number:text>
      <number:currency-symbol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1">
      <number:text>-</number:text>
      <number:currency-symbol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2">
      <number:text> </number:text>
      <number:currency-symbol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style:style style:name="_50_0_37__32_-_32_Accent1" style:display-name="20% - Accent1" style:family="table-cell" style:data-style-name="N0">
      <style:table-cell-properties fo:background-color="#CCCCFF"/>
      <style:text-properties fo:color="#000000" style:font-name="Calibri" style:font-name-asian="Calibri" style:font-name-complex="Calibri"/>
    </style:style>
    <style:style style:name="_50_0_37__32_-_32_Accent2" style:display-name="20% - Accent2" style:family="table-cell" style:data-style-name="N0">
      <style:table-cell-properties fo:background-color="#FF99CC"/>
      <style:text-properties fo:color="#000000" style:font-name="Calibri" style:font-name-asian="Calibri" style:font-name-complex="Calibri"/>
    </style:style>
    <style:style style:name="_50_0_37__32_-_32_Accent3" style:display-name="20% - Accent3" style:family="table-cell" style:data-style-name="N0">
      <style:table-cell-properties fo:background-color="#CCFFCC"/>
      <style:text-properties fo:color="#000000" style:font-name="Calibri" style:font-name-asian="Calibri" style:font-name-complex="Calibri"/>
    </style:style>
    <style:style style:name="_50_0_37__32_-_32_Accent4" style:display-name="20% - Accent4" style:family="table-cell" style:data-style-name="N0">
      <style:table-cell-properties fo:background-color="#CC99FF"/>
      <style:text-properties fo:color="#000000" style:font-name="Calibri" style:font-name-asian="Calibri" style:font-name-complex="Calibri"/>
    </style:style>
    <style:style style:name="_50_0_37__32_-_32_Accent5" style:display-name="20% - Accent5" style:family="table-cell" style:data-style-name="N0">
      <style:table-cell-properties fo:background-color="#CCFFFF"/>
      <style:text-properties fo:color="#000000" style:font-name="Calibri" style:font-name-asian="Calibri" style:font-name-complex="Calibri"/>
    </style:style>
    <style:style style:name="_50_0_37__32_-_32_Accent6" style:display-name="20% - Accent6" style:family="table-cell" style:data-style-name="N0">
      <style:table-cell-properties fo:background-color="#FFCC99"/>
      <style:text-properties fo:color="#000000" style:font-name="Calibri" style:font-name-asian="Calibri" style:font-name-complex="Calibri"/>
    </style:style>
    <style:style style:name="_52_0_37__32_-_32_Accent1" style:display-name="40% - Accent1" style:family="table-cell" style:data-style-name="N0">
      <style:table-cell-properties fo:background-color="#99CCFF"/>
      <style:text-properties fo:color="#000000" style:font-name="Calibri" style:font-name-asian="Calibri" style:font-name-complex="Calibri"/>
    </style:style>
    <style:style style:name="_52_0_37__32_-_32_Accent2" style:display-name="40% - Accent2" style:family="table-cell" style:data-style-name="N0">
      <style:table-cell-properties fo:background-color="#FF8080"/>
      <style:text-properties fo:color="#000000" style:font-name="Calibri" style:font-name-asian="Calibri" style:font-name-complex="Calibri"/>
    </style:style>
    <style:style style:name="_52_0_37__32_-_32_Accent3" style:display-name="40% - Accent3" style:family="table-cell" style:data-style-name="N0">
      <style:table-cell-properties fo:background-color="#00FF00"/>
      <style:text-properties fo:color="#000000" style:font-name="Calibri" style:font-name-asian="Calibri" style:font-name-complex="Calibri"/>
    </style:style>
    <style:style style:name="_52_0_37__32_-_32_Accent4" style:display-name="40% - Accent4" style:family="table-cell" style:data-style-name="N0">
      <style:table-cell-properties fo:background-color="#CC99FF"/>
      <style:text-properties fo:color="#000000" style:font-name="Calibri" style:font-name-asian="Calibri" style:font-name-complex="Calibri"/>
    </style:style>
    <style:style style:name="_52_0_37__32_-_32_Accent5" style:display-name="40% - Accent5" style:family="table-cell" style:data-style-name="N0">
      <style:table-cell-properties fo:background-color="#99CCFF"/>
      <style:text-properties fo:color="#000000" style:font-name="Calibri" style:font-name-asian="Calibri" style:font-name-complex="Calibri"/>
    </style:style>
    <style:style style:name="_52_0_37__32_-_32_Accent6" style:display-name="40% - Accent6" style:family="table-cell" style:data-style-name="N0">
      <style:table-cell-properties fo:background-color="#FFCC00"/>
      <style:text-properties fo:color="#000000" style:font-name="Calibri" style:font-name-asian="Calibri" style:font-name-complex="Calibri"/>
    </style:style>
    <style:style style:name="_54_0_37__32_-_32_Accent1" style:display-name="60% - Accent1" style:family="table-cell" style:data-style-name="N0">
      <style:table-cell-properties fo:background-color="#0066CC"/>
      <style:text-properties fo:color="#FFFFFF" style:font-name="Calibri" style:font-name-asian="Calibri" style:font-name-complex="Calibri"/>
    </style:style>
    <style:style style:name="_54_0_37__32_-_32_Accent2" style:display-name="60% - Accent2" style:family="table-cell" style:data-style-name="N0">
      <style:table-cell-properties fo:background-color="#FF8080"/>
      <style:text-properties fo:color="#FFFFFF" style:font-name="Calibri" style:font-name-asian="Calibri" style:font-name-complex="Calibri"/>
    </style:style>
    <style:style style:name="_54_0_37__32_-_32_Accent3" style:display-name="60% - Accent3" style:family="table-cell" style:data-style-name="N0">
      <style:table-cell-properties fo:background-color="#00FF00"/>
      <style:text-properties fo:color="#FFFFFF" style:font-name="Calibri" style:font-name-asian="Calibri" style:font-name-complex="Calibri"/>
    </style:style>
    <style:style style:name="_54_0_37__32_-_32_Accent4" style:display-name="60% - Accent4" style:family="table-cell" style:data-style-name="N0">
      <style:table-cell-properties fo:background-color="#800080"/>
      <style:text-properties fo:color="#FFFFFF" style:font-name="Calibri" style:font-name-asian="Calibri" style:font-name-complex="Calibri"/>
    </style:style>
    <style:style style:name="_54_0_37__32_-_32_Accent5" style:display-name="60% - Accent5" style:family="table-cell" style:data-style-name="N0">
      <style:table-cell-properties fo:background-color="#33CCCC"/>
      <style:text-properties fo:color="#FFFFFF" style:font-name="Calibri" style:font-name-asian="Calibri" style:font-name-complex="Calibri"/>
    </style:style>
    <style:style style:name="_54_0_37__32_-_32_Accent6" style:display-name="60% - Accent6" style:family="table-cell" style:data-style-name="N0">
      <style:table-cell-properties fo:background-color="#FF9900"/>
      <style:text-properties fo:color="#FFFFFF" style:font-name="Calibri" style:font-name-asian="Calibri" style:font-name-complex="Calibri"/>
    </style:style>
    <style:style style:name="Accent1" style:family="table-cell" style:data-style-name="N0">
      <style:table-cell-properties fo:background-color="#333399"/>
      <style:text-properties fo:color="#FFFFFF" style:font-name="Calibri" style:font-name-asian="Calibri" style:font-name-complex="Calibri"/>
    </style:style>
    <style:style style:name="Accent2" style:family="table-cell" style:data-style-name="N0">
      <style:table-cell-properties fo:background-color="#FF0000"/>
      <style:text-properties fo:color="#FFFFFF" style:font-name="Calibri" style:font-name-asian="Calibri" style:font-name-complex="Calibri"/>
    </style:style>
    <style:style style:name="Accent3" style:family="table-cell" style:data-style-name="N0">
      <style:table-cell-properties fo:background-color="#339966"/>
      <style:text-properties fo:color="#FFFFFF" style:font-name="Calibri" style:font-name-asian="Calibri" style:font-name-complex="Calibri"/>
    </style:style>
    <style:style style:name="Accent4" style:family="table-cell" style:data-style-name="N0">
      <style:table-cell-properties fo:background-color="#800080"/>
      <style:text-properties fo:color="#FFFFFF" style:font-name="Calibri" style:font-name-asian="Calibri" style:font-name-complex="Calibri"/>
    </style:style>
    <style:style style:name="Accent5" style:family="table-cell" style:data-style-name="N0">
      <style:table-cell-properties fo:background-color="#33CCCC"/>
      <style:text-properties fo:color="#FFFFFF" style:font-name="Calibri" style:font-name-asian="Calibri" style:font-name-complex="Calibri"/>
    </style:style>
    <style:style style:name="Accent6" style:family="table-cell" style:data-style-name="N0">
      <style:table-cell-properties fo:background-color="#FF6600"/>
      <style:text-properties fo:color="#FFFFFF" style:font-name="Calibri" style:font-name-asian="Calibri" style:font-name-complex="Calibri"/>
    </style:style>
    <style:style style:name="Bad" style:family="table-cell" style:data-style-name="N0">
      <style:table-cell-properties fo:background-color="#FF99CC"/>
      <style:text-properties fo:color="#800080" style:font-name="Calibri" style:font-name-asian="Calibri" style:font-name-complex="Calibri"/>
    </style:style>
    <style:style style:name="Calculation" style:family="table-cell" style:data-style-name="N0">
      <style:table-cell-properties fo:border="thin solid #808080" fo:background-color="#C0C0C0"/>
      <style:text-properties fo:color="#FF9900" style:font-name="Calibri" style:font-name-asian="Calibri" style:font-name-complex="Calibri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33333" fo:background-color="#969696"/>
      <style:text-properties fo:color="#FFFFFF" style:font-name="Calibri" style:font-name-asian="Calibri" style:font-name-complex="Calibri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808080" style:font-name="Calibri" style:font-name-asian="Calibri" style:font-name-complex="Calibri" fo:font-style="italic" style:font-style-asian="italic" style:font-style-complex="italic"/>
    </style:style>
    <style:style style:name="Good" style:family="table-cell" style:data-style-name="N0">
      <style:table-cell-properties fo:background-color="#CCFFCC"/>
      <style:text-properties fo:color="#008000" style:font-name="Calibri" style:font-name-asian="Calibri" style:font-name-complex="Calibri"/>
    </style:style>
    <style:style style:name="Heading_32_1" style:display-name="Heading 1" style:family="table-cell" style:data-style-name="N0">
      <style:table-cell-properties fo:border-top="none" fo:border-bottom="thick solid #333399" fo:border-left="none" fo:border-right="none"/>
      <style:text-properties fo:color="#003366" style:font-name="Calibri" style:font-name-asian="Calibri" style:font-name-complex="Calibri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C0C0C0" fo:border-left="none" fo:border-right="none"/>
      <style:text-properties fo:color="#003366" style:font-name="Calibri" style:font-name-asian="Calibri" style:font-name-complex="Calibri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0066CC" fo:border-left="none" fo:border-right="none"/>
      <style:text-properties fo:color="#003366" style:font-name="Calibri" style:font-name-asian="Calibri" style:font-name-complex="Calibri" fo:font-weight="bold" style:font-weight-asian="bold" style:font-weight-complex="bold"/>
    </style:style>
    <style:style style:name="Heading_32_4" style:display-name="Heading 4" style:family="table-cell" style:data-style-name="N0">
      <style:text-properties fo:color="#003366" style:font-name="Calibri" style:font-name-asian="Calibri" style:font-name-complex="Calibri" fo:font-weight="bold" style:font-weight-asian="bold" style:font-weight-complex="bold"/>
    </style:style>
    <style:style style:name="Input" style:family="table-cell" style:data-style-name="N0">
      <style:table-cell-properties fo:border="thin solid #808080" fo:background-color="#FFCC99"/>
      <style:text-properties fo:color="#333399" style:font-name="Calibri" style:font-name-asian="Calibri" style:font-name-complex="Calibri"/>
    </style:style>
    <style:style style:name="Linked_32_Cell" style:display-name="Linked Cell" style:family="table-cell" style:data-style-name="N0">
      <style:table-cell-properties fo:border-top="none" fo:border-bottom="thin double #FF9900" fo:border-left="none" fo:border-right="none"/>
      <style:text-properties fo:color="#FF9900" style:font-name="Calibri" style:font-name-asian="Calibri" style:font-name-complex="Calibri"/>
    </style:style>
    <style:style style:name="Moeda_32_2" style:display-name="Moeda 2" style:family="table-cell" style:data-style-name="N34"/>
    <style:style style:name="Neutral" style:family="table-cell" style:data-style-name="N0">
      <style:table-cell-properties fo:background-color="#FFFF99"/>
      <style:text-properties fo:color="#993300" style:font-name="Calibri" style:font-name-asian="Calibri" style:font-name-complex="Calibri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rmal_32_11_32_2" style:display-name="Normal 11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_32_2_32_2" style:display-name="Normal 2 2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4" style:display-name="Normal 24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/>
    </style:style>
    <style:style style:name="Normal_32_3_32_2" style:display-name="Normal 3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33" style:display-name="Normal 33" style:family="table-cell" style:data-style-name="N0">
      <style:table-cell-properties style:vertical-align="automatic" fo:background-color="transparent"/>
    </style:style>
    <style:style style:name="Normal_32_34" style:display-name="Normal 34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4_32_2" style:display-name="Normal 4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40" style:display-name="Normal 40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/>
    </style:style>
    <style:style style:name="Normal_32_6" style:display-name="Normal 6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te" style:family="table-cell" style:data-style-name="N0">
      <style:table-cell-properties fo:border="thin solid #C0C0C0" fo:background-color="#FFFFCC"/>
      <style:text-properties fo:color="#000000" style:font-name="Arial" style:font-name-asian="Arial" style:font-name-complex="Arial" fo:font-size="10pt" style:font-size-asian="10pt" style:font-size-complex="10pt"/>
    </style:style>
    <style:style style:name="Output" style:family="table-cell" style:data-style-name="N0">
      <style:table-cell-properties fo:border="thin solid #333333" fo:background-color="#C0C0C0"/>
      <style:text-properties fo:color="#333333" style:font-name="Calibri" style:font-name-asian="Calibri" style:font-name-complex="Calibri" fo:font-weight="bold" style:font-weight-asian="bold" style:font-weight-complex="bold"/>
    </style:style>
    <style:style style:name="Porcentagem_32_2" style:display-name="Porcentagem 2" style:family="table-cell" style:data-style-name="N13"/>
    <style:style style:name="Title" style:family="table-cell" style:data-style-name="N0"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/>
    </style:style>
    <style:style style:name="T_237_tulo_32_5" style:display-name="Título 5" style:family="table-cell" style:data-style-name="N0">
      <style:text-properties fo:color="#0E2841" style:font-name="Aptos Display" style:font-name-asian="Aptos Display" style:font-name-complex="Aptos Display" fo:font-size="18pt" style:font-size-asian="18pt" style:font-size-complex="18pt"/>
    </style:style>
    <style:style style:name="T_237_tulo_32_6" style:display-name="Título 6" style:family="table-cell" style:data-style-name="N0">
      <style:text-properties fo:color="#0E2841" style:font-name="Aptos Display" style:font-name-asian="Aptos Display" style:font-name-complex="Aptos Display" fo:font-size="18pt" style:font-size-asian="18pt" style:font-size-complex="18pt" fo:font-weight="bold" style:font-weight-asian="bold" style:font-weight-complex="bold"/>
    </style:style>
    <style:style style:name="Total_32_2" style:display-name="Total 2" style:family="table-cell" style:data-style-name="N0">
      <style:table-cell-properties fo:border-top="thin solid #333399" fo:border-bottom="thin double #333399" fo:border-left="none" fo:border-right="none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 style:font-name="Calibri" style:font-name-asian="Calibri" style:font-name-complex="Calibri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-X="1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>Empregados de empresas contratadas em exercício na SJRJ em junho de 2026</dc:title>
    <dc:description/>
    <dc:subject/>
    <meta:keyword>SJRJ; terceirizados; anexo VI; Res 102 do CNJ; empresas contratadas</meta:keyword>
    <meta:initial-creator>TRF2</meta:initial-creator>
    <dc:creator>Ednéa Abreu</dc:creator>
    <meta:creation-date>2024-09-26T14:39:48Z</meta:creation-date>
    <dc:date>2026-08-12T17:06:55Z</dc:date>
    <meta:print-date>2026-08-12T17:04:12Z</meta:print-date>
    <meta:user-defined meta:name="ContentTypeId">0x010100CA793F2D94230C42802AE6CFDC6965EE</meta:user-defined>
  </office:meta>
</office:document-meta>
</file>