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D8D8D8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style:vertical-align="middle" fo:background-color="#D7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8.89cm" style:use-optimal-column-width="true"/>
    </style:style>
    <style:style style:name="co2" style:family="table-column">
      <style:table-column-properties fo:break-before="auto" style:column-width="7.43479166666667cm" style:use-optimal-column-width="true"/>
    </style:style>
    <style:style style:name="co3" style:family="table-column">
      <style:table-column-properties fo:break-before="auto" style:column-width="2.936875cm" style:use-optimal-column-width="true"/>
    </style:style>
    <style:style style:name="co4" style:family="table-column">
      <style:table-column-properties fo:break-before="auto" style:column-width="12.303125cm" style:use-optimal-column-width="true"/>
    </style:style>
    <style:style style:name="co5" style:family="table-column">
      <style:table-column-properties fo:break-before="auto" style:column-width="14.6314583333333cm" style:use-optimal-column-width="true"/>
    </style:style>
    <style:style style:name="co6" style:family="table-column">
      <style:table-column-properties fo:break-before="auto" style:column-width="7.88458333333333cm" style:use-optimal-column-width="true"/>
    </style:style>
    <style:style style:name="co7" style:family="table-column">
      <style:table-column-properties fo:break-before="auto" style:column-width="11.2447916666667cm" style:use-optimal-column-width="true"/>
    </style:style>
    <style:style style:name="co8" style:family="table-column">
      <style:table-column-properties fo:break-before="auto" style:column-width="1.666875cm"/>
    </style:style>
    <style:style style:name="ro1" style:family="table-row">
      <style:table-row-properties style:row-height="24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2"/>
        <table:table-row table:style-name="ro1">
          <table:table-cell table:number-columns-spanned="5" table:number-rows-spanned="1" table:style-name="ce16"/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6">
            <text:p>TRANSPARÊNCIA PÚBLICA - <text:s/>SEÇÃO JUDICIÁRIA DO RIO DE JANEIRO - RELATÓRIOS CNJ Nº 102/09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6">
            <text:p>ANEXO VI - EMPREGADOS DE EMPRESAS CONTRATADAS EM EXERCÍCIO NOS ÓRGÃOS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16">
            <text:p>MÊS/ANO DE REFERÊNCIA: JULHO/2026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number-columns-repeated="5" table:style-name="ce3"/>
          <table:table-cell table:number-columns-repeated="16379" table:style-name="ce1"/>
        </table:table-row>
        <table:table-row table:style-name="ro1">
          <table:table-cell office:value-type="string" table:style-name="ce10">
            <text:p>NOME DO EMPREGADO</text:p>
          </table:table-cell>
          <table:table-cell office:value-type="string" table:style-name="ce10">
            <text:p>EMPRESA</text:p>
          </table:table-cell>
          <table:table-cell office:value-type="string" table:style-name="ce10">
            <text:p>CNPJ</text:p>
          </table:table-cell>
          <table:table-cell office:value-type="string" table:style-name="ce10">
            <text:p>CARGO /ATIVIDADE</text:p>
          </table:table-cell>
          <table:table-cell office:value-type="string" table:style-name="ce10">
            <text:p>LOTAÇÃO / LOCAL DE EXERCÍCIO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1">
            <text:p>MARIA ANGELICA L. FLORENTINO</text:p>
          </table:table-cell>
          <table:table-cell office:value-type="string" table:style-name="ce4">
            <text:p>BELFIRE SEG.CONTRA INCÊNDIO</text:p>
          </table:table-cell>
          <table:table-cell office:value-type="string" table:style-name="ce4">
            <text:p>28.773.168/0001-59</text:p>
          </table:table-cell>
          <table:table-cell office:value-type="string" table:style-name="ce4">
            <text:p>BRIGADISTA FOLGUISTA</text:p>
          </table:table-cell>
          <table:table-cell office:value-type="string" table:style-name="ce5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X LEANDRO ARANTES S. JR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SON LEITE SILVA JUNIOR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BLO CARLOS DE FREITAS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O JOSE PROENCIO DA CUNH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VICTOR NERY DE OLIVEIR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BEATRIZ SILVA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2">
            <text:p>HENRIQUE DA COST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2">
            <text:p>RICHARD NOGUEIRA FRANÇ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NATAN DURÃES DE OLIVEIR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TICIA FERREIRA DE CASTR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ARBARA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YDSON DA SILVA DAMIÃ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FFERSON ALMEIDA DE SOUT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UAN CARLOS MORAES MARQUE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PEREIR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CTOR SILVA DOS SANTO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LACE SANTOS DE BRIT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RNANDO C. DA S. MENDE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YASMIN MARQUES DA PAZ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MADEIRA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GELO SILVA DOS SANTO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O SERGIO V. DE ARAUJ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ESAR A. I. DA CONCEIÇÃ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LA DE SOUZA BERNARD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E FRANCISCO DE OLIV. FILH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ELIO DA SILVA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YASMIM MACHADO VILEL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CARVALHO DE BARRO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AS TEIXEIRA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LESON ROGE DE L. DE SOUZ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NATHAN PEREIRA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CTOR DE PAIVA FREITA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DO SOCORRO MARQUES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ELINA MARTINS DOS SANTO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RISCILA SANTANA DE FARIA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DE SOUZA SANTO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KAIO SANT'ANA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ANDRE TEIXEIR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RIC VINICIUS DE S.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]FORO NITERÓI 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O MARTINS SANTAN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]FORO NITERÓI 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MANDA RODRIGUES MARTIN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]FORO NITERÓI 2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GOMES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]FORO NITERÓI 2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ON DE MOURA IGNACIO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US VINICIUS DA C. ROCH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FORO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VI LUIZ DE ALMEIDA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LACE DA S. C. DE MENEZES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DIURNO</text:p>
          </table:table-cell>
          <table:table-cell office:value-type="string" table:style-name="ce7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MIRANDA SOUS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NOTURNO</text:p>
          </table:table-cell>
          <table:table-cell office:value-type="string" table:style-name="ce7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A FILISMINO DA COSTA IV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TR - TERES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A SANTOS MAIO CAROB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E APARECIDA LAUREANO GOME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O PORTELA DA FONSECA<text:s text:c="2"/></text:p>
          </table:table-cell>
          <table:table-cell office:value-type="string" table:style-name="ce6">
            <text:p>VINIL GESTÃO E FACILITIES LTDA<text:s/>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NITEROI - 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O LUIZ PER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GLIA MARI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BERTINO AMERICO DE OLI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EQ - RUA EQUADOR<text:s text:c="2"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DE SOUZA SANTANA<text:s text:c="2"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MG -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INE DE SOUZA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3TR -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LAN NELIO BARROSO DO CARM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LAN SOUZA PEREIRA FERR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O<text:s/>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CLAUDIA DA SILVA GONZAGA FAGUNDE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NITEROI-I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LUCIA DE LIM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LUCIA FRANCO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PAULA CURTY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DE OLIVEIRA DE LIM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ILIAR DE ALMOXARIFADO</text:p>
          </table:table-cell>
          <table:table-cell office:value-type="string" table:style-name="ce7">
            <text:p>EQ - RUA EQUADOR<text:s text:c="2"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E LUIS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E LUIZ ROS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EA ANDRADE DE OLI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EY MAMEDE ALVES MARINH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GELA MARIA SOUZA AFON DE JESU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ONIO JOSE DE SOUZA DA CONCEICA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ONIO ROBERTO FELIPE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RIADNE TEODORO MACHADO FERR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RTA OLIVEIRA DE SOUZ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A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RAULIO DE OLIVEIRA ABRAHA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3TR -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RUNO LUIZ VIRGILIO SEVER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YKY EDUARDO TORRES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HENRIQUE NUN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- NOVA IGUAÇU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JOSE NUNE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A THAIS FERNANDES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TIA APARECIDA DA SILVA TEIX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RS -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A FERREIRA VARGAS BARRET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 (20%)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A JOSE DE CARVALH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. SERVIÇOS GERIAS<text:s/>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A DE LIMA GOME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A ROZENDO MARIN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SG - SÃO GONÇAL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YTON FERREIRA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EQ - RUA EQUADOR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RISTIANE CLARIMUND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RISTIANE DOS SANTOS LUCA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20%)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RISTIANE MARIANO AGRICOL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RISTIANE THAINARA MAFRA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. SERVIÇOS GERIAS<text:s/>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RISTINA RAMOS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LVANIRA BAZILIO DO NASCIMENT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NUBIA DAS DORES FERR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VI VELTRI DE OLI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ILIAR DE ALMOXARIFADO</text:p>
          </table:table-cell>
          <table:table-cell office:value-type="string" table:style-name="ce7">
            <text:p>EQ - RUA EQUADOR<text:s text:c="2"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EIVISON PASSOS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ENISE SILVA DE PAUL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ELENA DE FATIMA RODRIGU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BASTOS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ANE DE ALMEIDA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ANE GOMES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ZETE RODRIGUES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TEROI-I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MANUELE CRISTINA DE SOUZA SALVADOR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MA FREITAS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RALDO FRANCISCO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RICA BAIA SOCORRO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ANA BARBOZA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ANA DOS SANTOS RIBEIR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ANO VENTURA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 MARIA DA SILVA CUSTODI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IT - ITABORA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 COSTA DA CONCEIÇÃ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20%)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A GOMES REI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- (20%)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ANE FARIAS BATISTA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SCENSORISTA</text:p>
          </table:table-cell>
          <table:table-cell office:value-type="string" table:style-name="ce7">
            <text:p>VZ -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SDRIELLY FERREIRA DO NASCIMWENT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SG<text:s/>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RSON DA SILVA FERR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SEMAR DE ARAUJO NASCIMENT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SON ALVES PERSEQUIN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LAUCIA FERREIRA DE CARVALH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REICE DA SIVA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ELIO SOARES DA SILVA JUNIOR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LLGNER LEAL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 (20%)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RIS CAROLINE FREITAS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IR ALVES HONORI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S -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NAINA CONCEICAO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AO DO NASCIMENT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VICTOR CARVALHO CARDOSO CONCEIÇÃ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IT - ITABORA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LUIZ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ILTON DA SILVA PRAXED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EQ - RUA EQUADOR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E ANTONIO DOS SANTOS FILH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VELINA ALMEID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LIANA CRISTINA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LIANA DA SILV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SSARA JOSE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KATIA ANTONIETA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COPEIRA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KAUAN DOS SANTOS ALONS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EQ -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ANDRO SILVA DA COSTA<text:s text:c="2"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DA BEZERRA BENJAMIN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ILSON BARBOS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EQ - RUA EQUADOR<text:s text:c="2"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ANDRO CARVALHO SOARES<text:s text:c="2"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TR - TERES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DOS SANTOS COELH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NOGUEIRA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DOS SANTOS CARVALH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INDINALVA GONCALVES DE MOURA SAL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INDOMAR SANTOS <text:s/>DE OLIVEIRA<text:s text:c="2"/></text:p>
          </table:table-cell>
          <table:table-cell office:value-type="string" table:style-name="ce6">
            <text:p>VINIL GESTÃO E FA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 CRISTINA NUNES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A DA SILVA DE ABREU FERR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E SOUZA NUN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ENE FERREIRA BARBOS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LENE SILVA DE JESUS VELOZ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S CARLOS DE OLIV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ALBERTO ALVES SANTAN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JARDINEIRO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HENRIQUE JACINTH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SCENSORISTA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NA DE OLIVEIRA PINHEIR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A<text:s/>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GNA CARVALHO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MG -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A DA CONCEICAO GOM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A VALERIA VITAL TAVARES SOUZ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A RODRIGUES DE MOURA SABIN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DAS DORES BONFIM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ADACILDA PER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APARECIDA PEREIR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APARECIDA SANTOS MARTIN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DA CONCEICAO TRINDADE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DOS SANTOS DE OLI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LUCIA FLORENCIO DA SILVA CAVALCANTI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ENE APARECIDA RAMIRO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ONICA FERNANDES BRAZ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ATALIA BASTOS FAZOLL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NF - NOVA FRIBURG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ATALICIO OLIVEIRA DA SILVA<text:s text:c="2"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ANGRA <text:s/>DOS REIS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EIDE DE PAULA GALVÃ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ILDETE DE SOUZ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ODAIR JOSE DA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OSEAS AGUIAR DUT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JARDINEIRO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A DOS PASSOS GOMES FERR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A FERNANDA SOUZA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HENRIQUE SIQUEIRA FERNANDE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CESAR DOS SANTOS ALV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SCENSORISTA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A CABRAL BERNARDIN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<text:s/>GERAIS <text:s/>(20%)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INALDO CONCEICAO DE OLI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ENCARREGADO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A GARCIA ROS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A MURCIA MOU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INALDO DA SILVA ANTONI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EQ -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O DE OLIVEIRA PER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G -SÃO GONÇAL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ITA DE CASSIA MOREIRA TAVAR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ERTA SOARES OZORI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COPEIRA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GERIA VIRGILIO DE SOUZ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GERIA DO NASCIMENTO VIOTI SILVEIR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GOMES DE ABREU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SCENSORISTA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ANGELA LUCI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EMARY DE SOUZA MARTIN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ENI LOURENCO FONSEC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EVANI SILVA DOS SANTO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IANE DIA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ILANE MARTINS DE ALMEID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G -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BASTIAO KLEBER SILV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LOURENÇO PEREIRA JUNIOR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CIONISTA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HEYLA LIMA DOS SANTOS SILV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HEYLA SILVA DO CARM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UELLEN DOS SANTOS DE ALMEID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AMIRES DE MOURA IGNÁCIO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AYNARA DA SILVA LISBOA ALVES COELHO</text:p>
          </table:table-cell>
          <table:table-cell office:value-type="string" table:style-name="ce6">
            <text:p>VINIL GESTÃO E FACILITIES LTDA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AIS SOUTINHO CONCEICAO</text:p>
          </table:table-cell>
          <table:table-cell office:value-type="string" table:style-name="ce6">
            <text:p>VINIL GESTÃO E FACILITIES LTDA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LDECI VIEIRA BORGE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SHINGTON LUIS REI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LACE DE SOUZA FONSEC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 (40%)</text:p>
          </table:table-cell>
          <table:table-cell office:value-type="string" table:style-name="ce7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YAN DE AGUIAR COST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NF - NOVA FRIBURGO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TIA LUCIMAR DIAS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LAUCIA PEREIRA DO NASCIMENT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SG -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ANILDA MARTINS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 ANTONIO DA SILVA NOGUEIRA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ELLYN OLIVEIRA DE SOUZ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YNARA BRITO ATANAZI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RS - RESENDE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EDUARDA DA SILVA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text:s/></text:p>
          </table:table-cell>
          <table:table-cell office:value-type="string" table:style-name="ce7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BARRETO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TE VALADARES DOS SAN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TR -TRE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UELY DA SILVA RIBEIR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A DA SILVA MARTINS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EMAR DE FREITAS CARVALHO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RALICE DE ANDRADE MATOS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AUX SERVIÇOS GERAIS</text:p>
          </table:table-cell>
          <table:table-cell office:value-type="string" table:style-name="ce7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LAN DOUGLAS DE OLIVEIRA LEITE<text:s/></text:p>
          </table:table-cell>
          <table:table-cell office:value-type="string" table:style-name="ce6">
            <text:p>VINIL GESTÃO E FACILITIES LTDA.</text:p>
          </table:table-cell>
          <table:table-cell office:value-type="string" table:style-name="ce6">
            <text:p>33.412.883/0001-04</text:p>
          </table:table-cell>
          <table:table-cell office:value-type="string" table:style-name="ce6">
            <text:p>RECEPCIONISTA</text:p>
          </table:table-cell>
          <table:table-cell office:value-type="string" table:style-name="ce7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ANDRO REIS</text:p>
          </table:table-cell>
          <table:table-cell office:value-type="string" table:style-name="ce6">
            <text:p>MULTIFUNÇÃO COMÉRCIO E SERVIÇOS LTDA<text:s/></text:p>
          </table:table-cell>
          <table:table-cell office:value-type="string" table:style-name="ce6">
            <text:p>07.806.762/0001-29</text:p>
          </table:table-cell>
          <table:table-cell office:value-type="string" table:style-name="ce6">
            <text:p>OPERADOR DE ÁUDIO E VÍDEO</text:p>
          </table:table-cell>
          <table:table-cell office:value-type="string" table:style-name="ce7">
            <text:p>JF/RJ AV. VENEZUELA- PRAÇA MAUÁ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NICIUS SANTA ROSA VIEGAS</text:p>
          </table:table-cell>
          <table:table-cell office:value-type="string" table:style-name="ce6">
            <text:p>MULTIFUNÇÃO COMÉRCIO E SERVIÇOS LTDA<text:s/></text:p>
          </table:table-cell>
          <table:table-cell office:value-type="string" table:style-name="ce6">
            <text:p>07.806.762/0001-29</text:p>
          </table:table-cell>
          <table:table-cell office:value-type="string" table:style-name="ce6">
            <text:p>OPERADOR DE ÁUDIO E VÍDEO</text:p>
          </table:table-cell>
          <table:table-cell office:value-type="string" table:style-name="ce7">
            <text:p>JF/RJ AV. VENEZUELA- PRAÇA MAUÁ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LUIS DA SILVA COSTA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TÉCNICO EM ELETRÔNICA</text:p>
          </table:table-cell>
          <table:table-cell office:value-type="string" table:style-name="ce7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IRTON CAPURRO JUNIOR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TÉCNICO EM ELETROMECÂNICA</text:p>
          </table:table-cell>
          <table:table-cell office:value-type="string" table:style-name="ce7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CORREIA</text:p>
          </table:table-cell>
          <table:table-cell office:value-type="string" table:style-name="ce6">
            <text:p>CONVERGÊNCIA TELEINFORMÁTICA LTDA</text:p>
          </table:table-cell>
          <table:table-cell office:value-type="string" table:style-name="ce6">
            <text:p>64.151.509/0001-18</text:p>
          </table:table-cell>
          <table:table-cell office:value-type="string" table:style-name="ce6">
            <text:p>AUXLIAR DE SERVIÇOS TÉCNICOS</text:p>
          </table:table-cell>
          <table:table-cell office:value-type="string" table:style-name="ce7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ANDRO NUNES DA SILVA</text:p>
          </table:table-cell>
          <table:table-cell office:value-type="string" table:style-name="ce6">
            <text:p>CONVERGÊNCIA TELEINFORMÁTICA LTDA</text:p>
          </table:table-cell>
          <table:table-cell office:value-type="string" table:style-name="ce6">
            <text:p>64.151.509/0001-18</text:p>
          </table:table-cell>
          <table:table-cell office:value-type="string" table:style-name="ce6">
            <text:p>AUXLIAR DE SERVIÇOS TÉCNICOS</text:p>
          </table:table-cell>
          <table:table-cell office:value-type="string" table:style-name="ce7">
            <text:p>JFRJ AV. VENEZUELA - PRAÇA MAUÁ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JOSÉ DAMÁSIO NETO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MARCENEIRO</text:p>
          </table:table-cell>
          <table:table-cell office:value-type="string" table:style-name="ce7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UTSON LUIZ DA SILVA MACIEL<text:s/>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MARCENEIRO</text:p>
          </table:table-cell>
          <table:table-cell office:value-type="string" table:style-name="ce7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RSON TALYSON DE OLIVEIRA SOUSA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AUXILIAR DE MARCENEIRO</text:p>
          </table:table-cell>
          <table:table-cell office:value-type="string" table:style-name="ce7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INALDO GRACILIANO DE LIMA</text:p>
          </table:table-cell>
          <table:table-cell office:value-type="string" table:style-name="ce6">
            <text:p>SLM RECURSOS HUMANOS</text:p>
          </table:table-cell>
          <table:table-cell office:value-type="string" table:style-name="ce6">
            <text:p>11.192.894/0001-85</text:p>
          </table:table-cell>
          <table:table-cell office:value-type="string" table:style-name="ce6">
            <text:p>AUXILIAR DE MARCENEIRO</text:p>
          </table:table-cell>
          <table:table-cell office:value-type="string" table:style-name="ce7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BERTO BATISTA DA SILV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ITON ESTEVAM CARDOSO DOS SANTO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ROBERTO DE JESUS COITINHO<text:s/>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MANUTENÇÃO</text:p>
          </table:table-cell>
          <table:table-cell office:value-type="string" table:style-name="ce7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CENTE FARIAS MARTINS JUNIOR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ELLINGTON TOMAZ DE SOUS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ANGR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SIDNEY RAMOS DE SOUZ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 - BARRA DO PIRAÍ</text:p>
          </table:table-cell>
          <table:table-cell office:value-type="string" table:style-name="ce7">
            <text:p>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AS MAGALHÃES GALDIN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CAMP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EDUARDO MARTELLO LIM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E CARLOS DA SILVA BAPTISTA<text:s/>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BLO DE OLIVEIRA FERREIR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AN RICARDO BELIZÁRI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 /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RUNO DOS SANTOS VERÇOSA CRESP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 DA SILV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MAGÉ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LIPE RODRIGUES COST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NITERÓI 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VI GESTEIRA DA SILV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NITERÓI I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A HELENA MARTINS VELOZ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TER MACEDO GOME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O CAMARGO DE SOUZ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PETROPÓLIS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EVERTON TAVARES MOREIR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FARIAS PONTE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ERNARDO FERNANDES GUEDES DOS SANTO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 CÂNDIDO SOARE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THEUS DIOGO FERREIRA DE PAUL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IGUEL DIETRICH DOS SANTOS LIMA DA SILV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SANA PEREIRA DE OLIVEIRA NORMANDI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O GOMES ROCH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URIEL NASCIMENTO VALLE CASTR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SUPERVISOR DE ATENDIMENTO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DOS SANTOS JUNIOR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SUPERVISOR DE ATENDIMENTO</text:p>
          </table:table-cell>
          <table:table-cell office:value-type="string" table:style-name="ce7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AUGUSTO DE MELLO ALVIM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SON SANTOS DE FARI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IAGO XAVIER DE SOUZ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SÃO PEDRO D'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MACHADO BARBOS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YTON RODRIGO DOS SANTO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AMARAL DA SILVA<text:s/>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LEX DE OLIVEIRA FONTES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AN CARLOS COSTA DA CUNH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MUEL DAVI DA SILVA JOAQUIM<text:s/>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UILHERME ARAUJO SIQUEIR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LUIZ DA CRUZ PORTO BELG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BATISTA SILVA LEITE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SUPERVISOR DE ATENDIMENTO</text:p>
          </table:table-cell>
          <table:table-cell office:value-type="string" table:style-name="ce7">
            <text:p>ALMIRANTE BARROSO /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LO CISNEIROS SILV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IAN PINHEIRO PINT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 /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IAGO DE AZEVEDO ALBUQUERQUE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NICIUS FERRAZ QUINTILIANO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ROBERTO DE SOUZA</text:p>
          </table:table-cell>
          <table:table-cell office:value-type="string" table:style-name="ce6">
            <text:p>PC SERVICE TECNOLOGIA LTDA</text:p>
          </table:table-cell>
          <table:table-cell office:value-type="string" table:style-name="ce6">
            <text:p>30.161.814/0001-79</text:p>
          </table:table-cell>
          <table:table-cell office:value-type="string" table:style-name="ce6">
            <text:p>TÉCNICO DE SUPORTE LOCAL</text:p>
          </table:table-cell>
          <table:table-cell office:value-type="string" table:style-name="ce7">
            <text:p>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ILSON BARRO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ER GOMES CUSTÓDI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LUIZ PIMENTEL ROSA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E LUIZ DO NASCIMENT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ÔNIO BARBOSA DELPHIM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ELETRICISTA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HENRIQUE DE SOUZA COUTINH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BER DE ALMEIDA VALENTE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NIEL RODRIGUES LEANDRO GOME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RIO BRANCO /ALMIRANTE BARROSO / 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EIVIDE CLEBER MONTEIRO SANTO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OUGLAS BERNARDO NORONHA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RICK NELSON LIRA VIEIRA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URI RICARDO SOTERO RODRIGUE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AB DA SILVA AMARAL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NAS DA SILVA CRUZ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WILLIAM BARCELOS DOS SANTO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KAIO ANDREY J. B. MYNSSEN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INDON JOHNSON DA SILVA VIDAL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AS DA SILVA NEVE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DA PAIXÃO MORAE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O FERNANDES DOS SANTO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FELIPE DA SILVA DE OLIVEIRA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THEUS RODRIGUES MACHAD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ICHAEL DA SILVA SOARE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EDRO LUIZ SOUZA DE JESU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DA SILVA DOMINGOS<text:s/>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DO CARMO MOURÃ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SUPERVISOR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MON FERNANDES DE CERQUEIRA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MECÂNICO</text:p>
          </table:table-cell>
          <table:table-cell office:value-type="string" table:style-name="ce7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NICIUS HUGO GOMES MACHADO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ELETRICISTA</text:p>
          </table:table-cell>
          <table:table-cell office:value-type="string" table:style-name="ce7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LIAN DA SILVA DE MEDEIROS</text:p>
          </table:table-cell>
          <table:table-cell office:value-type="string" table:style-name="ce6">
            <text:p>CETEST RIO LTDA</text:p>
          </table:table-cell>
          <table:table-cell office:value-type="string" table:style-name="ce6">
            <text:p>39.128.525/0001-42</text:p>
          </table:table-cell>
          <table:table-cell office:value-type="string" table:style-name="ce6">
            <text:p>AJUD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MAURI GUIMARÃES DA SILV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ALVES TEIX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QUINTANILHA DA CONCEIÇÃ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HENRIQUE AZEVEDO DOS SANTO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ERRALHEIRO</text:p>
          </table:table-cell>
          <table:table-cell office:value-type="string" table:style-name="ce7">
            <text:p>3 NÚCLE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ESAR MELO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S. J. MERITI / D. CAXIAS /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ECIR PEREIRA DE LIMA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O RODRIGUES NUNE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CIVIL</text:p>
          </table:table-cell>
          <table:table-cell office:value-type="string" table:style-name="ce7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ITON SILVA DOS SANTO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NITERÓI 1 E 2 / ITABORAÍ /S.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NIEL PINHEIRO DA COSTA SALVADOR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S. PEDRO DA ALDEIA/MACAÉ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OUGLAS QUINTANILHA DA SILV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ELÉTRICA SUBSTITUTO/ ELETRICISTA (HORÁRIO COMERCIAL)</text:p>
          </table:table-cell>
          <table:table-cell office:value-type="string" table:style-name="ce7">
            <text:p>LOCALIDADES DO NÚCLEO I / 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ILSON DE OLIVEIRA LIM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PEDREIRO</text:p>
          </table:table-cell>
          <table:table-cell office:value-type="string" table:style-name="ce7">
            <text:p>LOCALIDADES NÚCLEO 3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IVANDO GUIMARAES LIM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GESSEIRO</text:p>
          </table:table-cell>
          <table:table-cell office:value-type="string" table:style-name="ce7">
            <text:p>3 NÚCLE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CARLOS DE BARROS CIRNE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CIVIL</text:p>
          </table:table-cell>
          <table:table-cell office:value-type="string" table:style-name="ce7">
            <text:p>LOCALIDADES NÚCLEO 3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MAR AGUIAR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ELÉTRICA</text:p>
          </table:table-cell>
          <table:table-cell office:value-type="string" table:style-name="ce7">
            <text:p>LOCALIDADES DO NÚCLEO 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MERSON SARDINHA DOS SANTO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CAMPOS /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JORGE PEDROS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S. J.MERITI /D. CAXIAS /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BERTO INÁCIO MOTA FILHO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CAMPOS,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BERTO SANTOS DE ASSIS COST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ENO MATOS DE CARVALH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OVANE COITINHO DA SILVA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 SUBSTITUTO/ ELETRICISTA (HORÁRIO COMERCIAL) SUBSTITUTO</text:p>
          </table:table-cell>
          <table:table-cell office:value-type="string" table:style-name="ce7">
            <text:p>V.REDONDA, RESENDE, B.PIRAÍ/AV. ALMIRANTE BARROSO/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FFERSON PEREIRA DE SOUSA 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text:s/></text:p>
          </table:table-cell>
          <table:table-cell office:value-type="string" table:style-name="ce7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HONATA MARIANO DOS SANTOS OLIV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VENEZUELA/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AO BATISTA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V.REDONDA / RESENDE /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AO CARLOS BATISTA DE OLIV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PEDREIRO</text:p>
          </table:table-cell>
          <table:table-cell office:value-type="string" table:style-name="ce7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LUIZ BORGES GREGÓRI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MARTINS DE OLIV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NITERÓI 1 E 2 / ITABORAÍ/S.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ÚLIO CESAR DA SILV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ONARDO VI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N.FRIBURGO/TERESÓPOLIS /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ANTONIO MOT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PETRÓPOLIS, TRÊS RIOS,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CARLOS CORREA MENDONÇ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AUXILIAR DE MANUTENÇÃO</text:p>
          </table:table-cell>
          <table:table-cell office:value-type="string" table:style-name="ce7">
            <text:p>LOCALIDADES NÚCLEO 3<text:s/>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IRTON SILVA DE MATO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AUXILIAR DE MANUTENÇÃO</text:p>
          </table:table-cell>
          <table:table-cell office:value-type="string" table:style-name="ce7">
            <text:p>S. J.MERITI /D. CAXIAS / NOVA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 AURÉLIO DE OLIV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LUIZ NOBRE DA CRUZ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O MARQUES OLIVEIR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MACAÉ, S. PEDRO D'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ON SILVA CORREIA  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AUXILIAR DE MANUTENÇÃO</text:p>
          </table:table-cell>
          <table:table-cell office:value-type="string" table:style-name="ce7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ELDO CARVALHO JÚNIOR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PETRÓPOLIS / TRÊS RIOS /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ROBERTO NASCIMENT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FERREIRA R. ALFRED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FIGUEIREDO TAVARE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CIVIL</text:p>
          </table:table-cell>
          <table:table-cell office:value-type="string" table:style-name="ce7">
            <text:p>LOCALIDADES NÚCLEO 2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SANTOS DE ASSIS COST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GINALDO FREIMAM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ELETRICISTA (HORÁRIO COMERCIAL)</text:p>
          </table:table-cell>
          <table:table-cell office:value-type="string" table:style-name="ce7">
            <text:p>N. FRIBURGO / TERESÓPOLIS / 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ERTO NASCIMENTO CARVALH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JOSE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V.REDONDA, RESENDE, B.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BASTIÃO BARCELOS DIAS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PEDREIRO</text:p>
          </table:table-cell>
          <table:table-cell office:value-type="string" table:style-name="ce7">
            <text:p>LOCALIDADES NÚCLEO 2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ÉRGIO SOARES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NOTURNO(ELET PLANTONISTA)</text:p>
          </table:table-cell>
          <table:table-cell office:value-type="string" table:style-name="ce7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DIR RODRIGUES DA COST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RIO BRANCO/ALMIRANT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LACE SANTOS DA SILV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RIO BRANCO/ALMIRANT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BERT DA SILVA HIPÓLITO<text:s/>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OPERADOR DIURNO(ELET PLANTONISTA)</text:p>
          </table:table-cell>
          <table:table-cell office:value-type="string" table:style-name="ce7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LIAM GOMES DE LIM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SUPERVISOR ELÉTRICA</text:p>
          </table:table-cell>
          <table:table-cell office:value-type="string" table:style-name="ce7">
            <text:p>LOCALIDADES DO NÚCLEO 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SON ANDRADE DE SOUZA</text:p>
          </table:table-cell>
          <table:table-cell office:value-type="string" table:style-name="ce6">
            <text:p>RCS TECNOLOGIA S/A</text:p>
          </table:table-cell>
          <table:table-cell office:value-type="string" table:style-name="ce6">
            <text:p>08.220.952/0001-22</text:p>
          </table:table-cell>
          <table:table-cell office:value-type="string" table:style-name="ce6">
            <text:p>BOMBEIRO</text:p>
          </table:table-cell>
          <table:table-cell office:value-type="string" table:style-name="ce7">
            <text:p>VENEZUELA/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A CRISTINA DE OLIVEIRA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AN CARLO DE LIMA CORRE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OSME GUIMARÃES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ILSON RODRIGO DA ROCH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TRICK CARVALHO BARROS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FERNAND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YAGO CAVALCANTE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PAULO SILVA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X LEANDRO ARANTE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TENÓRIO CAVALCANTE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SILVA ESTEV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OZART DOS SANTOS NOBLAT ALV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ANDRO RODRIGUE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NDERSON GUIMARÃES SAMPA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EGO DE SOUZA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DE SOUSA BRAG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SILVA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PEREIRA DE SOU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ONIO DE SOUZA PEREIRA FI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ANTONIO JANUÁR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DOMICIANO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UARDO LUIS ROCHA DA COST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LMAR CARDOSO VILHEN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NICIUS MARTINS DA COST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MON STERCE DE FREITA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BER DIAS AZEVED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ALLES PENHA MEDEIR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LOMÃO ROGÉRIO CARDOS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EZER OLIVEIRA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ABRIEL LEANDRO MOREIRA OLIVEIRA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O MAGNO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FERNANDES DA ROSA MAZZOLENI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ORGE DE SOUZA FRANCISC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UBIRAJARA JOSÉ DE JESUS SILVA RIBEIRO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ALDO AUGUSTO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ANO WASHINGTON MUNIZ BRAGANÇ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ALVES ANTUN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ILLIAM DA SILVA ROS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URO MARTINS FRANCISC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AUDILENE RODRIGUES MARTIN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O MORAES DE MEL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BASTIÃO TAVARES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A DE SOUSA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ERCIO LUIZ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ELLINGTON CLAYTON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LIPE JACKSON SOUZA CELESTIN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ERGIO RODRIGUES BER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LBERTO LEAL MAT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TONIO CARLOS FERNANDES DE ARAUJ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EUGENIO ABRAH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SALVADOR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HN DUARTE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NIEL FERNANDO HENRIQUE ALV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RALDO JOSÉ CIQUEIRA FILHO<text:s/>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OSCAR LUIZ VIEIRA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EGO SILVA MEL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SHINGTON LUIZ DA SILVA TAVAR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ANDRO DA SILVA COE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LUIZ DA SILVA NASCIMEN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NIE PETERSON DA COST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LIEZER COST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LUIZ CHAGAS DE MELL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ANO LUIS FREITAS NEV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LIO CESAR SANTOS CARDOS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YRTON DE OLIVEIRA GIMENEZ JUNIOR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CELINO MACHADO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EDILSON RAIMUNDO DO ESPIRITO SAN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YME RIBEIRO DE BARCELL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IME BARRE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DO DOS PRAZERES CALD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JUNIOR MORIM PE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RNANDO DE LIMA DE FARIA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DE JESUS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EMILSON DOS SANTOS HONORA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CARLOS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GNALDO CONCEIÇÃO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ROBERTO ALVES DE SIQU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LBERTO CORREI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VARELA DE MACED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 ALEXANDRE MACHADO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VALENTIM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OLFO BARBOSA LOP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EBER EDUARDO RIBEIRO TEIX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ERSON GOMES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AURELIO DIAS PONT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CIMAR PINTO DO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OVES RODRIGUE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ANO ALVES CARDOS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CTOR BRANDÃO ROBER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UAREZ RODRIGUES MEND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É GONÇALVES RODRIGU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LÁUDIA RIBEIRO DA CONCEIÇ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LÁVIA MOURA GEMINIAN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AERT DE SOUZA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MENDES DE SOUZA FATEICH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MIR GOMES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ENDEL TORRES CANDEI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DAMÁSIO ALVES DE BRI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ERVAL DE ALMEIDA FRANÇ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IO JOSÉ RODRIGUES MARIN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MASSILON DE AMORIM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EGO LOUREIRO ESTEVES DA FONSEC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MARTINS E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RGE LUIZ GOMES CARVA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IAS ALVE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NHO DE CARVALHO RODRIGU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GOBERTO VI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BERTO COSTA POR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DA SILVA EGYD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HENRIQUE SILVA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EOVANE MARINHO MARCELIN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NIEL RAFAEL BRAGA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FFERSON GONÇALVES NASCIMEN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OSME GOME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O MARTINS LOP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NTONIO SAMPA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ANTONI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BRUNO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HÉLIO DUT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LON MONTEIR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RICARDO DA SILVA LEANDR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CARLOS DOMINGUES PAIX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 AURÉLIO DE SOUZA CAVADA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MAY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GINALDO BOTE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FREITAS CELESTIN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ROBERTO DIAS DE CARVA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RNANDO CARLOS ANTONIO JOAQUIM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LBERTO REZENDE PIR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GNER DA COSTA LACERD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BARROS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LDOMIRO SILVA BEN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HIAGO CARNEIRO DA CUNH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SERGIO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IANE DA SILVA LIBAN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ROBERTO DA SILVA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AGNER GOMES CHRISTOU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CILENE MATIAS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GIOVANI VIEIRA MELQUIADES COST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FELIPE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ROBERTO TEIXEIRA DE ARAUJ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EXANDRE TEIXEIRA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PEREIRA NICODEMU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NDRÉ DE PAIVA ANTÔN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ICHELE LEITE FRANÇ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ELINGTON VIEIRA DE ANDRADE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EMIR DOS SANTOS REI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ERI CARDOSO VALENTE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ERNANDO JOSÉ LIBÂNI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 AURELIO HENRIQUE RODRIGUES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ACKSON DE FREITAS PIR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OS SOUZA ANUNCIAÇ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OSME SÁTIRO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YNALDO GOULART DA SILVA JUNIOR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LMIR AMARAL JUNIOR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CLÁUDIO OLIVEIRA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IAGO DA SILVA VILCH SON FERR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AFAEL TORRES DE FARI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VITOR DA SILVA TEIX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AULO SERGIO ROSA ANSELM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LÁVIO DA CUNH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UGUSTO DO NASCIMENTO BRETA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FERNANDO MARTINS CUNH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ISON MARCIAN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UILIAM LINO DOS REI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ERTO CARLOS MALAFAI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JOSÉ RAMALHO FABELL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UÉLINTON VIEIRA DA SILVA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ÁRCIO ALOÍSIO SANTIAG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AUGUSTO VICTAL REI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LEONARDO DA SILVEIR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ON LUIS DAMASCEN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EFFERSON DOS SANTOS LEANDR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VINO NICOLAU CAMP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ILSON MAURO PEREIRA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ORLANDO DAS NEVES RESENDE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N FELIPE REIS COUTIN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ÃO PIERRE COSTA SIME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ÂNGELO BARBOSA TEIX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CELO SANTO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IEGO DA CONCEIÇÃ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LUIZ TEIXEIRA DE RANAUR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WAGNER THEODORO DE SOUZ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CARLOS EDUARDO DE ARAÚJO MEDEIR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A DOS SANTOS ARAÚJ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MARIA LUCIANA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SAMUEL TEODÓSIO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NELSON GONZAGA SÃO JOSÉ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RIANO SILVA DE OLIV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ABIO LUIZ PINTO SIQUEIR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AVID ABADER SIQUEIRA PEDROS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DOUGLAS MANHÃES DE CARVALH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DRIGO SANTOS ESTEVAM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DSANDRO OLIVEIRA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ADEILSON PIMENTEL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JOSÉ FÁBIO DANILO DE ALMEID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ÉRIC ANDRÉ DA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INALDO DE SOUZA RAIMUND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ENATO DA SILVA NUNES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EVANILDO ALVES DOS SANTOS 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ROBSON FÉLIX DE ARAÚJO SILVA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FRANCISCO ALEX BEJAMIM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VITOR EXPEDITO NASCIMENTO</text:p>
          </table:table-cell>
          <table:table-cell office:value-type="string" table:style-name="ce6">
            <text:p>ANGEL'S VIGILÂNCIA</text:p>
          </table:table-cell>
          <table:table-cell office:value-type="string" table:style-name="ce6">
            <text:p>03.372.304/0001-78</text:p>
          </table:table-cell>
          <table:table-cell office:value-type="string" table:style-name="ce6">
            <text:p>VIGILANTE</text:p>
          </table:table-cell>
          <table:table-cell office:value-type="string" table:style-name="ce7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3">
            <text:p>ANDRÉ CORDEIRO ASSIS</text:p>
          </table:table-cell>
          <table:table-cell office:value-type="string" table:style-name="ce8">
            <text:p>ANGEL'S VIGILÂNCIA</text:p>
          </table:table-cell>
          <table:table-cell office:value-type="string" table:style-name="ce15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table:number-columns-repeated="5" table:style-name="ce14"/>
          <table:table-cell table:number-columns-repeated="16379"/>
        </table:table-row>
        <table:table-row table:number-rows-repeated="104800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_50_0_37__32_-_32_Accent1" style:display-name="20% - Accent1" style:family="table-cell" style:data-style-name="N0">
      <style:table-cell-properties fo:background-color="#CCCCFF"/>
      <style:text-properties fo:color="#000000" style:font-name="Calibri" style:font-name-asian="Calibri" style:font-name-complex="Calibri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 style:font-name="Calibri" style:font-name-asian="Calibri" style:font-name-complex="Calibri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 style:font-name="Calibri" style:font-name-asian="Calibri" style:font-name-complex="Calibri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 style:font-name="Calibri" style:font-name-asian="Calibri" style:font-name-complex="Calibri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 style:font-name="Calibri" style:font-name-asian="Calibri" style:font-name-complex="Calibri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 style:font-name="Calibri" style:font-name-asian="Calibri" style:font-name-complex="Calibri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 style:font-name="Calibri" style:font-name-asian="Calibri" style:font-name-complex="Calibri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 style:font-name="Calibri" style:font-name-asian="Calibri" style:font-name-complex="Calibri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 style:font-name="Calibri" style:font-name-asian="Calibri" style:font-name-complex="Calibri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 style:font-name="Calibri" style:font-name-asian="Calibri" style:font-name-complex="Calibri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 style:font-name="Calibri" style:font-name-asian="Calibri" style:font-name-complex="Calibri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 style:font-name="Calibri" style:font-name-asian="Calibri" style:font-name-complex="Calibri"/>
    </style:style>
    <style:style style:name="Accent1" style:family="table-cell" style:data-style-name="N0">
      <style:table-cell-properties fo:background-color="#333399"/>
      <style:text-properties fo:color="#FFFFFF" style:font-name="Calibri" style:font-name-asian="Calibri" style:font-name-complex="Calibri"/>
    </style:style>
    <style:style style:name="Accent2" style:family="table-cell" style:data-style-name="N0">
      <style:table-cell-properties fo:background-color="#FF0000"/>
      <style:text-properties fo:color="#FFFFFF" style:font-name="Calibri" style:font-name-asian="Calibri" style:font-name-complex="Calibri"/>
    </style:style>
    <style:style style:name="Accent3" style:family="table-cell" style:data-style-name="N0">
      <style:table-cell-properties fo:background-color="#339966"/>
      <style:text-properties fo:color="#FFFFFF" style:font-name="Calibri" style:font-name-asian="Calibri" style:font-name-complex="Calibri"/>
    </style:style>
    <style:style style:name="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Accent6" style:family="table-cell" style:data-style-name="N0">
      <style:table-cell-properties fo:background-color="#FF6600"/>
      <style:text-properties fo:color="#FFFFFF" style:font-name="Calibri" style:font-name-asian="Calibri" style:font-name-complex="Calibri"/>
    </style:style>
    <style:style style:name="Bad" style:family="table-cell" style:data-style-name="N0">
      <style:table-cell-properties fo:background-color="#FF99CC"/>
      <style:text-properties fo:color="#800080" style:font-name="Calibri" style:font-name-asian="Calibri" style:font-name-complex="Calibri"/>
    </style:style>
    <style:style style:name="Calculation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 style:font-name="Calibri" style:font-name-asian="Calibri" style:font-name-complex="Calibri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style:font-name="Calibri" style:font-name-asian="Calibri" style:font-name-complex="Calibri" fo:font-weight="bold" style:font-weight-asian="bold" style:font-weight-complex="bold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/>
    </style:style>
    <style:style style:name="Moeda_32_2" style:display-name="Moeda 2" style:family="table-cell" style:data-style-name="N34"/>
    <style:style style:name="Neutral" style:family="table-cell" style:data-style-name="N0">
      <style:table-cell-properties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11_32_2" style:display-name="Normal 11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4" style:display-name="Normal 2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3" style:display-name="Normal 33" style:family="table-cell" style:data-style-name="N0">
      <style:table-cell-properties style:vertical-align="automatic" fo:background-color="transparent"/>
    </style:style>
    <style:style style:name="Normal_32_34" style:display-name="Normal 3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0" style:display-name="Normal 40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C0C0C0" fo:background-color="#FFFFCC"/>
      <style:text-properties fo:color="#000000" style:font-name="Arial" style:font-name-asian="Arial" style:font-name-complex="Arial" fo:font-size="10pt" style:font-size-asian="10pt" style:font-size-complex="10pt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Porcentagem_32_2" style:display-name="Porcentagem 2" style:family="table-cell" style:data-style-name="N13"/>
    <style:style style:name="Title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5" style:display-name="Título 5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_237_tulo_32_6" style:display-name="Título 6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 style:font-name="Calibri" style:font-name-asian="Calibri" style:font-name-complex="Calibri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Empregados de empresas contratadas em exercício na SJRJ em julho de 2026</dc:title>
    <dc:description/>
    <dc:subject/>
    <meta:keyword>SJRJ; terceirizados; anexo VI; Res 102 do CNJ; empresas contratadas</meta:keyword>
    <meta:initial-creator>TRF2</meta:initial-creator>
    <dc:creator>Ednéa Abreu</dc:creator>
    <meta:creation-date>2024-09-26T14:39:48Z</meta:creation-date>
    <dc:date>2026-08-21T16:45:25Z</dc:date>
    <meta:print-date>2026-08-21T16:44:49Z</meta:print-date>
    <meta:user-defined meta:name="ContentTypeId">0x010100CA793F2D94230C42802AE6CFDC6965EE</meta:user-defined>
  </office:meta>
</office:document-meta>
</file>