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5" style:family="table-cell" style:parent-style-name="Porcentagem_32_2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6" style:family="table-cell" style:parent-style-name="Porcentagem_32_2" style:data-style-name="N36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7" style:family="table-cell" style:parent-style-name="Default" style:data-style-name="N37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0" style:family="table-cell" style:parent-style-name="Porcentagem_32_2" style:data-style-name="N36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1" style:family="table-cell" style:parent-style-name="V_237_rgula_32_2" style:data-style-name="N30">
      <style:table-cell-properties fo:border-top="none" fo:border-bottom="2pt solid #000000" fo:border-left="none" fo:border-right="none"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V_237_rgula_32_2" style:data-style-name="N30">
      <style:table-cell-properties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D9E1F2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Porcentagem_32_2" style:data-style-name="N36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Porcentagem_32_2" style:data-style-name="N36">
      <style:table-cell-properties fo:border-top="2pt solid #000000" fo:border-bottom="2pt solid #000000" fo:border-left="none" fo:border-right="2pt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Moeda" style:data-style-name="N34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6" style:family="table-cell" style:parent-style-name="Moeda" style:data-style-name="N34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7" style:family="table-cell" style:parent-style-name="Default" style:data-style-name="N4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8" style:family="table-cell" style:parent-style-name="V_237_rgula_32_2" style:data-style-name="N3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Normal_32_5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1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Normal_32_5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3" style:family="table-cell" style:parent-style-name="V_237_rgula_32_2" style:data-style-name="N37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4" style:family="table-cell" style:parent-style-name="Normal_32_5" style:data-style-name="N14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5" style:family="table-cell" style:parent-style-name="Normal_32_5" style:data-style-name="N14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8" style:family="table-cell" style:parent-style-name="V_237_rgula_32_2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9" style:family="table-cell" style:parent-style-name="V_237_rgula_32_2" style:data-style-name="N38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85208333333333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3.83645833333333cm"/>
    </style:style>
    <style:style style:name="co6" style:family="table-column">
      <style:table-column-properties fo:break-before="auto" style:column-width="6.72041666666667cm"/>
    </style:style>
    <style:style style:name="co7" style:family="table-column">
      <style:table-column-properties fo:break-before="auto" style:column-width="1.24354166666667cm"/>
    </style:style>
    <style:style style:name="co8" style:family="table-column">
      <style:table-column-properties fo:break-before="auto" style:column-width="1.29645833333333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3.28083333333333cm" style:use-optimal-column-width="true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3.413125cm"/>
    </style:style>
    <style:style style:name="co13" style:family="table-column">
      <style:table-column-properties fo:break-before="auto" style:column-width="3.96875cm"/>
    </style:style>
    <style:style style:name="co14" style:family="table-column">
      <style:table-column-properties fo:break-before="auto" style:column-width="3.59833333333333cm" style:use-optimal-column-width="true"/>
    </style:style>
    <style:style style:name="co15" style:family="table-column">
      <style:table-column-properties fo:break-before="auto" style:column-width="3.75708333333333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3.94229166666667cm"/>
    </style:style>
    <style:style style:name="co18" style:family="table-column">
      <style:table-column-properties fo:break-before="auto" style:column-width="3.67770833333333cm" style:use-optimal-column-width="true"/>
    </style:style>
    <style:style style:name="co19" style:family="table-column">
      <style:table-column-properties fo:break-before="auto" style:column-width="4.12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36.75pt" style:use-optimal-row-height="true" fo:break-before="auto"/>
    </style:style>
    <style:style style:name="ro5" style:family="table-row">
      <style:table-row-properties style:row-height="48.75pt" style:use-optimal-row-height="true" fo:break-before="auto"/>
    </style:style>
    <style:style style:name="ro6" style:family="table-row">
      <style:table-row-properties style:row-height="7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-II-dotacao-execucao-orcam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4"/>
        <table:table-column table:style-name="co8" table:default-cell-style-name="ce4"/>
        <table:table-column table:style-name="co2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4" table:default-cell-style-name="ce1"/>
        <table:table-column table:style-name="co16" table:default-cell-style-name="ce1"/>
        <table:table-column table:style-name="co14" table:default-cell-style-name="ce1"/>
        <table:table-column table:style-name="co17" table:default-cell-style-name="ce1"/>
        <table:table-column table:style-name="co18" table:default-cell-style-name="ce5"/>
        <table:table-column table:style-name="co19" table:default-cell-style-name="ce1"/>
        <table:table-column table:style-name="co2" table:default-cell-style-name="ce1"/>
        <table:table-column table:style-name="co2" table:default-cell-style-name="ce6"/>
        <table:table-column table:style-name="co2" table:number-columns-repeated="16358" table:default-cell-style-name="ce1"/>
        <table:table-row table:style-name="ro1">
          <table:table-cell office:value-type="string" table:style-name="ce2">
            <text:p>PODER JUDICIÁRIO</text:p>
          </table:table-cell>
          <table:table-cell table:number-columns-repeated="3" table:style-name="ce1"/>
          <table:table-cell table:style-name="ce3"/>
          <table:table-cell table:style-name="ce1"/>
          <table:table-cell table:number-columns-repeated="5" table:style-name="ce4"/>
          <table:table-cell table:number-columns-repeated="11" table:style-name="ce1"/>
          <table:table-cell table:style-name="ce5"/>
          <table:table-cell table:number-columns-repeated="2" table:style-name="ce1"/>
          <table:table-cell table:style-name="ce6"/>
          <table:table-cell table:number-columns-repeated="16358"/>
        </table:table-row>
        <table:table-row table:style-name="ro1">
          <table:table-cell office:value-type="string" table:style-name="ce33">
            <text:p>ÓRGÃO: <text:s text:c="3"/>12.000 - JUSTIÇA FEDERAL</text:p>
          </table:table-cell>
          <table:table-cell table:number-columns-repeated="3" table:style-name="ce1"/>
          <table:table-cell table:style-name="ce3"/>
          <table:table-cell table:style-name="ce1"/>
          <table:table-cell table:number-columns-repeated="5" table:style-name="ce4"/>
          <table:table-cell table:number-columns-repeated="11" table:style-name="ce1"/>
          <table:table-cell table:style-name="ce5"/>
          <table:table-cell table:number-columns-repeated="2" table:style-name="ce1"/>
          <table:table-cell table:style-name="ce6"/>
          <table:table-cell table:number-columns-repeated="16358"/>
        </table:table-row>
        <table:table-row table:style-name="ro1">
          <table:table-cell office:value-type="string" table:style-name="ce33">
            <text:p>UNIDADE: <text:s text:c="2"/>12.103 - TRIBUNAL REGIONAL FEDERAL DA 2ª REGIÃO</text:p>
          </table:table-cell>
          <table:table-cell table:number-columns-repeated="3" table:style-name="ce1"/>
          <table:table-cell table:style-name="ce3"/>
          <table:table-cell table:style-name="ce1"/>
          <table:table-cell table:number-columns-repeated="5" table:style-name="ce4"/>
          <table:table-cell table:style-name="ce1"/>
          <table:table-cell table:style-name="ce3"/>
          <table:table-cell table:number-columns-repeated="6" table:style-name="ce1"/>
          <table:table-cell table:style-name="ce7"/>
          <table:table-cell table:style-name="ce1"/>
          <table:table-cell table:style-name="ce7"/>
          <table:table-cell table:style-name="ce5"/>
          <table:table-cell table:number-columns-repeated="2" table:style-name="ce1"/>
          <table:table-cell table:style-name="ce6"/>
          <table:table-cell table:number-columns-repeated="16358"/>
        </table:table-row>
        <table:table-row table:style-name="ro1">
          <table:table-cell office:value-type="string" table:style-name="ce33">
            <text:p>MÊS DE REFERÊNCIA: <text:s text:c="2"/>JULHO/2026</text:p>
          </table:table-cell>
          <table:table-cell table:style-name="ce8"/>
          <table:table-cell table:number-columns-repeated="2" table:style-name="ce1"/>
          <table:table-cell table:number-columns-repeated="2" table:style-name="ce3"/>
          <table:table-cell table:style-name="ce4"/>
          <table:table-cell table:style-name="ce3"/>
          <table:table-cell office:value-type="string" table:style-name="ce2">
            <text:p>RESOLUÇÃO Nº 102 CNJ - ANEXO II - DOTAÇÃO E EXECUÇÃO ORÇAMENTÁRIA</text:p>
          </table:table-cell>
          <table:table-cell table:number-columns-repeated="2" table:style-name="ce4"/>
          <table:table-cell table:style-name="ce1"/>
          <table:table-cell table:style-name="ce3"/>
          <table:table-cell table:style-name="ce1"/>
          <table:table-cell table:number-columns-repeated="12" table:style-name="ce3"/>
          <table:table-cell table:number-columns-repeated="16358"/>
        </table:table-row>
        <table:table-row table:style-name="ro2">
          <table:table-cell table:number-columns-repeated="3" table:style-name="ce1"/>
          <table:table-cell table:number-columns-repeated="3" table:style-name="ce3"/>
          <table:table-cell table:number-columns-repeated="5" table:style-name="ce4"/>
          <table:table-cell table:number-columns-repeated="7" table:style-name="ce1"/>
          <table:table-cell table:number-columns-repeated="4" table:style-name="ce9"/>
          <table:table-cell table:style-name="ce10"/>
          <table:table-cell office:value-type="string" table:style-name="ce11">
            <text:p>R$ 1,00</text:p>
          </table:table-cell>
          <table:table-cell table:style-name="ce1"/>
          <table:table-cell table:style-name="ce12"/>
          <table:table-cell table:number-columns-repeated="16358"/>
        </table:table-row>
        <table:table-row table:style-name="ro3">
          <table:table-cell table:style-name="ce13"/>
          <table:table-cell table:number-columns-repeated="4" table:style-name="ce14"/>
          <table:table-cell office:value-type="string" table:style-name="ce14">
            <text:p>Classificação Orçamentária</text:p>
          </table:table-cell>
          <table:table-cell table:number-columns-repeated="3" table:style-name="ce14"/>
          <table:table-cell table:style-name="ce15"/>
          <table:table-cell office:value-type="string" table:number-columns-spanned="1" table:number-rows-spanned="2" table:style-name="ce63">
            <text:p>Dotação Inicial</text:p>
          </table:table-cell>
          <table:table-cell office:value-type="string" table:number-columns-spanned="2" table:number-rows-spanned="1" table:style-name="ce63">
            <text:p>Créditos Adicionais</text:p>
          </table:table-cell>
          <table:covered-table-cell/>
          <table:table-cell office:value-type="string" table:number-columns-spanned="1" table:number-rows-spanned="2" table:style-name="ce63">
            <text:p>Dotação Atualizada</text:p>
          </table:table-cell>
          <table:table-cell office:value-type="string" table:number-columns-spanned="1" table:number-rows-spanned="2" table:style-name="ce63">
            <text:p>Contingenciado</text:p>
          </table:table-cell>
          <table:table-cell office:value-type="string" table:number-columns-spanned="2" table:number-rows-spanned="1" table:style-name="ce63">
            <text:p>Movimentação Líquida</text:p>
            <text:p><text:s/>de Créditos</text:p>
          </table:table-cell>
          <table:covered-table-cell/>
          <table:table-cell office:value-type="string" table:number-columns-spanned="1" table:number-rows-spanned="2" table:style-name="ce63">
            <text:p>Dotação Líquida</text:p>
          </table:table-cell>
          <table:table-cell office:value-type="string" table:number-columns-spanned="6" table:number-rows-spanned="1" table:style-name="ce60">
            <text:p>Execução</text:p>
          </table:table-cell>
          <table:covered-table-cell table:number-columns-repeated="5"/>
          <table:table-cell table:number-columns-repeated="16360" table:style-name="ce4"/>
        </table:table-row>
        <table:table-row table:style-name="ro3">
          <table:table-cell office:value-type="string" table:number-columns-spanned="2" table:number-rows-spanned="1" table:style-name="ce61">
            <text:p>Unidade Orçamentária</text:p>
          </table:table-cell>
          <table:covered-table-cell/>
          <table:table-cell office:value-type="string" table:number-columns-spanned="1" table:number-rows-spanned="2" table:style-name="ce62">
            <text:p>Função e Subfunção</text:p>
          </table:table-cell>
          <table:table-cell office:value-type="string" table:number-columns-spanned="1" table:number-rows-spanned="2" table:style-name="ce62">
            <text:p>Programática (Programa, Ação e Subtítulo)</text:p>
          </table:table-cell>
          <table:table-cell table:style-name="ce16"/>
          <table:table-cell office:value-type="string" table:style-name="ce17">
            <text:p>Descrição</text:p>
          </table:table-cell>
          <table:table-cell office:value-type="string" table:number-columns-spanned="1" table:number-rows-spanned="2" table:style-name="ce62">
            <text:p>Esfera</text:p>
          </table:table-cell>
          <table:table-cell table:style-name="ce16"/>
          <table:table-cell office:value-type="string" table:style-name="ce18">
            <text:p>Fonte</text:p>
          </table:table-cell>
          <table:table-cell office:value-type="string" table:number-columns-spanned="1" table:number-rows-spanned="2" table:style-name="ce62">
            <text:p>GND</text:p>
          </table:table-cell>
          <table:covered-table-cell/>
          <table:table-cell office:value-type="string" table:style-name="ce47">
            <text:p>Acréscimos</text:p>
          </table:table-cell>
          <table:table-cell office:value-type="string" table:style-name="ce47">
            <text:p>Decréscimos</text:p>
          </table:table-cell>
          <table:covered-table-cell/>
          <table:covered-table-cell/>
          <table:table-cell office:value-type="string" table:style-name="ce19">
            <text:p>Provisão</text:p>
          </table:table-cell>
          <table:table-cell office:value-type="string" table:style-name="ce34">
            <text:p>Destaque</text:p>
          </table:table-cell>
          <table:covered-table-cell/>
          <table:table-cell office:value-type="string" table:style-name="ce47">
            <text:p>Empenhado</text:p>
          </table:table-cell>
          <table:table-cell office:value-type="string" table:style-name="ce47">
            <text:p>%</text:p>
          </table:table-cell>
          <table:table-cell office:value-type="string" table:style-name="ce47">
            <text:p>Liquidado</text:p>
          </table:table-cell>
          <table:table-cell office:value-type="string" table:style-name="ce47">
            <text:p>%</text:p>
          </table:table-cell>
          <table:table-cell office:value-type="string" table:style-name="ce47">
            <text:p>Pago</text:p>
          </table:table-cell>
          <table:table-cell office:value-type="string" table:style-name="ce20">
            <text:p>%</text:p>
          </table:table-cell>
          <table:table-cell table:number-columns-repeated="16360" table:style-name="ce4"/>
        </table:table-row>
        <table:table-row table:style-name="ro2">
          <table:table-cell office:value-type="string" table:style-name="ce21">
            <text:p>Código</text:p>
          </table:table-cell>
          <table:table-cell office:value-type="string" table:style-name="ce22">
            <text:p>Descrição</text:p>
          </table:table-cell>
          <table:covered-table-cell/>
          <table:covered-table-cell/>
          <table:table-cell office:value-type="string" table:style-name="ce23">
            <text:p>Programa</text:p>
          </table:table-cell>
          <table:table-cell office:value-type="string" table:style-name="ce23">
            <text:p>Ação e Subtítulo</text:p>
          </table:table-cell>
          <table:covered-table-cell/>
          <table:table-cell office:value-type="string" table:style-name="ce46">
            <text:p>Código</text:p>
          </table:table-cell>
          <table:table-cell office:value-type="string" table:style-name="ce46">
            <text:p>Descrição</text:p>
          </table:table-cell>
          <table:covered-table-cell/>
          <table:table-cell office:value-type="string" table:style-name="ce24">
            <text:p>A</text:p>
          </table:table-cell>
          <table:table-cell office:value-type="string" table:style-name="ce24">
            <text:p>B</text:p>
          </table:table-cell>
          <table:table-cell office:value-type="string" table:style-name="ce24">
            <text:p>C</text:p>
          </table:table-cell>
          <table:table-cell office:value-type="string" table:style-name="ce25">
            <text:p>D=A+B-C</text:p>
          </table:table-cell>
          <table:table-cell office:value-type="string" table:style-name="ce24">
            <text:p>E</text:p>
          </table:table-cell>
          <table:table-cell office:value-type="string" table:style-name="ce24">
            <text:p>F</text:p>
          </table:table-cell>
          <table:table-cell office:value-type="string" table:style-name="ce24">
            <text:p>G</text:p>
          </table:table-cell>
          <table:table-cell office:value-type="string" table:style-name="ce24">
            <text:p>H = D-E+F+G</text:p>
          </table:table-cell>
          <table:table-cell office:value-type="string" table:style-name="ce24">
            <text:p>I</text:p>
          </table:table-cell>
          <table:table-cell office:value-type="string" table:style-name="ce24">
            <text:p>I / H</text:p>
          </table:table-cell>
          <table:table-cell office:value-type="string" table:style-name="ce24">
            <text:p>J</text:p>
          </table:table-cell>
          <table:table-cell office:value-type="string" table:style-name="ce24">
            <text:p>J / H</text:p>
          </table:table-cell>
          <table:table-cell office:value-type="string" table:style-name="ce24">
            <text:p>K</text:p>
          </table:table-cell>
          <table:table-cell office:value-type="string" table:style-name="ce26">
            <text:p>K / H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1</text:p>
          </table:table-cell>
          <table:table-cell office:value-type="string" table:style-name="ce40">
            <text:p>JUSTICA FEDERAL DE PRIMEIRO GRAU</text:p>
          </table:table-cell>
          <table:table-cell office:value-type="string" table:style-name="ce41">
            <text:p>02-061</text:p>
          </table:table-cell>
          <table:table-cell office:value-type="string" table:style-name="ce40">
            <text:p>0033-4257-0001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JULGAMENTO DE CAUSAS NA JUSTICA FEDERAL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11344184.99" table:style-name="ce48">
            <text:p>11.344.185</text:p>
          </table:table-cell>
          <table:table-cell office:value-type="float" office:value="0" table:style-name="ce48">
            <text:p>0</text:p>
          </table:table-cell>
          <table:table-cell office:value-type="float" office:value="11344184.99" table:style-name="ce48">
            <text:p>11.344.185</text:p>
          </table:table-cell>
          <table:table-cell office:value-type="float" office:value="2548355.69" table:style-name="ce48">
            <text:p>2.548.356</text:p>
          </table:table-cell>
          <table:table-cell office:value-type="percentage" office:value="0.22463982139275745" table:style-name="ce44">
            <text:p>22,46%</text:p>
          </table:table-cell>
          <table:table-cell office:value-type="float" office:value="1051032.8700000001" table:style-name="ce48">
            <text:p>1.051.033</text:p>
          </table:table-cell>
          <table:table-cell office:value-type="percentage" office:value="9.2649482613911441E-2" table:style-name="ce44">
            <text:p>9,26%</text:p>
          </table:table-cell>
          <table:table-cell office:value-type="float" office:value="1051032.8700000001" table:style-name="ce43">
            <text:p><text:s/>1.051.033<text:s/></text:p>
          </table:table-cell>
          <table:table-cell office:value-type="percentage" office:value="9.2649482613911441E-2" table:style-name="ce45">
            <text:p>9,26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1</text:p>
          </table:table-cell>
          <table:table-cell office:value-type="string" table:style-name="ce40">
            <text:p>JUSTICA FEDERAL DE PRIMEIRO GRAU</text:p>
          </table:table-cell>
          <table:table-cell office:value-type="string" table:style-name="ce41">
            <text:p>02-331</text:p>
          </table:table-cell>
          <table:table-cell office:value-type="string" table:style-name="ce40">
            <text:p>0033-2004-0001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ASSISTENCIA MEDICA E ODONTOLOGICA AOS SERVIDORES CIVIS, EMPREGADOS, MILITARES E SEUS DEPENDENTE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64140000" table:style-name="ce48">
            <text:p>64.140.000</text:p>
          </table:table-cell>
          <table:table-cell office:value-type="float" office:value="0" table:style-name="ce48">
            <text:p>0</text:p>
          </table:table-cell>
          <table:table-cell office:value-type="float" office:value="64140000" table:style-name="ce48">
            <text:p>64.140.000</text:p>
          </table:table-cell>
          <table:table-cell office:value-type="float" office:value="64133880.740000002" table:style-name="ce48">
            <text:p>64.133.881</text:p>
          </table:table-cell>
          <table:table-cell office:value-type="percentage" office:value="0.99990459526036801" table:style-name="ce44">
            <text:p>99,99%</text:p>
          </table:table-cell>
          <table:table-cell office:value-type="float" office:value="37168334.25" table:style-name="ce48">
            <text:p>37.168.334</text:p>
          </table:table-cell>
          <table:table-cell office:value-type="percentage" office:value="0.57948759354536949" table:style-name="ce44">
            <text:p>57,95%</text:p>
          </table:table-cell>
          <table:table-cell office:value-type="float" office:value="37168334.25" table:style-name="ce43">
            <text:p><text:s/>37.168.334<text:s/></text:p>
          </table:table-cell>
          <table:table-cell office:value-type="percentage" office:value="0.57948759354536949" table:style-name="ce45">
            <text:p>57,95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1</text:p>
          </table:table-cell>
          <table:table-cell office:value-type="string" table:style-name="ce40">
            <text:p>JUSTICA FEDERAL DE PRIMEIRO GRAU</text:p>
          </table:table-cell>
          <table:table-cell office:value-type="string" table:style-name="ce41">
            <text:p>02-331</text:p>
          </table:table-cell>
          <table:table-cell office:value-type="string" table:style-name="ce40">
            <text:p>0033-212B-0001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BENEFICIOS OBRIGATORIOS AOS SERVIDORES CIVIS, EMPREGADOS, MILITARES E SEUS DEPENDENTE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400000" table:style-name="ce48">
            <text:p>400.000</text:p>
          </table:table-cell>
          <table:table-cell office:value-type="float" office:value="0" table:style-name="ce48">
            <text:p>0</text:p>
          </table:table-cell>
          <table:table-cell office:value-type="float" office:value="400000" table:style-name="ce48">
            <text:p>400.000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061</text:p>
          </table:table-cell>
          <table:table-cell office:value-type="string" table:style-name="ce40">
            <text:p>0033-4224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ASSISTENCIA JURIDICA A PESSOAS CARENTE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15000" table:style-name="ce48">
            <text:p>15.00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5000" table:style-name="ce48">
            <text:p>15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5000" table:style-name="ce48">
            <text:p>15.000</text:p>
          </table:table-cell>
          <table:table-cell office:value-type="float" office:value="15000" table:style-name="ce48">
            <text:p>15.000</text:p>
          </table:table-cell>
          <table:table-cell office:value-type="percentage" office:value="1" table:style-name="ce44">
            <text:p>10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061</text:p>
          </table:table-cell>
          <table:table-cell office:value-type="string" table:style-name="ce40">
            <text:p>0033-4257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JULGAMENTO DE CAUSAS NA JUSTICA FEDERAL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85690112" table:style-name="ce48">
            <text:p>85.690.112</text:p>
          </table:table-cell>
          <table:table-cell office:value-type="float" office:value="12127" table:style-name="ce48">
            <text:p>12.127</text:p>
          </table:table-cell>
          <table:table-cell office:value-type="float" office:value="0" table:style-name="ce48">
            <text:p>0</text:p>
          </table:table-cell>
          <table:table-cell office:value-type="float" office:value="85702239" table:style-name="ce48">
            <text:p>85.702.239</text:p>
          </table:table-cell>
          <table:table-cell table:style-name="ce48"/>
          <table:table-cell office:value-type="float" office:value="-244065.62000000477" table:style-name="ce48">
            <text:p>-244.066</text:p>
          </table:table-cell>
          <table:table-cell office:value-type="float" office:value="0" table:style-name="ce48">
            <text:p>0</text:p>
          </table:table-cell>
          <table:table-cell office:value-type="float" office:value="85458173.379999995" table:style-name="ce48">
            <text:p>85.458.173</text:p>
          </table:table-cell>
          <table:table-cell office:value-type="float" office:value="62693588.159999996" table:style-name="ce48">
            <text:p>62.693.588</text:p>
          </table:table-cell>
          <table:table-cell office:value-type="percentage" office:value="0.73361722677157459" table:style-name="ce44">
            <text:p>73,36%</text:p>
          </table:table-cell>
          <table:table-cell office:value-type="float" office:value="27151589.969999999" table:style-name="ce48">
            <text:p>27.151.590</text:p>
          </table:table-cell>
          <table:table-cell office:value-type="percentage" office:value="0.31771788345237856" table:style-name="ce44">
            <text:p>31,77%</text:p>
          </table:table-cell>
          <table:table-cell office:value-type="float" office:value="26197259.300000001" table:style-name="ce43">
            <text:p><text:s/>26.197.259<text:s/></text:p>
          </table:table-cell>
          <table:table-cell office:value-type="percentage" office:value="0.30655065822096095" table:style-name="ce45">
            <text:p>30,66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061</text:p>
          </table:table-cell>
          <table:table-cell office:value-type="string" table:style-name="ce40">
            <text:p>0033-4257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JULGAMENTO DE CAUSAS NA JUSTICA FEDERAL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4</text:p>
          </table:table-cell>
          <table:table-cell office:value-type="float" office:value="20988896" table:style-name="ce48">
            <text:p>20.988.896</text:p>
          </table:table-cell>
          <table:table-cell office:value-type="float" office:value="5000000" table:style-name="ce48">
            <text:p>5.000.000</text:p>
          </table:table-cell>
          <table:table-cell office:value-type="float" office:value="0" table:style-name="ce48">
            <text:p>0</text:p>
          </table:table-cell>
          <table:table-cell office:value-type="float" office:value="25988896" table:style-name="ce48">
            <text:p>25.988.896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5988896" table:style-name="ce48">
            <text:p>25.988.896</text:p>
          </table:table-cell>
          <table:table-cell office:value-type="float" office:value="4564517.37" table:style-name="ce48">
            <text:p>4.564.517</text:p>
          </table:table-cell>
          <table:table-cell office:value-type="percentage" office:value="0.17563336934358428" table:style-name="ce44">
            <text:p>17,56%</text:p>
          </table:table-cell>
          <table:table-cell office:value-type="float" office:value="183226.41" table:style-name="ce48">
            <text:p>183.226</text:p>
          </table:table-cell>
          <table:table-cell office:value-type="percentage" office:value="7.050180584815915E-3" table:style-name="ce44">
            <text:p>0,71%</text:p>
          </table:table-cell>
          <table:table-cell office:value-type="float" office:value="183226.41" table:style-name="ce43">
            <text:p><text:s/>183.226<text:s/></text:p>
          </table:table-cell>
          <table:table-cell office:value-type="percentage" office:value="7.050180584815915E-3" table:style-name="ce45">
            <text:p>0,71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061</text:p>
          </table:table-cell>
          <table:table-cell office:value-type="string" table:style-name="ce40">
            <text:p>0033-4257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JULGAMENTO DE CAUSAS NA JUSTICA FEDERAL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50</text:p>
          </table:table-cell>
          <table:table-cell office:value-type="string" table:style-name="ce41">
            <text:p>RECURSOS PROPRIOS LIVRES DA UO</text:p>
          </table:table-cell>
          <table:table-cell office:value-type="string" table:style-name="ce41">
            <text:p>3</text:p>
          </table:table-cell>
          <table:table-cell office:value-type="float" office:value="1534700" table:style-name="ce48">
            <text:p>1.534.70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534700" table:style-name="ce48">
            <text:p>1.534.7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534700" table:style-name="ce48">
            <text:p>1.534.700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061</text:p>
          </table:table-cell>
          <table:table-cell office:value-type="string" table:style-name="ce40">
            <text:p>0033-4257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JULGAMENTO DE CAUSAS NA JUSTICA FEDERAL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138</text:p>
          </table:table-cell>
          <table:table-cell office:value-type="string" table:style-name="ce41">
            <text:p>MELHORIA DA PRESTACAO JURISDICIONAL</text:p>
          </table:table-cell>
          <table:table-cell office:value-type="string" table:style-name="ce41">
            <text:p>4</text:p>
          </table:table-cell>
          <table:table-cell office:value-type="float" office:value="305000" table:style-name="ce48">
            <text:p>305.00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05000" table:style-name="ce48">
            <text:p>305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05000" table:style-name="ce48">
            <text:p>305.000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122</text:p>
          </table:table-cell>
          <table:table-cell office:value-type="string" table:style-name="ce40">
            <text:p>0033-20TP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ATIVOS CIVIS DA UNIAO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356816939" table:style-name="ce48">
            <text:p>356.816.939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56816939" table:style-name="ce48">
            <text:p>356.816.939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56816939" table:style-name="ce48">
            <text:p>356.816.939</text:p>
          </table:table-cell>
          <table:table-cell office:value-type="float" office:value="356538163.89999998" table:style-name="ce48">
            <text:p>356.538.164</text:p>
          </table:table-cell>
          <table:table-cell office:value-type="percentage" office:value="0.99921871674371376" table:style-name="ce44">
            <text:p>99,92%</text:p>
          </table:table-cell>
          <table:table-cell office:value-type="float" office:value="222437173.66999999" table:style-name="ce48">
            <text:p>222.437.174</text:p>
          </table:table-cell>
          <table:table-cell office:value-type="percentage" office:value="0.62339297650328196" table:style-name="ce44">
            <text:p>62,34%</text:p>
          </table:table-cell>
          <table:table-cell office:value-type="float" office:value="214177931.18000001" table:style-name="ce48">
            <text:p>214.177.931</text:p>
          </table:table-cell>
          <table:table-cell office:value-type="percentage" office:value="0.60024597425292081" table:style-name="ce45">
            <text:p>60,02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122</text:p>
          </table:table-cell>
          <table:table-cell office:value-type="string" table:style-name="ce40">
            <text:p>0033-216H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AJUDA DE CUSTO PARA MORADIA OU AUXILIO-MORADIA A AGENTES PUBLICO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118000" table:style-name="ce48">
            <text:p>118.00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18000" table:style-name="ce48">
            <text:p>118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18000" table:style-name="ce48">
            <text:p>118.000</text:p>
          </table:table-cell>
          <table:table-cell office:value-type="float" office:value="118000" table:style-name="ce48">
            <text:p>118.000</text:p>
          </table:table-cell>
          <table:table-cell office:value-type="percentage" office:value="1" table:style-name="ce44">
            <text:p>100,00%</text:p>
          </table:table-cell>
          <table:table-cell office:value-type="float" office:value="10800" table:style-name="ce48">
            <text:p>10.800</text:p>
          </table:table-cell>
          <table:table-cell office:value-type="percentage" office:value="9.152542372881356E-2" table:style-name="ce44">
            <text:p>9,15%</text:p>
          </table:table-cell>
          <table:table-cell office:value-type="float" office:value="10800" table:style-name="ce48">
            <text:p>10.800</text:p>
          </table:table-cell>
          <table:table-cell office:value-type="percentage" office:value="9.152542372881356E-2" table:style-name="ce45">
            <text:p>9,15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122</text:p>
          </table:table-cell>
          <table:table-cell office:value-type="string" table:style-name="ce40">
            <text:p>0033-219Z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CONSERVACAO E RECUPERACAO DO PATRIMONIO DA UNIAO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235000" table:style-name="ce48">
            <text:p>235.000</text:p>
          </table:table-cell>
          <table:table-cell office:value-type="float" office:value="0" table:style-name="ce48">
            <text:p>0</text:p>
          </table:table-cell>
          <table:table-cell office:value-type="float" office:value="-75000" table:style-name="ce48">
            <text:p>-75.000</text:p>
          </table:table-cell>
          <table:table-cell office:value-type="float" office:value="160000" table:style-name="ce48">
            <text:p>160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60000" table:style-name="ce48">
            <text:p>160.000</text:p>
          </table:table-cell>
          <table:table-cell office:value-type="float" office:value="65450" table:style-name="ce48">
            <text:p>65.450</text:p>
          </table:table-cell>
          <table:table-cell office:value-type="percentage" office:value="0.4090625" table:style-name="ce44">
            <text:p>40,91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122</text:p>
          </table:table-cell>
          <table:table-cell office:value-type="string" table:style-name="ce40">
            <text:p>0033-219Z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CONSERVACAO E RECUPERACAO DO PATRIMONIO DA UNIAO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4</text:p>
          </table:table-cell>
          <table:table-cell office:value-type="float" office:value="6655000" table:style-name="ce48">
            <text:p>6.655.000</text:p>
          </table:table-cell>
          <table:table-cell office:value-type="float" office:value="75000" table:style-name="ce48">
            <text:p>75.000</text:p>
          </table:table-cell>
          <table:table-cell office:value-type="float" office:value="0" table:style-name="ce48">
            <text:p>0</text:p>
          </table:table-cell>
          <table:table-cell office:value-type="float" office:value="6730000" table:style-name="ce48">
            <text:p>6.730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730000" table:style-name="ce48">
            <text:p>6.730.000</text:p>
          </table:table-cell>
          <table:table-cell office:value-type="float" office:value="4748600" table:style-name="ce48">
            <text:p>4.748.600</text:p>
          </table:table-cell>
          <table:table-cell office:value-type="percentage" office:value="0.70558692421991087" table:style-name="ce44">
            <text:p>70,56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331</text:p>
          </table:table-cell>
          <table:table-cell office:value-type="string" table:style-name="ce40">
            <text:p>0033-2004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ASSISTENCIA MEDICA E ODONTOLOGICA AOS SERVIDORES CIVIS, EMPREGADOS, MILITARES E SEUS DEPENDENTE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31823609" table:style-name="ce48">
            <text:p>31.823.609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1823609" table:style-name="ce48">
            <text:p>31.823.609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1823609" table:style-name="ce48">
            <text:p>31.823.609</text:p>
          </table:table-cell>
          <table:table-cell office:value-type="float" office:value="31654947.350000001" table:style-name="ce48">
            <text:p>31.654.947</text:p>
          </table:table-cell>
          <table:table-cell office:value-type="percentage" office:value="0.99470010928050312" table:style-name="ce44">
            <text:p>99,47%</text:p>
          </table:table-cell>
          <table:table-cell office:value-type="float" office:value="20618522.43" table:style-name="ce48">
            <text:p>20.618.522</text:p>
          </table:table-cell>
          <table:table-cell office:value-type="percentage" office:value="0.64790019353241801" table:style-name="ce44">
            <text:p>64,79%</text:p>
          </table:table-cell>
          <table:table-cell office:value-type="float" office:value="19650034.899999999" table:style-name="ce48">
            <text:p>19.650.035</text:p>
          </table:table-cell>
          <table:table-cell office:value-type="percentage" office:value="0.61746720492952256" table:style-name="ce45">
            <text:p>61,75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331</text:p>
          </table:table-cell>
          <table:table-cell office:value-type="string" table:style-name="ce40">
            <text:p>0033-212B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BENEFICIOS OBRIGATORIOS AOS SERVIDORES CIVIS, EMPREGADOS, MILITARES E SEUS DEPENDENTE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31701792" table:style-name="ce48">
            <text:p>31.701.79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1701792" table:style-name="ce48">
            <text:p>31.701.792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1701792" table:style-name="ce48">
            <text:p>31.701.792</text:p>
          </table:table-cell>
          <table:table-cell office:value-type="float" office:value="31516848.129999999" table:style-name="ce48">
            <text:p>31.516.848</text:p>
          </table:table-cell>
          <table:table-cell office:value-type="percentage" office:value="0.99416613830536771" table:style-name="ce44">
            <text:p>99,42%</text:p>
          </table:table-cell>
          <table:table-cell office:value-type="float" office:value="19361947.649999999" table:style-name="ce48">
            <text:p>19.361.948</text:p>
          </table:table-cell>
          <table:table-cell office:value-type="percentage" office:value="0.61075246629591151" table:style-name="ce44">
            <text:p>61,08%</text:p>
          </table:table-cell>
          <table:table-cell office:value-type="float" office:value="19361947.649999999" table:style-name="ce48">
            <text:p>19.361.948</text:p>
          </table:table-cell>
          <table:table-cell office:value-type="percentage" office:value="0.61075246629591151" table:style-name="ce45">
            <text:p>61,08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2-846</text:p>
          </table:table-cell>
          <table:table-cell office:value-type="string" table:style-name="ce40">
            <text:p>0033-09HB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CONTRIBUICAO DA UNIAO, DE SUAS AUTARQUIAS E FUNDACOES PARA O CUSTEIO DO REGIME DE PREVIDENCIA DOS SERVIDORES PUBLICOS FEDERAIS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60975629" table:style-name="ce48">
            <text:p>60.975.629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0975629" table:style-name="ce48">
            <text:p>60.975.629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0975629" table:style-name="ce48">
            <text:p>60.975.629</text:p>
          </table:table-cell>
          <table:table-cell office:value-type="float" office:value="60006899" table:style-name="ce48">
            <text:p>60.006.899</text:p>
          </table:table-cell>
          <table:table-cell office:value-type="percentage" office:value="0.98411283301398988" table:style-name="ce44">
            <text:p>98,41%</text:p>
          </table:table-cell>
          <table:table-cell office:value-type="float" office:value="34351087.399999999" table:style-name="ce48">
            <text:p>34.351.087</text:p>
          </table:table-cell>
          <table:table-cell office:value-type="percentage" office:value="0.56335765556432393" table:style-name="ce44">
            <text:p>56,34%</text:p>
          </table:table-cell>
          <table:table-cell office:value-type="float" office:value="29161817.780000001" table:style-name="ce48">
            <text:p>29.161.818</text:p>
          </table:table-cell>
          <table:table-cell office:value-type="percentage" office:value="0.47825366065514474" table:style-name="ce45">
            <text:p>47,83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09-272</text:p>
          </table:table-cell>
          <table:table-cell office:value-type="string" table:style-name="ce40">
            <text:p>0033-0181-6013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APOSENTADORIAS E PENSOES CIVIS DA UNIAO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56</text:p>
          </table:table-cell>
          <table:table-cell office:value-type="string" table:style-name="ce41">
            <text:p>BENEFICIOS DO RPPS DA UNIAO</text:p>
          </table:table-cell>
          <table:table-cell office:value-type="string" table:style-name="ce41">
            <text:p>1</text:p>
          </table:table-cell>
          <table:table-cell office:value-type="float" office:value="142323302" table:style-name="ce48">
            <text:p>142.323.30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42323302" table:style-name="ce48">
            <text:p>142.323.302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42323302" table:style-name="ce48">
            <text:p>142.323.302</text:p>
          </table:table-cell>
          <table:table-cell office:value-type="float" office:value="142268891.96000001" table:style-name="ce48">
            <text:p>142.268.892</text:p>
          </table:table-cell>
          <table:table-cell office:value-type="percentage" office:value="0.99961770111264003" table:style-name="ce44">
            <text:p>99,96%</text:p>
          </table:table-cell>
          <table:table-cell office:value-type="float" office:value="88054843.569999993" table:style-name="ce48">
            <text:p>88.054.844</text:p>
          </table:table-cell>
          <table:table-cell office:value-type="percentage" office:value="0.61869590104085692" table:style-name="ce44">
            <text:p>61,87%</text:p>
          </table:table-cell>
          <table:table-cell office:value-type="float" office:value="85172730.959999993" table:style-name="ce48">
            <text:p>85.172.731</text:p>
          </table:table-cell>
          <table:table-cell office:value-type="percentage" office:value="0.5984454391031484" table:style-name="ce45">
            <text:p>59,84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9-00S6-6013</text:p>
          </table:table-cell>
          <table:table-cell office:value-type="string" table:style-name="ce42">
            <text:p>OPERACOES ESPECIAIS: OUTROS ENCARGOS ESPECIAIS</text:p>
          </table:table-cell>
          <table:table-cell office:value-type="string" table:style-name="ce41">
            <text:p>BENEFICIO ESPECIAL - LEI N. 12.618, DE 2012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100000" table:style-name="ce48">
            <text:p>100.00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00000" table:style-name="ce48">
            <text:p>100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00000" table:style-name="ce48">
            <text:p>100.000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2103</text:p>
          </table:table-cell>
          <table:table-cell office:value-type="string" table:style-name="ce40">
            <text:p>TRIBUNAL REGIONAL FEDERAL DA 2A. REGIAO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9-00X3-0001</text:p>
          </table:table-cell>
          <table:table-cell office:value-type="string" table:style-name="ce42">
            <text:p>OPERACOES ESPECIAIS: OUTROS ENCARGOS ESPECIAIS</text:p>
          </table:table-cell>
          <table:table-cell office:value-type="string" table:style-name="ce41">
            <text:p>COMPENSACAO FINANCEIRA ENTRE O RPPSU E OS DEMAIS RPPS DOS ENTES FEDERADOS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30000" table:style-name="ce48">
            <text:p>30.00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0000" table:style-name="ce48">
            <text:p>30.00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0000" table:style-name="ce48">
            <text:p>30.000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4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5">
            <text:p>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14126</text:p>
          </table:table-cell>
          <table:table-cell office:value-type="string" table:style-name="ce40">
            <text:p>TRIBUNAL REGIONAL ELEITORAL DE TOCANTINS</text:p>
          </table:table-cell>
          <table:table-cell office:value-type="string" table:style-name="ce41">
            <text:p>02-122</text:p>
          </table:table-cell>
          <table:table-cell office:value-type="string" table:style-name="ce40">
            <text:p>0033-20GP-0017</text:p>
          </table:table-cell>
          <table:table-cell office:value-type="string" table:style-name="ce42">
            <text:p>PROGRAMA DE GESTAO E MANUTENCAO DO PODER JUDICIARIO</text:p>
          </table:table-cell>
          <table:table-cell office:value-type="string" table:style-name="ce41">
            <text:p>JULGAMENTO DE CAUSAS E GESTAO ADMINISTRATIVA NA JUSTICA ELEITORAL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8571.2000000000007" table:style-name="ce48">
            <text:p>8.571</text:p>
          </table:table-cell>
          <table:table-cell office:value-type="float" office:value="8571.2000000000007" table:style-name="ce48">
            <text:p>8.571</text:p>
          </table:table-cell>
          <table:table-cell office:value-type="float" office:value="8571.2000000000007" table:style-name="ce48">
            <text:p>8.571</text:p>
          </table:table-cell>
          <table:table-cell office:value-type="percentage" office:value="1" table:style-name="ce44">
            <text:p>100,00%</text:p>
          </table:table-cell>
          <table:table-cell office:value-type="float" office:value="8571.2000000000007" table:style-name="ce48">
            <text:p>8.571</text:p>
          </table:table-cell>
          <table:table-cell office:value-type="percentage" office:value="1" table:style-name="ce44">
            <text:p>100,00%</text:p>
          </table:table-cell>
          <table:table-cell office:value-type="float" office:value="6214.12" table:style-name="ce48">
            <text:p>6.214</text:p>
          </table:table-cell>
          <table:table-cell office:value-type="percentage" office:value="0.72499999999999998" table:style-name="ce45">
            <text:p>72,5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3904</text:p>
          </table:table-cell>
          <table:table-cell office:value-type="string" table:style-name="ce40">
            <text:p>FUNDO DO REGIME GERAL DA PREVIDENCIA SOCIAL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2</text:p>
          </table:table-cell>
          <table:table-cell office:value-type="string" table:style-name="ce41">
            <text:p>ATIVIDADES-FIM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783892021" table:style-name="ce48">
            <text:p>1.783.892.021</text:p>
          </table:table-cell>
          <table:table-cell office:value-type="float" office:value="1783892021" table:style-name="ce48">
            <text:p>1.783.892.021</text:p>
          </table:table-cell>
          <table:table-cell office:value-type="float" office:value="1783807658.6500001" table:style-name="ce48">
            <text:p>1.783.807.659</text:p>
          </table:table-cell>
          <table:table-cell office:value-type="percentage" office:value="0.99995270882485776" table:style-name="ce44">
            <text:p>100,00%</text:p>
          </table:table-cell>
          <table:table-cell office:value-type="float" office:value="1783807658.6500001" table:style-name="ce48">
            <text:p>1.783.807.659</text:p>
          </table:table-cell>
          <table:table-cell office:value-type="percentage" office:value="0.99995270882485776" table:style-name="ce44">
            <text:p>100,00%</text:p>
          </table:table-cell>
          <table:table-cell office:value-type="float" office:value="1783807658.6500001" table:style-name="ce48">
            <text:p>1.783.807.659</text:p>
          </table:table-cell>
          <table:table-cell office:value-type="percentage" office:value="0.99995270882485776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3904</text:p>
          </table:table-cell>
          <table:table-cell office:value-type="string" table:style-name="ce40">
            <text:p>FUNDO DO REGIME GERAL DA PREVIDENCIA SOCIAL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62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DE PEQUENO VALOR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2</text:p>
          </table:table-cell>
          <table:table-cell office:value-type="string" table:style-name="ce41">
            <text:p>ATIVIDADES-FIM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848010642" table:style-name="ce48">
            <text:p>848.010.642</text:p>
          </table:table-cell>
          <table:table-cell office:value-type="float" office:value="0" table:style-name="ce48">
            <text:p>0</text:p>
          </table:table-cell>
          <table:table-cell office:value-type="float" office:value="848010642" table:style-name="ce48">
            <text:p>848.010.642</text:p>
          </table:table-cell>
          <table:table-cell office:value-type="float" office:value="848010642" table:style-name="ce48">
            <text:p>848.010.642</text:p>
          </table:table-cell>
          <table:table-cell office:value-type="percentage" office:value="1" table:style-name="ce44">
            <text:p>100,00%</text:p>
          </table:table-cell>
          <table:table-cell office:value-type="float" office:value="848010637.13" table:style-name="ce48">
            <text:p>848.010.637</text:p>
          </table:table-cell>
          <table:table-cell office:value-type="percentage" office:value="0.99999999425714758" table:style-name="ce44">
            <text:p>100,00%</text:p>
          </table:table-cell>
          <table:table-cell office:value-type="float" office:value="848010637.13" table:style-name="ce48">
            <text:p>848.010.637</text:p>
          </table:table-cell>
          <table:table-cell office:value-type="percentage" office:value="0.99999999425714758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201</text:p>
          </table:table-cell>
          <table:table-cell office:value-type="string" table:style-name="ce40">
            <text:p>FUNDACAO OSWALDO CRUZ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33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1</text:p>
          </table:table-cell>
          <table:table-cell office:value-type="string" table:style-name="ce41">
            <text:p>RECURSOS LIVRES DA SEGURIDADE SOCIAL</text:p>
          </table:table-cell>
          <table:table-cell office:value-type="string" table:style-name="ce41">
            <text:p>1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3113582" table:style-name="ce48">
            <text:p>3.113.582</text:p>
          </table:table-cell>
          <table:table-cell office:value-type="float" office:value="3113582" table:style-name="ce48">
            <text:p>3.113.582</text:p>
          </table:table-cell>
          <table:table-cell office:value-type="float" office:value="3113581.6" table:style-name="ce48">
            <text:p>3.113.582</text:p>
          </table:table-cell>
          <table:table-cell office:value-type="percentage" office:value="0.99999987153060366" table:style-name="ce44">
            <text:p>100,00%</text:p>
          </table:table-cell>
          <table:table-cell office:value-type="float" office:value="3113581.6" table:style-name="ce48">
            <text:p>3.113.582</text:p>
          </table:table-cell>
          <table:table-cell office:value-type="percentage" office:value="0.99999987153060366" table:style-name="ce44">
            <text:p>100,00%</text:p>
          </table:table-cell>
          <table:table-cell office:value-type="float" office:value="3113581.6" table:style-name="ce48">
            <text:p>3.113.582</text:p>
          </table:table-cell>
          <table:table-cell office:value-type="percentage" office:value="0.99999987153060366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201</text:p>
          </table:table-cell>
          <table:table-cell office:value-type="string" table:style-name="ce40">
            <text:p>FUNDACAO OSWALDO CRUZ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33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1</text:p>
          </table:table-cell>
          <table:table-cell office:value-type="string" table:style-name="ce41">
            <text:p>RECURSOS LIVRES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21287975" table:style-name="ce48">
            <text:p>21.287.975</text:p>
          </table:table-cell>
          <table:table-cell office:value-type="float" office:value="21287975" table:style-name="ce48">
            <text:p>21.287.975</text:p>
          </table:table-cell>
          <table:table-cell office:value-type="float" office:value="21287974.300000001" table:style-name="ce48">
            <text:p>21.287.974</text:p>
          </table:table-cell>
          <table:table-cell office:value-type="percentage" office:value="0.99999996711758632" table:style-name="ce44">
            <text:p>100,00%</text:p>
          </table:table-cell>
          <table:table-cell office:value-type="float" office:value="21287974.300000001" table:style-name="ce48">
            <text:p>21.287.974</text:p>
          </table:table-cell>
          <table:table-cell office:value-type="percentage" office:value="0.99999996711758632" table:style-name="ce44">
            <text:p>100,00%</text:p>
          </table:table-cell>
          <table:table-cell office:value-type="float" office:value="21287974.300000001" table:style-name="ce48">
            <text:p>21.287.974</text:p>
          </table:table-cell>
          <table:table-cell office:value-type="percentage" office:value="0.99999996711758632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211</text:p>
          </table:table-cell>
          <table:table-cell office:value-type="string" table:style-name="ce40">
            <text:p>FUNDACAO NACIONAL DE SAUDE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1</text:p>
          </table:table-cell>
          <table:table-cell office:value-type="string" table:style-name="ce41">
            <text:p>RECURSOS LIVRES DA SEGURIDADE SOCIAL</text:p>
          </table:table-cell>
          <table:table-cell office:value-type="string" table:style-name="ce41">
            <text:p>1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4318798" table:style-name="ce48">
            <text:p>4.318.798</text:p>
          </table:table-cell>
          <table:table-cell office:value-type="float" office:value="4318798" table:style-name="ce48">
            <text:p>4.318.798</text:p>
          </table:table-cell>
          <table:table-cell office:value-type="float" office:value="4318797.1399999997" table:style-name="ce48">
            <text:p>4.318.797</text:p>
          </table:table-cell>
          <table:table-cell office:value-type="percentage" office:value="0.99999980087051987" table:style-name="ce44">
            <text:p>100,00%</text:p>
          </table:table-cell>
          <table:table-cell office:value-type="float" office:value="4318797.1399999997" table:style-name="ce48">
            <text:p>4.318.797</text:p>
          </table:table-cell>
          <table:table-cell office:value-type="percentage" office:value="0.99999980087051987" table:style-name="ce44">
            <text:p>100,00%</text:p>
          </table:table-cell>
          <table:table-cell office:value-type="float" office:value="4318797.1399999997" table:style-name="ce48">
            <text:p>4.318.797</text:p>
          </table:table-cell>
          <table:table-cell office:value-type="percentage" office:value="0.99999980087051987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211</text:p>
          </table:table-cell>
          <table:table-cell office:value-type="string" table:style-name="ce40">
            <text:p>FUNDACAO NACIONAL DE SAUDE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1</text:p>
          </table:table-cell>
          <table:table-cell office:value-type="string" table:style-name="ce41">
            <text:p>RECURSOS LIVRES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785844" table:style-name="ce48">
            <text:p>1.785.844</text:p>
          </table:table-cell>
          <table:table-cell office:value-type="float" office:value="1785844" table:style-name="ce48">
            <text:p>1.785.844</text:p>
          </table:table-cell>
          <table:table-cell office:value-type="float" office:value="1785843.31" table:style-name="ce48">
            <text:p>1.785.843</text:p>
          </table:table-cell>
          <table:table-cell office:value-type="percentage" office:value="0.99999961362806611" table:style-name="ce44">
            <text:p>100,00%</text:p>
          </table:table-cell>
          <table:table-cell office:value-type="float" office:value="1785843.31" table:style-name="ce48">
            <text:p>1.785.843</text:p>
          </table:table-cell>
          <table:table-cell office:value-type="percentage" office:value="0.99999961362806611" table:style-name="ce44">
            <text:p>100,00%</text:p>
          </table:table-cell>
          <table:table-cell office:value-type="float" office:value="1785843.31" table:style-name="ce48">
            <text:p>1.785.843</text:p>
          </table:table-cell>
          <table:table-cell office:value-type="percentage" office:value="0.99999961362806611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212</text:p>
          </table:table-cell>
          <table:table-cell office:value-type="string" table:style-name="ce40">
            <text:p>AGENCIA NACIONAL DE VIGILANCIA SANITARIA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1</text:p>
          </table:table-cell>
          <table:table-cell office:value-type="string" table:style-name="ce41">
            <text:p>RECURSOS LIVRES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38643" table:style-name="ce48">
            <text:p>138.643</text:p>
          </table:table-cell>
          <table:table-cell office:value-type="float" office:value="138643" table:style-name="ce48">
            <text:p>138.643</text:p>
          </table:table-cell>
          <table:table-cell office:value-type="float" office:value="138642.38" table:style-name="ce48">
            <text:p>138.642</text:p>
          </table:table-cell>
          <table:table-cell office:value-type="percentage" office:value="0.99999552808291803" table:style-name="ce44">
            <text:p>100,00%</text:p>
          </table:table-cell>
          <table:table-cell office:value-type="float" office:value="138642.38" table:style-name="ce48">
            <text:p>138.642</text:p>
          </table:table-cell>
          <table:table-cell office:value-type="percentage" office:value="0.99999552808291803" table:style-name="ce44">
            <text:p>100,00%</text:p>
          </table:table-cell>
          <table:table-cell office:value-type="float" office:value="138642.38" table:style-name="ce48">
            <text:p>138.642</text:p>
          </table:table-cell>
          <table:table-cell office:value-type="percentage" office:value="0.99999552808291803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213</text:p>
          </table:table-cell>
          <table:table-cell office:value-type="string" table:style-name="ce40">
            <text:p>AGENCIA NACIONAL DE SAUDE SUPLEMENTAR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3</text:p>
          </table:table-cell>
          <table:table-cell office:value-type="string" table:style-name="ce41">
            <text:p>RECURSOS UO APLICACAO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43076248" table:style-name="ce48">
            <text:p>43.076.248</text:p>
          </table:table-cell>
          <table:table-cell office:value-type="float" office:value="43076248" table:style-name="ce48">
            <text:p>43.076.248</text:p>
          </table:table-cell>
          <table:table-cell office:value-type="float" office:value="43076247.880000003" table:style-name="ce48">
            <text:p>43.076.248</text:p>
          </table:table-cell>
          <table:table-cell office:value-type="percentage" office:value="0.99999999721424215" table:style-name="ce44">
            <text:p>100,00%</text:p>
          </table:table-cell>
          <table:table-cell office:value-type="float" office:value="43076247.880000003" table:style-name="ce48">
            <text:p>43.076.248</text:p>
          </table:table-cell>
          <table:table-cell office:value-type="percentage" office:value="0.99999999721424215" table:style-name="ce44">
            <text:p>100,00%</text:p>
          </table:table-cell>
          <table:table-cell office:value-type="float" office:value="43076247.880000003" table:style-name="ce48">
            <text:p>43.076.248</text:p>
          </table:table-cell>
          <table:table-cell office:value-type="percentage" office:value="0.99999999721424215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901</text:p>
          </table:table-cell>
          <table:table-cell office:value-type="string" table:style-name="ce40">
            <text:p>FUNDO NACIONAL DE SAUDE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1</text:p>
          </table:table-cell>
          <table:table-cell office:value-type="string" table:style-name="ce41">
            <text:p>RECURSOS LIVRES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69973740" table:style-name="ce48">
            <text:p>169.973.740</text:p>
          </table:table-cell>
          <table:table-cell office:value-type="float" office:value="169973740" table:style-name="ce48">
            <text:p>169.973.740</text:p>
          </table:table-cell>
          <table:table-cell office:value-type="float" office:value="169973739.09" table:style-name="ce48">
            <text:p>169.973.739</text:p>
          </table:table-cell>
          <table:table-cell office:value-type="percentage" office:value="0.99999999464623179" table:style-name="ce44">
            <text:p>100,00%</text:p>
          </table:table-cell>
          <table:table-cell office:value-type="float" office:value="169973739.09" table:style-name="ce48">
            <text:p>169.973.739</text:p>
          </table:table-cell>
          <table:table-cell office:value-type="percentage" office:value="0.99999999464623179" table:style-name="ce44">
            <text:p>100,00%</text:p>
          </table:table-cell>
          <table:table-cell office:value-type="float" office:value="169973739.09" table:style-name="ce48">
            <text:p>169.973.739</text:p>
          </table:table-cell>
          <table:table-cell office:value-type="percentage" office:value="0.99999999464623179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36901</text:p>
          </table:table-cell>
          <table:table-cell office:value-type="string" table:style-name="ce40">
            <text:p>FUNDO NACIONAL DE SAUDE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62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DE PEQUENO VALOR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177854" table:style-name="ce48">
            <text:p>177.854</text:p>
          </table:table-cell>
          <table:table-cell office:value-type="float" office:value="0" table:style-name="ce48">
            <text:p>0</text:p>
          </table:table-cell>
          <table:table-cell office:value-type="float" office:value="177854" table:style-name="ce48">
            <text:p>177.854</text:p>
          </table:table-cell>
          <table:table-cell office:value-type="float" office:value="177854" table:style-name="ce48">
            <text:p>177.854</text:p>
          </table:table-cell>
          <table:table-cell office:value-type="percentage" office:value="1" table:style-name="ce44">
            <text:p>100,00%</text:p>
          </table:table-cell>
          <table:table-cell office:value-type="float" office:value="177851.47" table:style-name="ce48">
            <text:p>177.851</text:p>
          </table:table-cell>
          <table:table-cell office:value-type="percentage" office:value="0.9999857748490335" table:style-name="ce44">
            <text:p>100,00%</text:p>
          </table:table-cell>
          <table:table-cell office:value-type="float" office:value="177851.47" table:style-name="ce48">
            <text:p>177.851</text:p>
          </table:table-cell>
          <table:table-cell office:value-type="percentage" office:value="0.9999857748490335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55901</text:p>
          </table:table-cell>
          <table:table-cell office:value-type="string" table:style-name="ce40">
            <text:p>FUNDO NACIONAL DE ASSISTENCIA SOCIAL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2</text:p>
          </table:table-cell>
          <table:table-cell office:value-type="string" table:style-name="ce41">
            <text:p>ATIVIDADES-FIM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29866009" table:style-name="ce48">
            <text:p>29.866.009</text:p>
          </table:table-cell>
          <table:table-cell office:value-type="float" office:value="29866009" table:style-name="ce48">
            <text:p>29.866.009</text:p>
          </table:table-cell>
          <table:table-cell office:value-type="float" office:value="29866008.77" table:style-name="ce48">
            <text:p>29.866.009</text:p>
          </table:table-cell>
          <table:table-cell office:value-type="percentage" office:value="0.99999999229893755" table:style-name="ce44">
            <text:p>100,00%</text:p>
          </table:table-cell>
          <table:table-cell office:value-type="float" office:value="29866008.77" table:style-name="ce48">
            <text:p>29.866.009</text:p>
          </table:table-cell>
          <table:table-cell office:value-type="percentage" office:value="0.99999999229893755" table:style-name="ce44">
            <text:p>100,00%</text:p>
          </table:table-cell>
          <table:table-cell office:value-type="float" office:value="29866008.77" table:style-name="ce48">
            <text:p>29.866.009</text:p>
          </table:table-cell>
          <table:table-cell office:value-type="percentage" office:value="0.99999999229893755" table:style-name="ce45">
            <text:p>100,00%</text:p>
          </table:table-cell>
          <table:table-cell table:number-columns-repeated="16360" table:style-name="ce4"/>
        </table:table-row>
        <table:table-row table:style-name="ro4">
          <table:table-cell office:value-type="string" table:style-name="ce39">
            <text:p>55901</text:p>
          </table:table-cell>
          <table:table-cell office:value-type="string" table:style-name="ce40">
            <text:p>FUNDO NACIONAL DE ASSISTENCIA SOCIAL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62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DE PEQUENO VALOR</text:p>
          </table:table-cell>
          <table:table-cell office:value-type="string" table:style-name="ce41">
            <text:p>2</text:p>
          </table:table-cell>
          <table:table-cell office:value-type="string" table:style-name="ce41">
            <text:p>1002</text:p>
          </table:table-cell>
          <table:table-cell office:value-type="string" table:style-name="ce41">
            <text:p>ATIVIDADES-FIM DA SEGURIDADE SOCIAL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206356001" table:style-name="ce48">
            <text:p>206.356.001</text:p>
          </table:table-cell>
          <table:table-cell office:value-type="float" office:value="0" table:style-name="ce48">
            <text:p>0</text:p>
          </table:table-cell>
          <table:table-cell office:value-type="float" office:value="206356001" table:style-name="ce48">
            <text:p>206.356.001</text:p>
          </table:table-cell>
          <table:table-cell office:value-type="float" office:value="206356001" table:style-name="ce48">
            <text:p>206.356.001</text:p>
          </table:table-cell>
          <table:table-cell office:value-type="percentage" office:value="1" table:style-name="ce44">
            <text:p>100,00%</text:p>
          </table:table-cell>
          <table:table-cell office:value-type="float" office:value="206355997.68000001" table:style-name="ce48">
            <text:p>206.355.998</text:p>
          </table:table-cell>
          <table:table-cell office:value-type="percentage" office:value="0.99999998391129907" table:style-name="ce44">
            <text:p>100,00%</text:p>
          </table:table-cell>
          <table:table-cell office:value-type="float" office:value="206355997.68000001" table:style-name="ce48">
            <text:p>206.355.998</text:p>
          </table:table-cell>
          <table:table-cell office:value-type="percentage" office:value="0.99999998391129907" table:style-name="ce45">
            <text:p>100,00%</text:p>
          </table:table-cell>
          <table:table-cell table:number-columns-repeated="16360" table:style-name="ce4"/>
        </table:table-row>
        <table:table-row table:style-name="ro6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G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CONTRIBUICAO DA UNIAO, DE SUAS AUTARQUIAS E FUNDACOES PARA O CUSTEIO DO REGIME DE PREVIDENCIA DOS SERVIDORES PUBLICOS FEDERAIS DECORRENTE DO PAGAMENTO DE PRECATORIOS E REQUISICOES DE PEQUENO VALOR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17292344" table:style-name="ce48">
            <text:p>17.292.344</text:p>
          </table:table-cell>
          <table:table-cell office:value-type="float" office:value="0" table:style-name="ce48">
            <text:p>0</text:p>
          </table:table-cell>
          <table:table-cell office:value-type="float" office:value="17292344" table:style-name="ce48">
            <text:p>17.292.344</text:p>
          </table:table-cell>
          <table:table-cell office:value-type="float" office:value="17292344" table:style-name="ce48">
            <text:p>17.292.344</text:p>
          </table:table-cell>
          <table:table-cell office:value-type="percentage" office:value="1" table:style-name="ce44">
            <text:p>100,00%</text:p>
          </table:table-cell>
          <table:table-cell office:value-type="float" office:value="17292336.68" table:style-name="ce48">
            <text:p>17.292.337</text:p>
          </table:table-cell>
          <table:table-cell office:value-type="percentage" office:value="0.99999957669128026" table:style-name="ce44">
            <text:p>100,00%</text:p>
          </table:table-cell>
          <table:table-cell office:value-type="float" office:value="17292336.68" table:style-name="ce48">
            <text:p>17.292.337</text:p>
          </table:table-cell>
          <table:table-cell office:value-type="percentage" office:value="0.99999957669128026" table:style-name="ce45">
            <text:p>100,00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194134614" table:style-name="ce48">
            <text:p>1.194.134.614</text:p>
          </table:table-cell>
          <table:table-cell office:value-type="float" office:value="1194134614" table:style-name="ce48">
            <text:p>1.194.134.614</text:p>
          </table:table-cell>
          <table:table-cell office:value-type="float" office:value="1194134613.74" table:style-name="ce48">
            <text:p>1.194.134.614</text:p>
          </table:table-cell>
          <table:table-cell office:value-type="percentage" office:value="0.99999999978226917" table:style-name="ce44">
            <text:p>100,00%</text:p>
          </table:table-cell>
          <table:table-cell office:value-type="float" office:value="1194134613.74" table:style-name="ce48">
            <text:p>1.194.134.614</text:p>
          </table:table-cell>
          <table:table-cell office:value-type="percentage" office:value="0.99999999978226917" table:style-name="ce44">
            <text:p>100,00%</text:p>
          </table:table-cell>
          <table:table-cell office:value-type="float" office:value="1194134613.74" table:style-name="ce48">
            <text:p>1.194.134.614</text:p>
          </table:table-cell>
          <table:table-cell office:value-type="percentage" office:value="0.99999999978226917" table:style-name="ce45">
            <text:p>100,00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2968687252" table:style-name="ce48">
            <text:p>2.968.687.252</text:p>
          </table:table-cell>
          <table:table-cell office:value-type="float" office:value="2968687252" table:style-name="ce48">
            <text:p>2.968.687.252</text:p>
          </table:table-cell>
          <table:table-cell office:value-type="float" office:value="2968687251.9299998" table:style-name="ce48">
            <text:p>2.968.687.252</text:p>
          </table:table-cell>
          <table:table-cell office:value-type="percentage" office:value="0.99999999997642053" table:style-name="ce44">
            <text:p>100,00%</text:p>
          </table:table-cell>
          <table:table-cell office:value-type="float" office:value="2968687251.9299998" table:style-name="ce48">
            <text:p>2.968.687.252</text:p>
          </table:table-cell>
          <table:table-cell office:value-type="percentage" office:value="0.99999999997642053" table:style-name="ce44">
            <text:p>100,00%</text:p>
          </table:table-cell>
          <table:table-cell office:value-type="float" office:value="2968687251.9299998" table:style-name="ce48">
            <text:p>2.968.687.252</text:p>
          </table:table-cell>
          <table:table-cell office:value-type="percentage" office:value="0.99999999997642053" table:style-name="ce45">
            <text:p>100,00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0WU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(PRECATORIOS) - EXCEDENTES AO SUBLIMITE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5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93667767" table:style-name="ce48">
            <text:p>193.667.767</text:p>
          </table:table-cell>
          <table:table-cell office:value-type="float" office:value="193667767" table:style-name="ce48">
            <text:p>193.667.767</text:p>
          </table:table-cell>
          <table:table-cell office:value-type="float" office:value="193667766.31999999" table:style-name="ce48">
            <text:p>193.667.766</text:p>
          </table:table-cell>
          <table:table-cell office:value-type="percentage" office:value="0.99999999648883231" table:style-name="ce44">
            <text:p>100,00%</text:p>
          </table:table-cell>
          <table:table-cell office:value-type="float" office:value="193667766.31999999" table:style-name="ce48">
            <text:p>193.667.766</text:p>
          </table:table-cell>
          <table:table-cell office:value-type="percentage" office:value="0.99999999648883231" table:style-name="ce44">
            <text:p>100,00%</text:p>
          </table:table-cell>
          <table:table-cell office:value-type="float" office:value="193667766.31999999" table:style-name="ce48">
            <text:p>193.667.766</text:p>
          </table:table-cell>
          <table:table-cell office:value-type="percentage" office:value="0.99999999648883231" table:style-name="ce45">
            <text:p>100,00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62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DE PEQUENO VALOR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1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137437292" table:style-name="ce48">
            <text:p>137.437.292</text:p>
          </table:table-cell>
          <table:table-cell office:value-type="float" office:value="0" table:style-name="ce48">
            <text:p>0</text:p>
          </table:table-cell>
          <table:table-cell office:value-type="float" office:value="137437292" table:style-name="ce48">
            <text:p>137.437.292</text:p>
          </table:table-cell>
          <table:table-cell office:value-type="float" office:value="137437292" table:style-name="ce48">
            <text:p>137.437.292</text:p>
          </table:table-cell>
          <table:table-cell office:value-type="percentage" office:value="1" table:style-name="ce44">
            <text:p>100,00%</text:p>
          </table:table-cell>
          <table:table-cell office:value-type="float" office:value="137437288.41999999" table:style-name="ce48">
            <text:p>137.437.288</text:p>
          </table:table-cell>
          <table:table-cell office:value-type="percentage" office:value="0.99999997395175677" table:style-name="ce44">
            <text:p>100,00%</text:p>
          </table:table-cell>
          <table:table-cell office:value-type="float" office:value="137437288.41999999" table:style-name="ce48">
            <text:p>137.437.288</text:p>
          </table:table-cell>
          <table:table-cell office:value-type="percentage" office:value="0.99999997395175677" table:style-name="ce45">
            <text:p>100,00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62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DE PEQUENO VALOR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3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304392074" table:style-name="ce48">
            <text:p>304.392.074</text:p>
          </table:table-cell>
          <table:table-cell office:value-type="float" office:value="0" table:style-name="ce48">
            <text:p>0</text:p>
          </table:table-cell>
          <table:table-cell office:value-type="float" office:value="304392074" table:style-name="ce48">
            <text:p>304.392.074</text:p>
          </table:table-cell>
          <table:table-cell office:value-type="float" office:value="304392074" table:style-name="ce48">
            <text:p>304.392.074</text:p>
          </table:table-cell>
          <table:table-cell office:value-type="percentage" office:value="1" table:style-name="ce44">
            <text:p>100,00%</text:p>
          </table:table-cell>
          <table:table-cell office:value-type="float" office:value="304392070.51999998" table:style-name="ce48">
            <text:p>304.392.071</text:p>
          </table:table-cell>
          <table:table-cell office:value-type="percentage" office:value="0.99999998856737637" table:style-name="ce44">
            <text:p>100,00%</text:p>
          </table:table-cell>
          <table:table-cell office:value-type="float" office:value="304392070.51999998" table:style-name="ce48">
            <text:p>304.392.071</text:p>
          </table:table-cell>
          <table:table-cell office:value-type="percentage" office:value="0.99999998856737637" table:style-name="ce45">
            <text:p>100,00%</text:p>
          </table:table-cell>
          <table:table-cell table:number-columns-repeated="16360" table:style-name="ce4"/>
        </table:table-row>
        <table:table-row table:style-name="ro5">
          <table:table-cell office:value-type="string" table:style-name="ce39">
            <text:p>71103</text:p>
          </table:table-cell>
          <table:table-cell office:value-type="string" table:style-name="ce40">
            <text:p>ENCARGOS FINANC.DA UNIAO-SENTENCAS JUDICIAIS</text:p>
          </table:table-cell>
          <table:table-cell office:value-type="string" table:style-name="ce41">
            <text:p>28-846</text:p>
          </table:table-cell>
          <table:table-cell office:value-type="string" table:style-name="ce40">
            <text:p>0901-0625-0001</text:p>
          </table:table-cell>
          <table:table-cell office:value-type="string" table:style-name="ce42">
            <text:p>OPERACOES ESPECIAIS: CUMPRIMENTO DE SENTENCAS JUDICIAIS</text:p>
          </table:table-cell>
          <table:table-cell office:value-type="string" table:style-name="ce41">
            <text:p>SENTENCAS JUDICIAIS TRANSITADAS EM JULGADO DE PEQUENO VALOR</text:p>
          </table:table-cell>
          <table:table-cell office:value-type="string" table:style-name="ce41">
            <text:p>1</text:p>
          </table:table-cell>
          <table:table-cell office:value-type="string" table:style-name="ce41">
            <text:p>1000</text:p>
          </table:table-cell>
          <table:table-cell office:value-type="string" table:style-name="ce41">
            <text:p>RECURSOS LIVRES DA UNIAO</text:p>
          </table:table-cell>
          <table:table-cell office:value-type="string" table:style-name="ce41">
            <text:p>5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office:value-type="float" office:value="0" table:style-name="ce49">
            <text:p><text:s/>-<text:s text:c="3"/></text:p>
          </table:table-cell>
          <table:table-cell table:style-name="ce48"/>
          <table:table-cell office:value-type="float" office:value="367029" table:style-name="ce48">
            <text:p>367.029</text:p>
          </table:table-cell>
          <table:table-cell office:value-type="float" office:value="0" table:style-name="ce48">
            <text:p>0</text:p>
          </table:table-cell>
          <table:table-cell office:value-type="float" office:value="367029" table:style-name="ce48">
            <text:p>367.029</text:p>
          </table:table-cell>
          <table:table-cell office:value-type="float" office:value="367029" table:style-name="ce48">
            <text:p>367.029</text:p>
          </table:table-cell>
          <table:table-cell office:value-type="percentage" office:value="1" table:style-name="ce44">
            <text:p>100,00%</text:p>
          </table:table-cell>
          <table:table-cell office:value-type="float" office:value="367027.34" table:style-name="ce48">
            <text:p>367.027</text:p>
          </table:table-cell>
          <table:table-cell office:value-type="percentage" office:value="0.99999547719662485" table:style-name="ce44">
            <text:p>100,00%</text:p>
          </table:table-cell>
          <table:table-cell office:value-type="float" office:value="367027.34" table:style-name="ce48">
            <text:p>367.027</text:p>
          </table:table-cell>
          <table:table-cell office:value-type="percentage" office:value="0.99999547719662485" table:style-name="ce45">
            <text:p>100,00%</text:p>
          </table:table-cell>
          <table:table-cell table:number-columns-repeated="16360" table:style-name="ce4"/>
        </table:table-row>
        <table:table-row table:style-name="ro2">
          <table:table-cell table:style-name="ce27"/>
          <table:table-cell table:number-columns-repeated="4" table:style-name="ce28"/>
          <table:table-cell office:value-type="string" table:style-name="ce29">
            <text:p>TOTAL</text:p>
          </table:table-cell>
          <table:table-cell table:number-columns-repeated="3" table:style-name="ce28"/>
          <table:table-cell table:style-name="ce30"/>
          <table:table-cell office:value-type="float" office:value="739312979" table:style-name="ce38">
            <text:p>739.312.979</text:p>
          </table:table-cell>
          <table:table-cell office:value-type="float" office:value="5087127" table:style-name="ce38">
            <text:p>5.087.127</text:p>
          </table:table-cell>
          <table:table-cell office:value-type="float" office:value="-75000" table:style-name="ce38">
            <text:p>-75.000</text:p>
          </table:table-cell>
          <table:table-cell office:value-type="float" office:value="744325106" table:style-name="ce38">
            <text:p>744.325.106</text:p>
          </table:table-cell>
          <table:table-cell office:value-type="float" office:value="0" table:style-name="ce38">
            <text:p>0</text:p>
          </table:table-cell>
          <table:table-cell office:value-type="float" office:value="1589673355.3699999" table:style-name="ce38">
            <text:p>1.589.673.355</text:p>
          </table:table-cell>
          <table:table-cell office:value-type="float" office:value="6413951064.1999998" table:style-name="ce38">
            <text:p>6.413.951.064</text:p>
          </table:table-cell>
          <table:table-cell office:value-type="float" office:value="8747949525.5699997" table:style-name="ce38">
            <text:p>8.747.949.526</text:p>
          </table:table-cell>
          <table:table-cell office:value-type="float" office:value="8688773074.6100006" table:style-name="ce38">
            <text:p>8.688.773.075</text:p>
          </table:table-cell>
          <table:table-cell office:value-type="percentage" office:value="0.99323539181530163" table:style-name="ce31">
            <text:p>99,3%</text:p>
          </table:table-cell>
          <table:table-cell office:value-type="float" office:value="8378288463.7700005" table:style-name="ce38">
            <text:p>8.378.288.464</text:p>
          </table:table-cell>
          <table:table-cell office:value-type="percentage" office:value="0.95774311903383869" table:style-name="ce31">
            <text:p>95,8%</text:p>
          </table:table-cell>
          <table:table-cell office:value-type="float" office:value="8360032663.7700005" table:style-name="ce38">
            <text:p>8.360.032.664</text:p>
          </table:table-cell>
          <table:table-cell office:value-type="percentage" office:value="0.95565625285489708" table:style-name="ce32">
            <text:p>95,6%</text:p>
          </table:table-cell>
          <table:table-cell table:number-columns-repeated="16360" table:style-name="ce1"/>
        </table:table-row>
        <table:table-row table:style-name="ro3">
          <table:table-cell table:number-columns-repeated="6" table:style-name="ce1"/>
          <table:table-cell table:number-columns-repeated="5" table:style-name="ce4"/>
          <table:table-cell table:number-columns-repeated="4" table:style-name="ce1"/>
          <table:table-cell table:number-columns-repeated="2" table:style-name="ce37"/>
          <table:table-cell table:number-columns-repeated="5" table:style-name="ce1"/>
          <table:table-cell table:style-name="ce5"/>
          <table:table-cell table:number-columns-repeated="2" table:style-name="ce1"/>
          <table:table-cell table:style-name="ce6"/>
          <table:table-cell table:number-columns-repeated="16358"/>
        </table:table-row>
        <table:table-row table:style-name="ro3">
          <table:table-cell table:number-columns-repeated="10"/>
          <table:table-cell table:style-name="ce4"/>
          <table:table-cell table:number-columns-repeated="4" table:style-name="ce1"/>
          <table:table-cell table:style-name="ce37"/>
          <table:table-cell table:style-name="ce1"/>
          <table:table-cell table:number-columns-repeated="2" table:style-name="ce37"/>
          <table:table-cell table:number-columns-repeated="16365"/>
        </table:table-row>
        <table:table-row table:style-name="ro3">
          <table:table-cell table:number-columns-repeated="10"/>
          <table:table-cell table:style-name="ce4"/>
          <table:table-cell table:number-columns-repeated="2" table:style-name="ce1"/>
          <table:table-cell table:style-name="ce37"/>
          <table:table-cell table:style-name="ce1"/>
          <table:table-cell table:style-name="ce37"/>
          <table:table-cell table:number-columns-repeated="6" table:style-name="ce1"/>
          <table:table-cell table:number-columns-repeated="16362"/>
        </table:table-row>
        <table:table-row table:style-name="ro3">
          <table:table-cell table:number-columns-repeated="10"/>
          <table:table-cell table:style-name="ce4"/>
          <table:table-cell table:number-columns-repeated="6" table:style-name="ce1"/>
          <table:table-cell table:number-columns-repeated="2" table:style-name="ce37"/>
          <table:table-cell table:number-columns-repeated="16365"/>
        </table:table-row>
        <table:table-row table:style-name="ro3">
          <table:table-cell table:number-columns-repeated="10"/>
          <table:table-cell table:style-name="ce35"/>
          <table:table-cell table:number-columns-repeated="7" table:style-name="ce36"/>
          <table:table-cell table:number-columns-repeated="4" table:style-name="ce1"/>
          <table:table-cell table:number-columns-repeated="16362"/>
        </table:table-row>
        <table:table-row table:number-rows-repeated="1048524" table:style-name="ro3">
          <table:table-cell table:number-columns-repeated="16384"/>
        </table:table-row>
        <table:named-expressions>
          <table:named-range table:name="Print_Area" table:cell-range-address="anexo-II-dotacao-execucao-orcam.$A$1:anexo-II-dotacao-execucao-orcam.$X$47" table:base-cell-address="anexo-II-dotacao-execucao-orcam.$A$1"/>
          <table:named-expression table:name="Planilha_1ÁreaTotal" table:expression="of:=[.#REF!]~[.#REF!]" table:base-cell-address="anexo-II-dotacao-execucao-orcam.$A$1"/>
          <table:named-expression table:name="Planilha_1CabGráfico" table:expression="of:=[.#REF!]" table:base-cell-address="anexo-II-dotacao-execucao-orcam.$A$1"/>
          <table:named-expression table:name="Planilha_1TítCols" table:expression="of:=[.#REF!]~[.#REF!]" table:base-cell-address="anexo-II-dotacao-execucao-orcam.$A$1"/>
          <table:named-expression table:name="Planilha_1TítLins" table:expression="of:=[.#REF!]" table:base-cell-address="anexo-II-dotacao-execucao-orcam.$A$1"/>
          <table:named-expression table:name="Planilha_2ÁreaTotal" table:expression="of:=[.#REF!]~[.#REF!]" table:base-cell-address="anexo-II-dotacao-execucao-orcam.$A$1"/>
          <table:named-expression table:name="Planilha_2CabGráfico" table:expression="of:=[.#REF!]" table:base-cell-address="anexo-II-dotacao-execucao-orcam.$A$1"/>
          <table:named-expression table:name="Planilha_2TítCols" table:expression="of:=[.#REF!]~[.#REF!]" table:base-cell-address="anexo-II-dotacao-execucao-orcam.$A$1"/>
          <table:named-expression table:name="Planilha_2TítLins" table:expression="of:=[.#REF!]" table:base-cell-address="anexo-II-dotacao-execucao-orcam.$A$1"/>
          <table:named-expression table:name="Planilha_3ÁreaTotal" table:expression="of:=[.#REF!]~[.#REF!]" table:base-cell-address="anexo-II-dotacao-execucao-orcam.$A$1"/>
          <table:named-expression table:name="Planilha_3CabGráfico" table:expression="of:=[.#REF!]" table:base-cell-address="anexo-II-dotacao-execucao-orcam.$A$1"/>
          <table:named-expression table:name="Planilha_3TítCols" table:expression="of:=[.#REF!]~[.#REF!]" table:base-cell-address="anexo-II-dotacao-execucao-orcam.$A$1"/>
          <table:named-expression table:name="Planilha_3TítLins" table:expression="of:=[.#REF!]" table:base-cell-address="anexo-II-dotacao-execucao-orcam.$A$1"/>
        </table:named-expressions>
      </table:table>
      <table:named-expressions>
        <table:named-expression table:name="Planilha_1ÁreaTotal" table:expression="of:=[.#REF!]~[.#REF!]" table:base-cell-address="anexo-II-dotacao-execucao-orcam.$A$1"/>
        <table:named-expression table:name="Planilha_1CabGráfico" table:expression="of:=[.#REF!]" table:base-cell-address="anexo-II-dotacao-execucao-orcam.$A$1"/>
        <table:named-expression table:name="Planilha_1TítCols" table:expression="of:=[.#REF!]~[.#REF!]" table:base-cell-address="anexo-II-dotacao-execucao-orcam.$A$1"/>
        <table:named-expression table:name="Planilha_1TítLins" table:expression="of:=[.#REF!]" table:base-cell-address="anexo-II-dotacao-execucao-orcam.$A$1"/>
        <table:named-expression table:name="Planilha_2ÁreaTotal" table:expression="of:=[.#REF!]~[.#REF!]" table:base-cell-address="anexo-II-dotacao-execucao-orcam.$A$1"/>
        <table:named-expression table:name="Planilha_2CabGráfico" table:expression="of:=[.#REF!]" table:base-cell-address="anexo-II-dotacao-execucao-orcam.$A$1"/>
        <table:named-expression table:name="Planilha_2TítCols" table:expression="of:=[.#REF!]~[.#REF!]" table:base-cell-address="anexo-II-dotacao-execucao-orcam.$A$1"/>
        <table:named-expression table:name="Planilha_2TítLins" table:expression="of:=[.#REF!]" table:base-cell-address="anexo-II-dotacao-execucao-orcam.$A$1"/>
        <table:named-expression table:name="Planilha_3ÁreaTotal" table:expression="of:=[.#REF!]~[.#REF!]" table:base-cell-address="anexo-II-dotacao-execucao-orcam.$A$1"/>
        <table:named-expression table:name="Planilha_3CabGráfico" table:expression="of:=[.#REF!]" table:base-cell-address="anexo-II-dotacao-execucao-orcam.$A$1"/>
        <table:named-expression table:name="Planilha_3TítCols" table:expression="of:=[.#REF!]~[.#REF!]" table:base-cell-address="anexo-II-dotacao-execucao-orcam.$A$1"/>
        <table:named-expression table:name="Planilha_3TítLins" table:expression="of:=[.#REF!]" table:base-cell-address="anexo-II-dotacao-execucao-orcam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currency-style style:name="N34P0">
      <number:text> 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percentage-style style:name="N36">
      <number:number number:decimal-places="1" number:min-integer-digits="1"/>
      <number:text>%</number:text>
    </number:percentage-style>
    <number:number-style style:name="N37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integer-digits="1" number:grouping="true"/>
      <number:text> </number:text>
    </number:number-style>
    <number:number-style style:name="N38P1">
      <number:text> (</number:text>
      <number:number number:decimal-places="2" number:min-integer-digits="1" number:grouping="true"/>
      <number:text>)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o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Porcentagem_32_2" style:display-name="Porcentagem 2" style:family="table-cell" style:data-style-name="N13"/>
    <style:style style:name="V_237_rgula_32_2" style:display-name="Vírgula 2" style:family="table-cell" style:data-style-name="N38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3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otação e Execução Orçamentária Anual - Anexo II da Resolução nº 102, de 15 de dezembro de 2009, do CNJ – TRF2</dc:title>
    <dc:subject>Gestão Orçamentária e Financeira</dc:subject>
    <meta:initial-creator>TRF2</meta:initial-creator>
    <dc:creator>Eliane Sanches</dc:creator>
    <meta:creation-date>2020-09-14T19:10:19Z</meta:creation-date>
    <dc:date>2026-08-12T20:46:19Z</dc:date>
    <meta:print-date>2026-08-12T20:45:57Z</meta:print-date>
  </office:meta>
</office:document-meta>
</file>